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1F000001C247F264BE.png" manifest:media-type="image/png"/>
  <manifest:file-entry manifest:full-path="Pictures/10000000000001F300000360AA7F0D86.jpg" manifest:media-type="image/jpeg"/>
  <manifest:file-entry manifest:full-path="Pictures/100000000000043800000258468D55D0.jpg" manifest:media-type="image/jpeg"/>
  <manifest:file-entry manifest:full-path="Pictures/100000000000019600000190780383F0.jpg" manifest:media-type="image/jpeg"/>
  <manifest:file-entry manifest:full-path="Pictures/1000000000000163000001F4754DEA28.jpg" manifest:media-type="image/jpeg"/>
  <manifest:file-entry manifest:full-path="Pictures/1000000000000258000003007EC24B85.jpg" manifest:media-type="image/jpeg"/>
  <manifest:file-entry manifest:full-path="Pictures/10000000000000C1000000EFDB9BB456.jpg" manifest:media-type="image/jpeg"/>
  <manifest:file-entry manifest:full-path="Pictures/100000000000019000000113BA77127E.jpg" manifest:media-type="image/jpeg"/>
  <manifest:file-entry manifest:full-path="Pictures/10000000000003C000000218C6EB14BA.jpg" manifest:media-type="image/jpeg"/>
  <manifest:file-entry manifest:full-path="Pictures/100000000000028D000003FD7BA7A736.jpg" manifest:media-type="image/jpeg"/>
  <manifest:file-entry manifest:full-path="Pictures/100000000000017D000001C5526EEB6F.jpg" manifest:media-type="image/jpeg"/>
  <manifest:file-entry manifest:full-path="Pictures/10000000000001900000021E50556540.jpg" manifest:media-type="image/jpeg"/>
  <manifest:file-entry manifest:full-path="Pictures/100000000000026B0000029B2AD36DA8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Tabelle1" style:family="table">
      <style:table-properties style:width="104mm" table:align="left"/>
    </style:style>
    <style:style style:name="Tabelle1.A" style:family="table-column">
      <style:table-column-properties style:column-width="13mm"/>
    </style:style>
    <style:style style:name="Tabelle1.A1" style:family="table-cell">
      <style:table-cell-properties fo:padding="0mm" fo:border="none" style:writing-mode="page"/>
    </style:style>
    <style:style style:name="Tabelle1.2" style:family="table-row">
      <style:table-row-properties style:min-row-height="3.53mm"/>
    </style:style>
    <style:style style:name="Tabelle2" style:family="table">
      <style:table-properties style:width="104mm" table:align="left"/>
    </style:style>
    <style:style style:name="Tabelle2.A" style:family="table-column">
      <style:table-column-properties style:column-width="13mm"/>
    </style:style>
    <style:style style:name="Tabelle2.A1" style:family="table-cell">
      <style:table-cell-properties fo:padding="0mm" fo:border="none" style:writing-mode="page"/>
    </style:style>
    <style:style style:name="Tabelle3" style:family="table">
      <style:table-properties style:width="104mm" table:align="left"/>
    </style:style>
    <style:style style:name="Tabelle3.A" style:family="table-column">
      <style:table-column-properties style:column-width="13mm"/>
    </style:style>
    <style:style style:name="Tabelle3.A1" style:family="table-cell">
      <style:table-cell-properties fo:padding="0mm" fo:border="none" style:writing-mode="page"/>
    </style:style>
    <style:style style:name="Tabelle14" style:family="table">
      <style:table-properties style:width="104mm" table:align="left"/>
    </style:style>
    <style:style style:name="Tabelle14.A" style:family="table-column">
      <style:table-column-properties style:column-width="13mm"/>
    </style:style>
    <style:style style:name="Tabelle14.A1" style:family="table-cell">
      <style:table-cell-properties fo:padding="0mm" fo:border="none" style:writing-mode="page"/>
    </style:style>
    <style:style style:name="Tabelle15" style:family="table">
      <style:table-properties style:width="104mm" table:align="left"/>
    </style:style>
    <style:style style:name="Tabelle15.A" style:family="table-column">
      <style:table-column-properties style:column-width="13mm"/>
    </style:style>
    <style:style style:name="Tabelle15.A1" style:family="table-cell">
      <style:table-cell-properties fo:padding="0mm" fo:border="none" style:writing-mode="page"/>
    </style:style>
    <style:style style:name="Tabelle4" style:family="table">
      <style:table-properties style:width="104mm" table:align="left"/>
    </style:style>
    <style:style style:name="Tabelle4.A" style:family="table-column">
      <style:table-column-properties style:column-width="13mm"/>
    </style:style>
    <style:style style:name="Tabelle4.A1" style:family="table-cell">
      <style:table-cell-properties fo:padding="0mm" fo:border="none" style:writing-mode="page"/>
    </style:style>
    <style:style style:name="Tabelle5" style:family="table">
      <style:table-properties style:width="104mm" table:align="left"/>
    </style:style>
    <style:style style:name="Tabelle5.A" style:family="table-column">
      <style:table-column-properties style:column-width="13mm"/>
    </style:style>
    <style:style style:name="Tabelle5.A1" style:family="table-cell">
      <style:table-cell-properties fo:padding="0mm" fo:border="none" style:writing-mode="page"/>
    </style:style>
    <style:style style:name="Tabelle6" style:family="table">
      <style:table-properties style:width="104mm" table:align="left"/>
    </style:style>
    <style:style style:name="Tabelle6.A" style:family="table-column">
      <style:table-column-properties style:column-width="13mm"/>
    </style:style>
    <style:style style:name="Tabelle6.A1" style:family="table-cell">
      <style:table-cell-properties fo:padding="0mm" fo:border="none" style:writing-mode="page"/>
    </style:style>
    <style:style style:name="Tabelle7" style:family="table">
      <style:table-properties style:width="104mm" table:align="left"/>
    </style:style>
    <style:style style:name="Tabelle7.A" style:family="table-column">
      <style:table-column-properties style:column-width="13mm"/>
    </style:style>
    <style:style style:name="Tabelle7.A1" style:family="table-cell">
      <style:table-cell-properties fo:padding="0mm" fo:border="none" style:writing-mode="page"/>
    </style:style>
    <style:style style:name="Tabelle13" style:family="table">
      <style:table-properties style:width="104mm" table:align="left"/>
    </style:style>
    <style:style style:name="Tabelle13.A" style:family="table-column">
      <style:table-column-properties style:column-width="13mm"/>
    </style:style>
    <style:style style:name="Tabelle13.A1" style:family="table-cell">
      <style:table-cell-properties fo:padding="0mm" fo:border="none" style:writing-mode="page"/>
    </style:style>
    <style:style style:name="Tabelle8" style:family="table">
      <style:table-properties style:width="104mm" table:align="left"/>
    </style:style>
    <style:style style:name="Tabelle8.A" style:family="table-column">
      <style:table-column-properties style:column-width="13mm"/>
    </style:style>
    <style:style style:name="Tabelle8.A1" style:family="table-cell">
      <style:table-cell-properties fo:padding="0mm" fo:border="none" style:writing-mode="page"/>
    </style:style>
    <style:style style:name="Tabelle10" style:family="table">
      <style:table-properties style:width="104mm" table:align="left"/>
    </style:style>
    <style:style style:name="Tabelle10.A" style:family="table-column">
      <style:table-column-properties style:column-width="13mm"/>
    </style:style>
    <style:style style:name="Tabelle10.A1" style:family="table-cell">
      <style:table-cell-properties fo:padding="0mm" fo:border="none" style:writing-mode="page"/>
    </style:style>
    <style:style style:name="Tabelle9" style:family="table">
      <style:table-properties style:width="104mm" table:align="left"/>
    </style:style>
    <style:style style:name="Tabelle9.A" style:family="table-column">
      <style:table-column-properties style:column-width="13mm"/>
    </style:style>
    <style:style style:name="Tabelle9.A1" style:family="table-cell">
      <style:table-cell-properties fo:padding="0mm" fo:border="none" style:writing-mode="page"/>
    </style:style>
    <style:style style:name="Tabelle11" style:family="table">
      <style:table-properties style:width="104mm" table:align="left"/>
    </style:style>
    <style:style style:name="Tabelle11.A" style:family="table-column">
      <style:table-column-properties style:column-width="13mm"/>
    </style:style>
    <style:style style:name="Tabelle11.A1" style:family="table-cell">
      <style:table-cell-properties fo:padding="0mm" fo:border="none" style:writing-mode="page"/>
    </style:style>
    <style:style style:name="Tabelle12" style:family="table">
      <style:table-properties style:width="104mm" table:align="left"/>
    </style:style>
    <style:style style:name="Tabelle12.A" style:family="table-column">
      <style:table-column-properties style:column-width="13mm"/>
    </style:style>
    <style:style style:name="Tabelle12.A1" style:family="table-cell">
      <style:table-cell-properties fo:padding="0mm" fo:border="none" style:writing-mode="page"/>
    </style:style>
    <style:style style:name="P1" style:family="paragraph" style:parent-style-name="Standard">
      <style:paragraph-properties fo:text-align="center" style:justify-single-word="false" fo:break-before="page"/>
      <style:text-properties fo:color="#c9211e" loext:opacity="100%" style:font-name="Calibri1" fo:font-size="24pt" fo:font-weight="bold" officeooo:paragraph-rsid="034e2015" style:font-size-asian="24pt" style:font-weight-asian="bold" style:font-size-complex="24pt" style:font-weight-complex="bold"/>
    </style:style>
    <style:style style:name="P2" style:family="paragraph" style:parent-style-name="Standard">
      <style:text-properties style:font-name="Calibri1" fo:font-size="13pt" style:text-underline-style="none" fo:font-weight="normal" officeooo:rsid="033ccd16" officeooo:paragraph-rsid="04fa55c2" style:font-size-asian="13pt" style:font-weight-asian="normal" style:font-size-complex="13pt" style:font-weight-complex="normal"/>
    </style:style>
    <style:style style:name="P3" style:family="paragraph" style:parent-style-name="Standard">
      <style:text-properties style:font-name="Calibri1" fo:font-size="13pt" style:text-underline-style="none" fo:font-weight="normal" officeooo:rsid="033ccd16" officeooo:paragraph-rsid="05018bd0" style:font-size-asian="13pt" style:font-weight-asian="normal" style:font-size-complex="13pt" style:font-weight-complex="normal"/>
    </style:style>
    <style:style style:name="P4" style:family="paragraph" style:parent-style-name="Standard">
      <style:text-properties style:font-name="Calibri1" fo:font-size="13pt" style:text-underline-style="none" fo:font-weight="normal" officeooo:rsid="033ccd16" officeooo:paragraph-rsid="034e2015" style:font-size-asian="13pt" style:font-weight-asian="normal" style:font-size-complex="13pt" style:font-weight-complex="normal"/>
    </style:style>
    <style:style style:name="P5" style:family="paragraph" style:parent-style-name="Standard">
      <style:text-properties style:font-name="Calibri1" fo:font-size="13pt" fo:font-weight="normal" officeooo:rsid="033ccd16" officeooo:paragraph-rsid="04fa9f93" style:font-size-asian="13pt" style:font-weight-asian="normal" style:font-size-complex="13pt" style:font-weight-complex="normal"/>
    </style:style>
    <style:style style:name="P6" style:family="paragraph" style:parent-style-name="Standard">
      <style:text-properties style:font-name="Calibri1" fo:font-size="13pt" style:text-underline-style="none" fo:font-weight="normal" officeooo:rsid="033ccd16" officeooo:paragraph-rsid="04fa9f93" style:font-size-asian="13pt" style:font-weight-asian="normal" style:font-size-complex="13pt" style:font-weight-complex="normal"/>
    </style:style>
    <style:style style:name="P7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4f81e26" style:font-size-asian="10pt" style:font-size-complex="10pt"/>
    </style:style>
    <style:style style:name="P8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9" style:family="paragraph" style:parent-style-name="Standard">
      <style:text-properties style:font-name="Calibri1" fo:font-size="15pt" fo:font-weight="normal" officeooo:rsid="033ccd16" officeooo:paragraph-rsid="04f95dc3" fo:background-color="#eeeeee" style:font-size-asian="15pt" style:font-weight-asian="normal" style:font-size-complex="15pt" style:font-weight-complex="normal"/>
    </style:style>
    <style:style style:name="P1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4e2015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text-properties style:font-name="Calibri1" fo:font-size="12pt" style:text-underline-style="none" fo:font-weight="normal" officeooo:rsid="03451dcc" officeooo:paragraph-rsid="035a0238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text-properties style:font-name="Calibri1" fo:font-size="12pt" style:text-underline-style="none" fo:font-weight="normal" officeooo:rsid="03451dcc" officeooo:paragraph-rsid="041efc01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style:text-properties style:font-name="Calibri1" fo:font-size="12pt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style:text-properties style:font-name="Calibri1" fo:font-size="12pt" style:text-underline-style="none" fo:font-weight="normal" officeooo:rsid="03451dcc" officeooo:paragraph-rsid="056700f4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text-properties style:font-name="Calibri1" fo:font-size="12pt" style:text-underline-style="none" fo:font-weight="normal" officeooo:rsid="04aa2747" officeooo:paragraph-rsid="04aa2747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5a12ba0" fo:background-color="transparent" style:font-size-asian="12pt" style:font-weight-asian="normal" style:font-size-complex="12pt" style:font-weight-complex="normal"/>
    </style:style>
    <style:style style:name="P17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a12ba0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text-properties style:font-name="Calibri1" fo:font-size="12pt" style:text-underline-style="none" fo:font-weight="normal" officeooo:rsid="03451dcc" officeooo:paragraph-rsid="05a12ba0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text-properties style:font-name="Calibri1" fo:font-size="12pt" style:text-underline-style="none" fo:font-weight="normal" officeooo:rsid="035a0238" officeooo:paragraph-rsid="043d2aaa" fo:background-color="transparent" style:font-size-asian="12pt" style:font-weight-asian="normal" style:font-size-complex="12pt" style:font-weight-complex="normal"/>
    </style:style>
    <style:style style:name="P20" style:family="paragraph" style:parent-style-name="Standard">
      <style:text-properties style:font-name="Calibri1" fo:font-size="12pt" style:text-underline-style="none" fo:font-weight="normal" officeooo:rsid="03451dcc" officeooo:paragraph-rsid="054674e6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text-properties style:font-name="Calibri1" fo:font-size="12pt" style:text-underline-style="none" fo:font-weight="normal" officeooo:rsid="03451dcc" officeooo:paragraph-rsid="045fbf33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text-properties style:font-name="Calibri1" fo:font-size="12pt" style:text-underline-style="none" fo:font-weight="normal" officeooo:rsid="03451dcc" officeooo:paragraph-rsid="043f3516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text-properties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24" style:family="paragraph" style:parent-style-name="Standard">
      <style:text-properties style:font-name="Calibri1" fo:font-size="12pt" fo:font-weight="normal" officeooo:rsid="03451dcc" officeooo:paragraph-rsid="05a12ba0" style:font-size-asian="12pt" style:font-weight-asian="normal" style:font-size-complex="12pt" style:font-weight-complex="normal"/>
    </style:style>
    <style:style style:name="P25" style:family="paragraph" style:parent-style-name="Standard">
      <style:text-properties style:font-name="Calibri1" fo:font-size="12pt" fo:font-weight="normal" officeooo:rsid="03451dcc" officeooo:paragraph-rsid="05a28a74" style:font-size-asian="12pt" style:font-weight-asian="normal" style:font-size-complex="12pt" style:font-weight-complex="normal"/>
    </style:style>
    <style:style style:name="P26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27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28" style:family="paragraph" style:parent-style-name="Standard">
      <style:text-properties style:font-name="Calibri1" fo:font-size="12pt" style:text-underline-style="none" fo:font-weight="normal" officeooo:rsid="03451dcc" officeooo:paragraph-rsid="0437f945" fo:background-color="transparent" style:font-size-asian="12pt" style:font-weight-asian="normal" style:font-size-complex="12pt" style:font-weight-complex="normal"/>
    </style:style>
    <style:style style:name="P29" style:family="paragraph" style:parent-style-name="Standard">
      <style:text-properties style:font-name="Calibri1" fo:font-size="12pt" style:text-underline-style="none" fo:font-weight="normal" officeooo:rsid="03451dcc" officeooo:paragraph-rsid="036067df" fo:background-color="transparent" style:font-size-asian="12pt" style:font-weight-asian="normal" style:font-size-complex="12pt" style:font-weight-complex="normal"/>
    </style:style>
    <style:style style:name="P30" style:family="paragraph" style:parent-style-name="Standard">
      <style:text-properties style:font-name="Calibri1" fo:font-size="12pt" style:text-underline-style="none" fo:font-weight="normal" officeooo:rsid="05a12ba0" officeooo:paragraph-rsid="05a12ba0" fo:background-color="transparent" style:font-size-asian="12pt" style:font-weight-asian="normal" style:font-size-complex="12pt" style:font-weight-complex="normal"/>
    </style:style>
    <style:style style:name="P31" style:family="paragraph" style:parent-style-name="Standard">
      <style:text-properties style:font-name="Calibri1" fo:font-size="12pt" style:text-underline-style="none" fo:font-weight="normal" officeooo:rsid="03451dcc" officeooo:paragraph-rsid="036ad110" fo:background-color="transparent" style:font-size-asian="12pt" style:font-weight-asian="normal" style:font-size-complex="12pt" style:font-weight-complex="normal"/>
    </style:style>
    <style:style style:name="P32" style:family="paragraph" style:parent-style-name="Standard">
      <style:text-properties style:font-name="Calibri1" fo:font-size="12pt" style:text-underline-style="none" fo:font-weight="normal" officeooo:rsid="035c2771" officeooo:paragraph-rsid="043c3906" fo:background-color="transparent" style:font-size-asian="12pt" style:font-weight-asian="normal" style:font-size-complex="12pt" style:font-weight-complex="normal"/>
    </style:style>
    <style:style style:name="P33" style:family="paragraph" style:parent-style-name="Standard">
      <style:text-properties style:font-name="Calibri1" fo:font-size="12pt" style:text-underline-style="none" fo:font-weight="normal" officeooo:rsid="0346ca07" officeooo:paragraph-rsid="043c3906" fo:background-color="transparent" style:font-size-asian="12pt" style:font-weight-asian="normal" style:font-size-complex="12pt" style:font-weight-complex="normal"/>
    </style:style>
    <style:style style:name="P3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43c3906" fo:background-color="transparent" style:font-size-asian="12pt" style:font-weight-asian="normal" style:font-size-complex="12pt" style:font-weight-complex="normal"/>
    </style:style>
    <style:style style:name="P35" style:family="paragraph" style:parent-style-name="Standard">
      <style:text-properties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36" style:family="paragraph" style:parent-style-name="Standard">
      <style:text-properties style:font-name="Calibri1" fo:font-size="12pt" fo:font-weight="normal" officeooo:rsid="0346ca07" officeooo:paragraph-rsid="036f2860" style:font-size-asian="12pt" style:font-weight-asian="normal" style:font-size-complex="12pt" style:font-weight-complex="normal"/>
    </style:style>
    <style:style style:name="P37" style:family="paragraph" style:parent-style-name="Standard">
      <style:text-properties style:font-name="Calibri1" fo:font-size="12pt" style:text-underline-style="none" fo:font-weight="normal" officeooo:rsid="0441a80c" officeooo:paragraph-rsid="0548559d" fo:background-color="transparent" style:font-size-asian="12pt" style:font-weight-asian="normal" style:font-size-complex="12pt" style:font-weight-complex="normal"/>
    </style:style>
    <style:style style:name="P38" style:family="paragraph" style:parent-style-name="Standard">
      <style:text-properties style:font-name="Calibri1" fo:font-size="12pt" fo:font-weight="normal" officeooo:rsid="0346ca07" officeooo:paragraph-rsid="034e2015" style:font-size-asian="12pt" style:font-weight-asian="normal" style:font-size-complex="12pt" style:font-weight-complex="normal"/>
    </style:style>
    <style:style style:name="P39" style:family="paragraph" style:parent-style-name="Standard">
      <style:text-properties style:font-name="Calibri1" fo:font-size="12pt" style:text-underline-style="none" fo:font-weight="normal" officeooo:rsid="0346ca07" officeooo:paragraph-rsid="035dc98d" fo:background-color="transparent" style:font-size-asian="12pt" style:font-weight-asian="normal" style:font-size-complex="12pt" style:font-weight-complex="normal"/>
    </style:style>
    <style:style style:name="P40" style:family="paragraph" style:parent-style-name="Standard">
      <style:text-properties style:font-name="Calibri1" fo:font-size="12pt" style:text-underline-style="none" fo:font-weight="normal" officeooo:rsid="043eb40f" officeooo:paragraph-rsid="043eb40f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text-properties style:font-name="Calibri1" fo:font-size="12pt" style:text-underline-style="none" fo:font-weight="normal" officeooo:rsid="03451dcc" officeooo:paragraph-rsid="0548ed80" fo:background-color="transparent" style:font-size-asian="12pt" style:font-weight-asian="normal" style:font-size-complex="12pt" style:font-weight-complex="normal"/>
    </style:style>
    <style:style style:name="P42" style:family="paragraph" style:parent-style-name="Standard">
      <style:text-properties style:font-name="Calibri1" fo:font-size="12pt" style:text-underline-style="none" fo:font-weight="normal" officeooo:rsid="0346ca07" officeooo:paragraph-rsid="0548ed80" fo:background-color="transparent" style:font-size-asian="12pt" style:font-weight-asian="normal" style:font-size-complex="12pt" style:font-weight-complex="normal"/>
    </style:style>
    <style:style style:name="P43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44" style:family="paragraph" style:parent-style-name="Standard">
      <style:text-properties style:font-name="Calibri1" fo:font-size="12pt" style:text-underline-style="none" fo:font-weight="normal" officeooo:rsid="0346ca07" officeooo:paragraph-rsid="05a158f0" fo:background-color="transparent" style:font-size-asian="12pt" style:font-weight-asian="normal" style:font-size-complex="12pt" style:font-weight-complex="normal"/>
    </style:style>
    <style:style style:name="P45" style:family="paragraph" style:parent-style-name="Standard">
      <style:text-properties style:font-name="Calibri1" fo:font-size="12pt" style:text-underline-style="none" fo:font-weight="normal" officeooo:rsid="0346ca07" officeooo:paragraph-rsid="0442a52a" fo:background-color="transparent" style:font-size-asian="12pt" style:font-weight-asian="normal" style:font-size-complex="12pt" style:font-weight-complex="normal"/>
    </style:style>
    <style:style style:name="P46" style:family="paragraph" style:parent-style-name="Standard">
      <style:text-properties style:font-name="Calibri1" fo:font-size="12pt" style:text-underline-style="none" fo:font-weight="normal" officeooo:rsid="0346ca07" officeooo:paragraph-rsid="03d905c3" fo:background-color="transparent" style:font-size-asian="12pt" style:font-weight-asian="normal" style:font-size-complex="12pt" style:font-weight-complex="normal"/>
    </style:style>
    <style:style style:name="P47" style:family="paragraph" style:parent-style-name="Standard">
      <style:text-properties style:font-name="Calibri1" fo:font-size="12pt" style:text-underline-style="none" fo:font-weight="normal" officeooo:rsid="0384e04a" officeooo:paragraph-rsid="0384e04a" fo:background-color="transparent" style:font-size-asian="12pt" style:font-weight-asian="normal" style:font-size-complex="12pt" style:font-weight-complex="normal"/>
    </style:style>
    <style:style style:name="P48" style:family="paragraph" style:parent-style-name="Standard">
      <style:text-properties style:font-name="Calibri1" fo:font-size="12pt" style:text-underline-style="none" fo:font-weight="normal" officeooo:rsid="0346ca07" officeooo:paragraph-rsid="0384e04a" fo:background-color="transparent" style:font-size-asian="12pt" style:font-weight-asian="normal" style:font-size-complex="12pt" style:font-weight-complex="normal"/>
    </style:style>
    <style:style style:name="P49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5a28a74" fo:background-color="transparent" style:font-size-asian="12pt" style:font-weight-asian="normal" style:font-size-complex="12pt" style:font-weight-complex="normal"/>
    </style:style>
    <style:style style:name="P50" style:family="paragraph" style:parent-style-name="Standard">
      <style:text-properties style:font-name="Calibri1" fo:font-size="12pt" style:text-underline-style="none" fo:font-weight="normal" officeooo:rsid="04a89f77" officeooo:paragraph-rsid="05a28a74" fo:background-color="transparent" style:font-size-asian="12pt" style:font-weight-asian="normal" style:font-size-complex="12pt" style:font-weight-complex="normal"/>
    </style:style>
    <style:style style:name="P51" style:family="paragraph" style:parent-style-name="Standard">
      <style:text-properties style:font-name="Calibri1" fo:font-size="12pt" style:text-underline-style="none" fo:font-weight="normal" officeooo:rsid="04ab8e9a" officeooo:paragraph-rsid="04ab8e9a" fo:background-color="transparent" style:font-size-asian="12pt" style:font-weight-asian="normal" style:font-size-complex="12pt" style:font-weight-complex="normal"/>
    </style:style>
    <style:style style:name="P52" style:family="paragraph" style:parent-style-name="Standard">
      <style:text-properties style:font-name="Calibri1" fo:font-size="12pt" style:text-underline-style="none" fo:font-weight="normal" officeooo:rsid="0346ca07" officeooo:paragraph-rsid="04ab8e9a" fo:background-color="transparent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acf4f4" style:font-weight-asian="bold" style:font-weight-complex="bold"/>
    </style:style>
    <style:style style:name="P54" style:family="paragraph" style:parent-style-name="Standard">
      <style:paragraph-properties fo:text-align="left" style:justify-single-word="false"/>
      <style:text-properties fo:color="#808080" loext:opacity="100%" style:text-underline-style="solid" style:text-underline-width="auto" style:text-underline-color="font-color" fo:font-weight="bold" officeooo:rsid="04abb9ee" officeooo:paragraph-rsid="04acf4f4" style:font-weight-asian="bold" style:font-weight-complex="bold"/>
    </style:style>
    <style:style style:name="P55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acf4f4" style:font-weight-asian="bold" style:font-weight-complex="bold"/>
    </style:style>
    <style:style style:name="P56" style:family="paragraph" style:parent-style-name="Standard">
      <style:paragraph-properties fo:text-align="center" style:justify-single-word="false" fo:break-before="page"/>
      <style:text-properties officeooo:paragraph-rsid="05018bd0"/>
    </style:style>
    <style:style style:name="P57" style:family="paragraph" style:parent-style-name="Standard">
      <style:text-properties style:font-name="Calibri1" fo:font-size="13pt" style:text-underline-style="none" fo:font-weight="normal" officeooo:rsid="033ccd16" officeooo:paragraph-rsid="050480af" style:font-size-asian="13pt" style:font-weight-asian="normal" style:font-size-complex="13pt" style:font-weight-complex="normal"/>
    </style:style>
    <style:style style:name="P58" style:family="paragraph" style:parent-style-name="Standard">
      <style:text-properties style:font-name="Calibri1" fo:font-size="13pt" fo:font-weight="normal" officeooo:rsid="033ccd16" officeooo:paragraph-rsid="050480af" style:font-size-asian="13pt" style:font-weight-asian="normal" style:font-size-complex="13pt" style:font-weight-complex="normal"/>
    </style:style>
    <style:style style:name="P59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018bd0" style:font-size-asian="10pt" style:font-size-complex="10pt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10pt" officeooo:paragraph-rsid="05018bd0" style:font-size-asian="10pt" style:font-size-complex="10pt"/>
    </style:style>
    <style:style style:name="P61" style:family="paragraph" style:parent-style-name="Standard">
      <style:text-properties style:font-name="Calibri1" fo:font-size="15pt" fo:font-weight="normal" officeooo:rsid="033ccd16" officeooo:paragraph-rsid="05018bd0" style:font-size-asian="15pt" style:font-weight-asian="normal" style:font-size-complex="15pt" style:font-weight-complex="normal"/>
    </style:style>
    <style:style style:name="P62" style:family="paragraph" style:parent-style-name="Standard">
      <style:text-properties officeooo:paragraph-rsid="05018bd0"/>
    </style:style>
    <style:style style:name="P63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70be0b" fo:background-color="#dddddd" style:font-size-asian="12pt" style:font-weight-asian="normal" style:font-size-complex="12pt" style:font-weight-complex="normal"/>
    </style:style>
    <style:style style:name="P64" style:family="paragraph" style:parent-style-name="Standard">
      <style:text-properties style:font-name="Calibri1" fo:font-size="12pt" style:text-underline-style="none" fo:font-weight="normal" officeooo:rsid="03451dcc" officeooo:paragraph-rsid="0370be0b" fo:background-color="#dddddd" style:font-size-asian="12pt" style:font-weight-asian="normal" style:font-size-complex="12pt" style:font-weight-complex="normal"/>
    </style:style>
    <style:style style:name="P65" style:family="paragraph" style:parent-style-name="Standard">
      <style:text-properties style:font-name="Calibri1" fo:font-size="12pt" style:text-underline-style="none" fo:font-weight="normal" officeooo:rsid="03451dcc" officeooo:paragraph-rsid="0370be0b" fo:background-color="transparent" style:font-size-asian="12pt" style:font-weight-asian="normal" style:font-size-complex="12pt" style:font-weight-complex="normal"/>
    </style:style>
    <style:style style:name="P66" style:family="paragraph" style:parent-style-name="Standard">
      <style:text-properties style:font-name="Calibri1" fo:font-size="12pt" fo:font-weight="normal" officeooo:rsid="03451dcc" officeooo:paragraph-rsid="0568b748" fo:background-color="transparent" style:font-size-asian="12pt" style:font-weight-asian="normal" style:font-size-complex="12pt" style:font-weight-complex="normal"/>
    </style:style>
    <style:style style:name="P67" style:family="paragraph" style:parent-style-name="Standard">
      <style:text-properties style:font-name="Calibri1" fo:font-size="12pt" style:text-underline-style="none" fo:font-weight="normal" officeooo:rsid="03451dcc" officeooo:paragraph-rsid="0568b748" fo:background-color="transparent" style:font-size-asian="12pt" style:font-weight-asian="normal" style:font-size-complex="12pt" style:font-weight-complex="normal"/>
    </style:style>
    <style:style style:name="P68" style:family="paragraph" style:parent-style-name="Standard">
      <style:text-properties style:font-name="Calibri1" fo:font-size="12pt" style:text-underline-style="none" fo:font-weight="normal" officeooo:rsid="04aa2747" officeooo:paragraph-rsid="04b2c783" fo:background-color="transparent" style:font-size-asian="12pt" style:font-weight-asian="normal" style:font-size-complex="12pt" style:font-weight-complex="normal"/>
    </style:style>
    <style:style style:name="P69" style:family="paragraph" style:parent-style-name="Standard">
      <style:text-properties style:font-name="Calibri1" fo:font-size="12pt" style:text-underline-style="none" fo:font-weight="normal" officeooo:rsid="044bb1ad" officeooo:paragraph-rsid="044bb1ad" fo:background-color="#dddddd" style:font-size-asian="12pt" style:font-weight-asian="normal" style:font-size-complex="12pt" style:font-weight-complex="normal"/>
    </style:style>
    <style:style style:name="P70" style:family="paragraph" style:parent-style-name="Standard">
      <style:text-properties style:font-name="Calibri1" fo:font-size="12pt" style:text-underline-style="none" fo:font-weight="normal" officeooo:rsid="03451dcc" officeooo:paragraph-rsid="0563a45a" fo:background-color="#dddddd" style:font-size-asian="12pt" style:font-weight-asian="normal" style:font-size-complex="12pt" style:font-weight-complex="normal"/>
    </style:style>
    <style:style style:name="P71" style:family="paragraph" style:parent-style-name="Standard">
      <style:text-properties style:font-name="Calibri1" fo:font-size="12pt" style:text-underline-style="none" fo:font-weight="normal" officeooo:rsid="044bb1ad" officeooo:paragraph-rsid="0563a45a" fo:background-color="#dddddd" style:font-size-asian="12pt" style:font-weight-asian="normal" style:font-size-complex="12pt" style:font-weight-complex="normal"/>
    </style:style>
    <style:style style:name="P72" style:family="paragraph" style:parent-style-name="Standard">
      <style:text-properties style:font-name="Calibri1" fo:font-size="12pt" style:text-underline-style="none" fo:font-weight="normal" officeooo:rsid="044bb1ad" officeooo:paragraph-rsid="045e8b26" fo:background-color="#dddddd" style:font-size-asian="12pt" style:font-weight-asian="normal" style:font-size-complex="12pt" style:font-weight-complex="normal"/>
    </style:style>
    <style:style style:name="P73" style:family="paragraph" style:parent-style-name="Standard">
      <style:text-properties style:font-name="Calibri1" fo:font-size="12pt" fo:font-weight="normal" officeooo:rsid="03451dcc" officeooo:paragraph-rsid="0370be0b" style:font-size-asian="12pt" style:font-weight-asian="normal" style:font-size-complex="12pt" style:font-weight-complex="normal"/>
    </style:style>
    <style:style style:name="P74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70be0b" fo:background-color="transparent" style:font-size-asian="12pt" style:font-weight-asian="normal" style:font-size-complex="12pt" style:font-weight-complex="normal"/>
    </style:style>
    <style:style style:name="P75" style:family="paragraph" style:parent-style-name="Standard">
      <style:text-properties style:font-name="Calibri1" fo:font-size="12pt" style:text-underline-style="none" fo:font-weight="normal" officeooo:rsid="0543dd29" officeooo:paragraph-rsid="0543dd29" fo:background-color="transparent" style:font-size-asian="12pt" style:font-weight-asian="normal" style:font-size-complex="12pt" style:font-weight-complex="normal"/>
    </style:style>
    <style:style style:name="P76" style:family="paragraph" style:parent-style-name="Standard">
      <style:text-properties style:font-name="Calibri1" fo:font-size="12pt" style:text-underline-style="none" fo:font-weight="normal" officeooo:rsid="044ce836" officeooo:paragraph-rsid="044ce836" fo:background-color="transparent" style:font-size-asian="12pt" style:font-weight-asian="normal" style:font-size-complex="12pt" style:font-weight-complex="normal"/>
    </style:style>
    <style:style style:name="P77" style:family="paragraph" style:parent-style-name="Standard">
      <style:text-properties style:font-name="Calibri1" fo:font-size="12pt" style:text-underline-style="none" fo:font-weight="normal" officeooo:rsid="0346ca07" officeooo:paragraph-rsid="0370be0b" fo:background-color="#dddddd" style:font-size-asian="12pt" style:font-weight-asian="normal" style:font-size-complex="12pt" style:font-weight-complex="normal"/>
    </style:style>
    <style:style style:name="P78" style:family="paragraph" style:parent-style-name="Standard">
      <style:text-properties style:font-name="Calibri1" fo:font-size="12pt" fo:font-weight="normal" officeooo:rsid="0346ca07" officeooo:paragraph-rsid="0370be0b" fo:background-color="#dddddd" style:font-size-asian="12pt" style:font-weight-asian="normal" style:font-size-complex="12pt" style:font-weight-complex="normal"/>
    </style:style>
    <style:style style:name="P79" style:family="paragraph" style:parent-style-name="Standard">
      <style:text-properties style:font-name="Calibri1" fo:font-size="12pt" style:text-underline-style="none" fo:font-weight="normal" officeooo:rsid="0346ca07" officeooo:paragraph-rsid="044ce836" fo:background-color="transparent" style:font-size-asian="12pt" style:font-weight-asian="normal" style:font-size-complex="12pt" style:font-weight-complex="normal"/>
    </style:style>
    <style:style style:name="P80" style:family="paragraph" style:parent-style-name="Standard">
      <style:text-properties style:font-name="Calibri1" fo:font-size="12pt" style:text-underline-style="none" fo:font-weight="normal" officeooo:rsid="044ce836" officeooo:paragraph-rsid="056676ea" fo:background-color="transparent" style:font-size-asian="12pt" style:font-weight-asian="normal" style:font-size-complex="12pt" style:font-weight-complex="normal"/>
    </style:style>
    <style:style style:name="P81" style:family="paragraph" style:parent-style-name="Standard">
      <style:text-properties style:font-name="Calibri1" fo:font-size="12pt" style:text-underline-style="none" fo:font-weight="normal" officeooo:rsid="0346ca07" officeooo:paragraph-rsid="056676ea" fo:background-color="#dddddd" style:font-size-asian="12pt" style:font-weight-asian="normal" style:font-size-complex="12pt" style:font-weight-complex="normal"/>
    </style:style>
    <style:style style:name="P82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70be0b" fo:background-color="#dddddd" style:font-size-asian="12pt" style:font-weight-asian="normal" style:font-size-complex="12pt" style:font-weight-complex="normal"/>
    </style:style>
    <style:style style:name="P83" style:family="paragraph" style:parent-style-name="Standard">
      <style:text-properties style:font-name="Calibri1" fo:font-size="12pt" style:text-underline-style="none" fo:font-weight="normal" officeooo:rsid="035dc98d" officeooo:paragraph-rsid="0370be0b" fo:background-color="#dddddd" style:font-size-asian="12pt" style:font-weight-asian="normal" style:font-size-complex="12pt" style:font-weight-complex="normal"/>
    </style:style>
    <style:style style:name="P84" style:family="paragraph" style:parent-style-name="Standard">
      <style:text-properties style:font-name="Calibri1" fo:font-size="12pt" style:text-underline-style="none" fo:font-weight="normal" officeooo:rsid="03451dcc" officeooo:paragraph-rsid="0414c919" fo:background-color="#dddddd" style:font-size-asian="12pt" style:font-weight-asian="normal" style:font-size-complex="12pt" style:font-weight-complex="normal"/>
    </style:style>
    <style:style style:name="P85" style:family="paragraph" style:parent-style-name="Standard">
      <style:text-properties style:font-name="Calibri1" fo:font-size="12pt" style:text-underline-style="none" fo:font-weight="normal" officeooo:rsid="0346ca07" officeooo:paragraph-rsid="0370be0b" fo:background-color="transparent" style:font-size-asian="12pt" style:font-weight-asian="normal" style:font-size-complex="12pt" style:font-weight-complex="normal"/>
    </style:style>
    <style:style style:name="P86" style:family="paragraph" style:parent-style-name="Standard">
      <style:text-properties style:font-name="Calibri1" fo:font-size="12pt" style:text-underline-style="none" fo:font-weight="normal" officeooo:rsid="0369152f" officeooo:paragraph-rsid="0370be0b" fo:background-color="transparent" style:font-size-asian="12pt" style:font-weight-asian="normal" style:font-size-complex="12pt" style:font-weight-complex="normal"/>
    </style:style>
    <style:style style:name="P87" style:family="paragraph" style:parent-style-name="Standard">
      <style:text-properties style:font-name="Calibri1" fo:font-size="12pt" style:text-underline-style="none" fo:font-weight="normal" officeooo:rsid="0568b748" officeooo:paragraph-rsid="0568b748" fo:background-color="transparent" style:font-size-asian="12pt" style:font-weight-asian="normal" style:font-size-complex="12pt" style:font-weight-complex="normal"/>
    </style:style>
    <style:style style:name="P88" style:family="paragraph" style:parent-style-name="Standard">
      <style:text-properties style:font-name="Calibri1" fo:font-size="12pt" style:text-underline-style="none" fo:font-weight="normal" officeooo:rsid="03451dcc" officeooo:paragraph-rsid="05648fac" fo:background-color="#dddddd" style:font-size-asian="12pt" style:font-weight-asian="normal" style:font-size-complex="12pt" style:font-weight-complex="normal"/>
    </style:style>
    <style:style style:name="P89" style:family="paragraph" style:parent-style-name="Standard">
      <style:text-properties style:font-name="Calibri1" fo:font-size="12pt" style:text-underline-style="none" fo:font-weight="normal" officeooo:rsid="0346ca07" officeooo:paragraph-rsid="05648fac" fo:background-color="transparent" style:font-size-asian="12pt" style:font-weight-asian="normal" style:font-size-complex="12pt" style:font-weight-complex="normal"/>
    </style:style>
    <style:style style:name="P90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70be0b" fo:background-color="transparent" style:font-size-asian="12pt" style:font-weight-asian="normal" style:font-size-complex="12pt" style:font-weight-complex="normal"/>
    </style:style>
    <style:style style:name="P91" style:family="paragraph" style:parent-style-name="Standard">
      <style:text-properties style:font-name="Calibri1" fo:font-size="12pt" style:text-underline-style="none" fo:font-weight="normal" officeooo:rsid="0346ca07" officeooo:paragraph-rsid="044f09ee" fo:background-color="transparent" style:font-size-asian="12pt" style:font-weight-asian="normal" style:font-size-complex="12pt" style:font-weight-complex="normal"/>
    </style:style>
    <style:style style:name="P92" style:family="paragraph" style:parent-style-name="Standard">
      <style:text-properties style:font-name="Calibri1" fo:font-size="12pt" style:text-underline-style="none" fo:font-weight="normal" officeooo:rsid="0346ca07" officeooo:paragraph-rsid="0384e04a" fo:background-color="#dddddd" style:font-size-asian="12pt" style:font-weight-asian="normal" style:font-size-complex="12pt" style:font-weight-complex="normal"/>
    </style:style>
    <style:style style:name="P93" style:family="paragraph" style:parent-style-name="Standard">
      <style:text-properties style:font-name="Calibri1" fo:font-size="12pt" style:text-underline-style="none" fo:font-weight="normal" officeooo:rsid="04a89f77" officeooo:paragraph-rsid="04b4f7dd" fo:background-color="transparent" style:font-size-asian="12pt" style:font-weight-asian="normal" style:font-size-complex="12pt" style:font-weight-complex="normal"/>
    </style:style>
    <style:style style:name="P94" style:family="paragraph" style:parent-style-name="Standard">
      <style:text-properties style:font-name="Calibri1" fo:font-size="12pt" style:text-underline-style="none" fo:font-weight="normal" officeooo:rsid="0346ca07" officeooo:paragraph-rsid="04b4f7dd" fo:background-color="transparent" style:font-size-asian="12pt" style:font-weight-asian="normal" style:font-size-complex="12pt" style:font-weight-complex="normal"/>
    </style:style>
    <style:style style:name="P95" style:family="paragraph" style:parent-style-name="Standard">
      <style:text-properties style:font-name="Calibri1" fo:font-size="12pt" style:text-underline-style="none" fo:font-weight="normal" officeooo:rsid="04ab8e9a" officeooo:paragraph-rsid="04b311f0" fo:background-color="transparent" style:font-size-asian="12pt" style:font-weight-asian="normal" style:font-size-complex="12pt" style:font-weight-complex="normal"/>
    </style:style>
    <style:style style:name="P96" style:family="paragraph" style:parent-style-name="Standard">
      <style:text-properties style:font-name="Calibri1" fo:font-size="12pt" style:text-underline-style="none" fo:font-weight="normal" officeooo:rsid="0346ca07" officeooo:paragraph-rsid="04b311f0" fo:background-color="#dddddd" style:font-size-asian="12pt" style:font-weight-asian="normal" style:font-size-complex="12pt" style:font-weight-complex="normal"/>
    </style:style>
    <style:style style:name="P97" style:family="paragraph" style:parent-style-name="Standard">
      <style:text-properties style:font-name="Calibri1" fo:font-size="12pt" style:text-underline-style="none" fo:font-weight="normal" officeooo:rsid="03451dcc" officeooo:paragraph-rsid="0386baf0" fo:background-color="transparent" style:font-size-asian="12pt" style:font-weight-asian="normal" style:font-size-complex="12pt" style:font-weight-complex="normal"/>
    </style:style>
    <style:style style:name="P98" style:family="paragraph" style:parent-style-name="Standard">
      <style:text-properties style:font-name="Calibri1" fo:font-size="12pt" style:text-underline-style="none" fo:font-weight="normal" officeooo:rsid="03451dcc" officeooo:paragraph-rsid="05648fac" fo:background-color="transparent" style:font-size-asian="12pt" style:font-weight-asian="normal" style:font-size-complex="12pt" style:font-weight-complex="normal"/>
    </style:style>
    <style:style style:name="P99" style:family="paragraph" style:parent-style-name="Standard">
      <style:text-properties style:font-name="Calibri1" fo:font-size="12pt" style:text-underline-style="none" fo:font-weight="normal" officeooo:rsid="0441a80c" officeooo:paragraph-rsid="05648fac" fo:background-color="transparent" style:font-size-asian="12pt" style:font-weight-asian="normal" style:font-size-complex="12pt" style:font-weight-complex="normal"/>
    </style:style>
    <style:style style:name="P100" style:family="paragraph" style:parent-style-name="Standard">
      <style:paragraph-properties fo:text-align="left" style:justify-single-word="false"/>
      <style:text-properties fo:font-weight="bold" officeooo:rsid="04abb9ee" officeooo:paragraph-rsid="04afb164" style:font-weight-asian="bold" style:font-weight-complex="bold"/>
    </style:style>
    <style:style style:name="P101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4afb164" fo:background-color="#dddddd" style:font-weight-asian="bold" style:font-weight-complex="bold"/>
    </style:style>
    <style:style style:name="P102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afb164" style:font-weight-asian="bold" style:font-weight-complex="bold"/>
    </style:style>
    <style:style style:name="P103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afb164" fo:background-color="#dddddd" style:font-weight-asian="bold" style:font-weight-complex="bold"/>
    </style:style>
    <style:style style:name="P104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afb164" style:font-weight-asian="bold" style:font-weight-complex="bold"/>
    </style:style>
    <style:style style:name="P105" style:family="paragraph" style:parent-style-name="Standard">
      <style:paragraph-properties fo:text-align="center" style:justify-single-word="false" fo:break-before="page"/>
      <style:text-properties officeooo:paragraph-rsid="05080e9b"/>
    </style:style>
    <style:style style:name="P106" style:family="paragraph" style:parent-style-name="Standard">
      <style:text-properties style:font-name="Calibri1" fo:font-size="13pt" style:text-underline-style="none" fo:font-weight="normal" officeooo:rsid="033ccd16" officeooo:paragraph-rsid="05080e9b" style:font-size-asian="13pt" style:font-weight-asian="normal" style:font-size-complex="13pt" style:font-weight-complex="normal"/>
    </style:style>
    <style:style style:name="P107" style:family="paragraph" style:parent-style-name="Standard">
      <style:text-properties style:font-name="Calibri1" fo:font-size="13pt" fo:font-weight="normal" officeooo:rsid="033ccd16" officeooo:paragraph-rsid="05080e9b" style:font-size-asian="13pt" style:font-weight-asian="normal" style:font-size-complex="13pt" style:font-weight-complex="normal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080e9b" style:font-size-asian="10pt" style:font-size-complex="10pt"/>
    </style:style>
    <style:style style:name="P109" style:family="paragraph" style:parent-style-name="Table_20_Contents">
      <style:paragraph-properties fo:text-align="center" style:justify-single-word="false"/>
      <style:text-properties style:font-name="Calibri1" fo:font-size="10pt" officeooo:paragraph-rsid="05080e9b" style:font-size-asian="10pt" style:font-size-complex="10pt"/>
    </style:style>
    <style:style style:name="P110" style:family="paragraph" style:parent-style-name="Standard">
      <style:text-properties style:font-name="Calibri1" fo:font-size="15pt" fo:font-weight="normal" officeooo:rsid="033ccd16" officeooo:paragraph-rsid="05080e9b" style:font-size-asian="15pt" style:font-weight-asian="normal" style:font-size-complex="15pt" style:font-weight-complex="normal"/>
    </style:style>
    <style:style style:name="P111" style:family="paragraph" style:parent-style-name="Standard">
      <style:text-properties officeooo:paragraph-rsid="05080e9b"/>
    </style:style>
    <style:style style:name="P112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080e9b" fo:background-color="#dddddd" style:font-size-asian="12pt" style:font-weight-asian="normal" style:font-size-complex="12pt" style:font-weight-complex="normal"/>
    </style:style>
    <style:style style:name="P113" style:family="paragraph" style:parent-style-name="Standard">
      <style:text-properties style:font-name="Calibri1" fo:font-size="12pt" style:text-underline-style="none" fo:font-weight="normal" officeooo:rsid="03451dcc" officeooo:paragraph-rsid="05080e9b" fo:background-color="#dddddd" style:font-size-asian="12pt" style:font-weight-asian="normal" style:font-size-complex="12pt" style:font-weight-complex="normal"/>
    </style:style>
    <style:style style:name="P114" style:family="paragraph" style:parent-style-name="Standard">
      <style:text-properties style:font-name="Calibri1" fo:font-size="12pt" style:text-underline-style="none" fo:font-weight="normal" officeooo:rsid="03451dcc" officeooo:paragraph-rsid="05080e9b" fo:background-color="transparent" style:font-size-asian="12pt" style:font-weight-asian="normal" style:font-size-complex="12pt" style:font-weight-complex="normal"/>
    </style:style>
    <style:style style:name="P115" style:family="paragraph" style:parent-style-name="Standard">
      <style:text-properties style:font-name="Calibri1" fo:font-size="12pt" fo:font-weight="normal" officeooo:rsid="03451dcc" officeooo:paragraph-rsid="0573780e" fo:background-color="transparent" style:font-size-asian="12pt" style:font-weight-asian="normal" style:font-size-complex="12pt" style:font-weight-complex="normal"/>
    </style:style>
    <style:style style:name="P116" style:family="paragraph" style:parent-style-name="Standard">
      <style:text-properties style:font-name="Calibri1" fo:font-size="12pt" style:text-underline-style="none" fo:font-weight="normal" officeooo:rsid="03451dcc" officeooo:paragraph-rsid="0573780e" fo:background-color="transparent" style:font-size-asian="12pt" style:font-weight-asian="normal" style:font-size-complex="12pt" style:font-weight-complex="normal"/>
    </style:style>
    <style:style style:name="P117" style:family="paragraph" style:parent-style-name="Standard">
      <style:text-properties style:font-name="Calibri1" fo:font-size="12pt" style:text-underline-style="none" fo:font-weight="normal" officeooo:rsid="04aa2747" officeooo:paragraph-rsid="05080e9b" fo:background-color="transparent" style:font-size-asian="12pt" style:font-weight-asian="normal" style:font-size-complex="12pt" style:font-weight-complex="normal"/>
    </style:style>
    <style:style style:name="P118" style:family="paragraph" style:parent-style-name="Standard">
      <style:text-properties style:font-name="Calibri1" fo:font-size="12pt" style:text-underline-style="none" fo:font-weight="normal" officeooo:rsid="044bb1ad" officeooo:paragraph-rsid="05080e9b" fo:background-color="#dddddd" style:font-size-asian="12pt" style:font-weight-asian="normal" style:font-size-complex="12pt" style:font-weight-complex="normal"/>
    </style:style>
    <style:style style:name="P119" style:family="paragraph" style:parent-style-name="Standard">
      <style:text-properties style:font-name="Calibri1" fo:font-size="12pt" fo:font-weight="normal" officeooo:rsid="03451dcc" officeooo:paragraph-rsid="05080e9b" style:font-size-asian="12pt" style:font-weight-asian="normal" style:font-size-complex="12pt" style:font-weight-complex="normal"/>
    </style:style>
    <style:style style:name="P120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080e9b" fo:background-color="transparent" style:font-size-asian="12pt" style:font-weight-asian="normal" style:font-size-complex="12pt" style:font-weight-complex="normal"/>
    </style:style>
    <style:style style:name="P121" style:family="paragraph" style:parent-style-name="Standard">
      <style:text-properties style:font-name="Calibri1" fo:font-size="12pt" style:text-underline-style="none" fo:font-weight="normal" officeooo:rsid="044ce836" officeooo:paragraph-rsid="05080e9b" fo:background-color="transparent" style:font-size-asian="12pt" style:font-weight-asian="normal" style:font-size-complex="12pt" style:font-weight-complex="normal"/>
    </style:style>
    <style:style style:name="P122" style:family="paragraph" style:parent-style-name="Standard">
      <style:text-properties style:font-name="Calibri1" fo:font-size="12pt" style:text-underline-style="none" fo:font-weight="normal" officeooo:rsid="0346ca07" officeooo:paragraph-rsid="05080e9b" fo:background-color="#dddddd" style:font-size-asian="12pt" style:font-weight-asian="normal" style:font-size-complex="12pt" style:font-weight-complex="normal"/>
    </style:style>
    <style:style style:name="P123" style:family="paragraph" style:parent-style-name="Standard">
      <style:text-properties style:font-name="Calibri1" fo:font-size="12pt" fo:font-weight="normal" officeooo:rsid="0346ca07" officeooo:paragraph-rsid="05080e9b" fo:background-color="#dddddd" style:font-size-asian="12pt" style:font-weight-asian="normal" style:font-size-complex="12pt" style:font-weight-complex="normal"/>
    </style:style>
    <style:style style:name="P124" style:family="paragraph" style:parent-style-name="Standard">
      <style:text-properties style:font-name="Calibri1" fo:font-size="12pt" style:text-underline-style="none" fo:font-weight="normal" officeooo:rsid="0346ca07" officeooo:paragraph-rsid="056b9459" fo:background-color="transparent" style:font-size-asian="12pt" style:font-weight-asian="normal" style:font-size-complex="12pt" style:font-weight-complex="normal"/>
    </style:style>
    <style:style style:name="P125" style:family="paragraph" style:parent-style-name="Standard">
      <style:text-properties style:font-name="Calibri1" fo:font-size="12pt" style:text-underline-style="none" fo:font-weight="normal" officeooo:rsid="044ce836" officeooo:paragraph-rsid="056b9459" fo:background-color="transparent" style:font-size-asian="12pt" style:font-weight-asian="normal" style:font-size-complex="12pt" style:font-weight-complex="normal"/>
    </style:style>
    <style:style style:name="P126" style:family="paragraph" style:parent-style-name="Standard">
      <style:text-properties style:font-name="Calibri1" fo:font-size="12pt" style:text-underline-style="none" fo:font-weight="normal" officeooo:rsid="0346ca07" officeooo:paragraph-rsid="056b9459" fo:background-color="#dddddd" style:font-size-asian="12pt" style:font-weight-asian="normal" style:font-size-complex="12pt" style:font-weight-complex="normal"/>
    </style:style>
    <style:style style:name="P127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080e9b" fo:background-color="#dddddd" style:font-size-asian="12pt" style:font-weight-asian="normal" style:font-size-complex="12pt" style:font-weight-complex="normal"/>
    </style:style>
    <style:style style:name="P128" style:family="paragraph" style:parent-style-name="Standard">
      <style:text-properties style:font-name="Calibri1" fo:font-size="12pt" style:text-underline-style="none" fo:font-weight="normal" officeooo:rsid="035dc98d" officeooo:paragraph-rsid="05080e9b" fo:background-color="#dddddd" style:font-size-asian="12pt" style:font-weight-asian="normal" style:font-size-complex="12pt" style:font-weight-complex="normal"/>
    </style:style>
    <style:style style:name="P129" style:family="paragraph" style:parent-style-name="Standard">
      <style:text-properties style:font-name="Calibri1" fo:font-size="12pt" style:text-underline-style="none" fo:font-weight="normal" officeooo:rsid="0346ca07" officeooo:paragraph-rsid="05080e9b" fo:background-color="transparent" style:font-size-asian="12pt" style:font-weight-asian="normal" style:font-size-complex="12pt" style:font-weight-complex="normal"/>
    </style:style>
    <style:style style:name="P130" style:family="paragraph" style:parent-style-name="Standard">
      <style:text-properties style:font-name="Calibri1" fo:font-size="12pt" style:text-underline-style="none" fo:font-weight="normal" officeooo:rsid="0369152f" officeooo:paragraph-rsid="05080e9b" fo:background-color="transparent" style:font-size-asian="12pt" style:font-weight-asian="normal" style:font-size-complex="12pt" style:font-weight-complex="normal"/>
    </style:style>
    <style:style style:name="P131" style:family="paragraph" style:parent-style-name="Standard">
      <style:text-properties style:font-name="Calibri1" fo:font-size="12pt" style:text-underline-style="none" fo:font-weight="normal" officeooo:rsid="056d7642" officeooo:paragraph-rsid="056d7642" fo:background-color="transparent" style:font-size-asian="12pt" style:font-weight-asian="normal" style:font-size-complex="12pt" style:font-weight-complex="normal"/>
    </style:style>
    <style:style style:name="P132" style:family="paragraph" style:parent-style-name="Standard">
      <style:text-properties style:font-name="Calibri1" fo:font-size="12pt" style:text-underline-style="none" fo:font-weight="normal" officeooo:rsid="03451dcc" officeooo:paragraph-rsid="056a041c" fo:background-color="#dddddd" style:font-size-asian="12pt" style:font-weight-asian="normal" style:font-size-complex="12pt" style:font-weight-complex="normal"/>
    </style:style>
    <style:style style:name="P133" style:family="paragraph" style:parent-style-name="Standard">
      <style:text-properties style:font-name="Calibri1" fo:font-size="12pt" style:text-underline-style="none" fo:font-weight="normal" officeooo:rsid="0346ca07" officeooo:paragraph-rsid="056a041c" fo:background-color="transparent" style:font-size-asian="12pt" style:font-weight-asian="normal" style:font-size-complex="12pt" style:font-weight-complex="normal"/>
    </style:style>
    <style:style style:name="P13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080e9b" fo:background-color="transparent" style:font-size-asian="12pt" style:font-weight-asian="normal" style:font-size-complex="12pt" style:font-weight-complex="normal"/>
    </style:style>
    <style:style style:name="P135" style:family="paragraph" style:parent-style-name="Standard">
      <style:text-properties style:font-name="Calibri1" fo:font-size="12pt" style:text-underline-style="none" fo:font-weight="normal" officeooo:rsid="0384e04a" officeooo:paragraph-rsid="05080e9b" fo:background-color="transparent" style:font-size-asian="12pt" style:font-weight-asian="normal" style:font-size-complex="12pt" style:font-weight-complex="normal"/>
    </style:style>
    <style:style style:name="P136" style:family="paragraph" style:parent-style-name="Standard">
      <style:text-properties style:font-name="Calibri1" fo:font-size="12pt" style:text-underline-style="none" fo:font-weight="normal" officeooo:rsid="04a89f77" officeooo:paragraph-rsid="05080e9b" fo:background-color="transparent" style:font-size-asian="12pt" style:font-weight-asian="normal" style:font-size-complex="12pt" style:font-weight-complex="normal"/>
    </style:style>
    <style:style style:name="P137" style:family="paragraph" style:parent-style-name="Standard">
      <style:text-properties style:font-name="Calibri1" fo:font-size="12pt" style:text-underline-style="none" fo:font-weight="normal" officeooo:rsid="04ab8e9a" officeooo:paragraph-rsid="05080e9b" fo:background-color="transparent" style:font-size-asian="12pt" style:font-weight-asian="normal" style:font-size-complex="12pt" style:font-weight-complex="normal"/>
    </style:style>
    <style:style style:name="P138" style:family="paragraph" style:parent-style-name="Standard">
      <style:text-properties style:font-name="Calibri1" fo:font-size="12pt" style:text-underline-style="none" fo:font-weight="normal" officeooo:rsid="03451dcc" officeooo:paragraph-rsid="056a041c" fo:background-color="transparent" style:font-size-asian="12pt" style:font-weight-asian="normal" style:font-size-complex="12pt" style:font-weight-complex="normal"/>
    </style:style>
    <style:style style:name="P139" style:family="paragraph" style:parent-style-name="Standard">
      <style:paragraph-properties fo:text-align="left" style:justify-single-word="false"/>
      <style:text-properties fo:font-weight="bold" officeooo:rsid="04abb9ee" officeooo:paragraph-rsid="05080e9b" style:font-weight-asian="bold" style:font-weight-complex="bold"/>
    </style:style>
    <style:style style:name="P140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080e9b" fo:background-color="#dddddd" style:font-weight-asian="bold" style:font-weight-complex="bold"/>
    </style:style>
    <style:style style:name="P141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080e9b" style:font-weight-asian="bold" style:font-weight-complex="bold"/>
    </style:style>
    <style:style style:name="P142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080e9b" fo:background-color="#dddddd" style:font-weight-asian="bold" style:font-weight-complex="bold"/>
    </style:style>
    <style:style style:name="P143" style:family="paragraph" style:parent-style-name="Standard">
      <style:paragraph-properties fo:text-align="center" style:justify-single-word="false"/>
      <style:text-properties officeooo:paragraph-rsid="05080e9b"/>
    </style:style>
    <style:style style:name="P144" style:family="paragraph" style:parent-style-name="Standard">
      <style:paragraph-properties fo:text-align="center" style:justify-single-word="false" fo:break-before="page"/>
      <style:text-properties officeooo:paragraph-rsid="053820e2"/>
    </style:style>
    <style:style style:name="P145" style:family="paragraph" style:parent-style-name="Standard">
      <style:text-properties style:font-name="Calibri1" fo:font-size="13pt" style:text-underline-style="none" fo:font-weight="normal" officeooo:rsid="033ccd16" officeooo:paragraph-rsid="053820e2" style:font-size-asian="13pt" style:font-weight-asian="normal" style:font-size-complex="13pt" style:font-weight-complex="normal"/>
    </style:style>
    <style:style style:name="P146" style:family="paragraph" style:parent-style-name="Standard">
      <style:text-properties style:font-name="Calibri1" fo:font-size="13pt" fo:font-weight="normal" officeooo:rsid="033ccd16" officeooo:paragraph-rsid="053820e2" style:font-size-asian="13pt" style:font-weight-asian="normal" style:font-size-complex="13pt" style:font-weight-complex="normal"/>
    </style:style>
    <style:style style:name="P147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3820e2" style:font-size-asian="10pt" style:font-size-complex="10pt"/>
    </style:style>
    <style:style style:name="P148" style:family="paragraph" style:parent-style-name="Table_20_Contents">
      <style:paragraph-properties fo:text-align="center" style:justify-single-word="false"/>
      <style:text-properties style:font-name="Calibri1" fo:font-size="10pt" officeooo:paragraph-rsid="053820e2" style:font-size-asian="10pt" style:font-size-complex="10pt"/>
    </style:style>
    <style:style style:name="P149" style:family="paragraph" style:parent-style-name="Standard">
      <style:text-properties style:font-name="Calibri1" fo:font-size="15pt" fo:font-weight="normal" officeooo:rsid="033ccd16" officeooo:paragraph-rsid="053820e2" style:font-size-asian="15pt" style:font-weight-asian="normal" style:font-size-complex="15pt" style:font-weight-complex="normal"/>
    </style:style>
    <style:style style:name="P150" style:family="paragraph" style:parent-style-name="Standard">
      <style:text-properties officeooo:paragraph-rsid="053820e2"/>
    </style:style>
    <style:style style:name="P151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3820e2" fo:background-color="#dddddd" style:font-size-asian="12pt" style:font-weight-asian="normal" style:font-size-complex="12pt" style:font-weight-complex="normal"/>
    </style:style>
    <style:style style:name="P152" style:family="paragraph" style:parent-style-name="Standard">
      <style:text-properties style:font-name="Calibri1" fo:font-size="12pt" style:text-underline-style="none" fo:font-weight="normal" officeooo:rsid="03451dcc" officeooo:paragraph-rsid="053820e2" fo:background-color="#dddddd" style:font-size-asian="12pt" style:font-weight-asian="normal" style:font-size-complex="12pt" style:font-weight-complex="normal"/>
    </style:style>
    <style:style style:name="P153" style:family="paragraph" style:parent-style-name="Standard">
      <style:text-properties style:font-name="Calibri1" fo:font-size="12pt" style:text-underline-style="none" fo:font-weight="normal" officeooo:rsid="03451dcc" officeooo:paragraph-rsid="053820e2" fo:background-color="transparent" style:font-size-asian="12pt" style:font-weight-asian="normal" style:font-size-complex="12pt" style:font-weight-complex="normal"/>
    </style:style>
    <style:style style:name="P154" style:family="paragraph" style:parent-style-name="Standard">
      <style:text-properties style:font-name="Calibri1" fo:font-size="12pt" fo:font-weight="normal" officeooo:rsid="03451dcc" officeooo:paragraph-rsid="0574122c" fo:background-color="transparent" style:font-size-asian="12pt" style:font-weight-asian="normal" style:font-size-complex="12pt" style:font-weight-complex="normal"/>
    </style:style>
    <style:style style:name="P155" style:family="paragraph" style:parent-style-name="Standard">
      <style:text-properties style:font-name="Calibri1" fo:font-size="12pt" style:text-underline-style="none" fo:font-weight="normal" officeooo:rsid="03451dcc" officeooo:paragraph-rsid="0574122c" fo:background-color="transparent" style:font-size-asian="12pt" style:font-weight-asian="normal" style:font-size-complex="12pt" style:font-weight-complex="normal"/>
    </style:style>
    <style:style style:name="P156" style:family="paragraph" style:parent-style-name="Standard">
      <style:text-properties style:font-name="Calibri1" fo:font-size="12pt" style:text-underline-style="none" fo:font-weight="normal" officeooo:rsid="04aa2747" officeooo:paragraph-rsid="053820e2" fo:background-color="transparent" style:font-size-asian="12pt" style:font-weight-asian="normal" style:font-size-complex="12pt" style:font-weight-complex="normal"/>
    </style:style>
    <style:style style:name="P157" style:family="paragraph" style:parent-style-name="Standard">
      <style:text-properties style:font-name="Calibri1" fo:font-size="12pt" style:text-underline-style="none" fo:font-weight="normal" officeooo:rsid="044bb1ad" officeooo:paragraph-rsid="053820e2" fo:background-color="#dddddd" style:font-size-asian="12pt" style:font-weight-asian="normal" style:font-size-complex="12pt" style:font-weight-complex="normal"/>
    </style:style>
    <style:style style:name="P158" style:family="paragraph" style:parent-style-name="Standard">
      <style:text-properties style:font-name="Calibri1" fo:font-size="12pt" fo:font-weight="normal" officeooo:rsid="03451dcc" officeooo:paragraph-rsid="053820e2" style:font-size-asian="12pt" style:font-weight-asian="normal" style:font-size-complex="12pt" style:font-weight-complex="normal"/>
    </style:style>
    <style:style style:name="P159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3820e2" fo:background-color="transparent" style:font-size-asian="12pt" style:font-weight-asian="normal" style:font-size-complex="12pt" style:font-weight-complex="normal"/>
    </style:style>
    <style:style style:name="P160" style:family="paragraph" style:parent-style-name="Standard">
      <style:text-properties style:font-name="Calibri1" fo:font-size="12pt" style:text-underline-style="none" fo:font-weight="normal" officeooo:rsid="044ce836" officeooo:paragraph-rsid="053820e2" fo:background-color="transparent" style:font-size-asian="12pt" style:font-weight-asian="normal" style:font-size-complex="12pt" style:font-weight-complex="normal"/>
    </style:style>
    <style:style style:name="P161" style:family="paragraph" style:parent-style-name="Standard">
      <style:text-properties style:font-name="Calibri1" fo:font-size="12pt" style:text-underline-style="none" fo:font-weight="normal" officeooo:rsid="0346ca07" officeooo:paragraph-rsid="053820e2" fo:background-color="#dddddd" style:font-size-asian="12pt" style:font-weight-asian="normal" style:font-size-complex="12pt" style:font-weight-complex="normal"/>
    </style:style>
    <style:style style:name="P162" style:family="paragraph" style:parent-style-name="Standard">
      <style:text-properties style:font-name="Calibri1" fo:font-size="12pt" fo:font-weight="normal" officeooo:rsid="0346ca07" officeooo:paragraph-rsid="053820e2" fo:background-color="#dddddd" style:font-size-asian="12pt" style:font-weight-asian="normal" style:font-size-complex="12pt" style:font-weight-complex="normal"/>
    </style:style>
    <style:style style:name="P163" style:family="paragraph" style:parent-style-name="Standard">
      <style:text-properties style:font-name="Calibri1" fo:font-size="12pt" style:text-underline-style="none" fo:font-weight="normal" officeooo:rsid="0346ca07" officeooo:paragraph-rsid="0571336a" fo:background-color="transparent" style:font-size-asian="12pt" style:font-weight-asian="normal" style:font-size-complex="12pt" style:font-weight-complex="normal"/>
    </style:style>
    <style:style style:name="P164" style:family="paragraph" style:parent-style-name="Standard">
      <style:text-properties style:font-name="Calibri1" fo:font-size="12pt" style:text-underline-style="none" fo:font-weight="normal" officeooo:rsid="044ce836" officeooo:paragraph-rsid="0571336a" fo:background-color="transparent" style:font-size-asian="12pt" style:font-weight-asian="normal" style:font-size-complex="12pt" style:font-weight-complex="normal"/>
    </style:style>
    <style:style style:name="P165" style:family="paragraph" style:parent-style-name="Standard">
      <style:text-properties style:font-name="Calibri1" fo:font-size="12pt" style:text-underline-style="none" fo:font-weight="normal" officeooo:rsid="0346ca07" officeooo:paragraph-rsid="0571336a" fo:background-color="#dddddd" style:font-size-asian="12pt" style:font-weight-asian="normal" style:font-size-complex="12pt" style:font-weight-complex="normal"/>
    </style:style>
    <style:style style:name="P166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820e2" fo:background-color="#dddddd" style:font-size-asian="12pt" style:font-weight-asian="normal" style:font-size-complex="12pt" style:font-weight-complex="normal"/>
    </style:style>
    <style:style style:name="P167" style:family="paragraph" style:parent-style-name="Standard">
      <style:text-properties style:font-name="Calibri1" fo:font-size="12pt" style:text-underline-style="none" fo:font-weight="normal" officeooo:rsid="035dc98d" officeooo:paragraph-rsid="053820e2" fo:background-color="#dddddd" style:font-size-asian="12pt" style:font-weight-asian="normal" style:font-size-complex="12pt" style:font-weight-complex="normal"/>
    </style:style>
    <style:style style:name="P168" style:family="paragraph" style:parent-style-name="Standard">
      <style:text-properties style:font-name="Calibri1" fo:font-size="12pt" style:text-underline-style="none" fo:font-weight="normal" officeooo:rsid="0346ca07" officeooo:paragraph-rsid="053820e2" fo:background-color="transparent" style:font-size-asian="12pt" style:font-weight-asian="normal" style:font-size-complex="12pt" style:font-weight-complex="normal"/>
    </style:style>
    <style:style style:name="P169" style:family="paragraph" style:parent-style-name="Standard">
      <style:text-properties style:font-name="Calibri1" fo:font-size="12pt" style:text-underline-style="none" fo:font-weight="normal" officeooo:rsid="0369152f" officeooo:paragraph-rsid="053820e2" fo:background-color="transparent" style:font-size-asian="12pt" style:font-weight-asian="normal" style:font-size-complex="12pt" style:font-weight-complex="normal"/>
    </style:style>
    <style:style style:name="P170" style:family="paragraph" style:parent-style-name="Standard">
      <style:text-properties style:font-name="Calibri1" fo:font-size="12pt" style:text-underline-style="none" fo:font-weight="normal" officeooo:rsid="056f4131" officeooo:paragraph-rsid="056f4131" fo:background-color="transparent" style:font-size-asian="12pt" style:font-weight-asian="normal" style:font-size-complex="12pt" style:font-weight-complex="normal"/>
    </style:style>
    <style:style style:name="P171" style:family="paragraph" style:parent-style-name="Standard">
      <style:text-properties style:font-name="Calibri1" fo:font-size="12pt" style:text-underline-style="none" fo:font-weight="normal" officeooo:rsid="03451dcc" officeooo:paragraph-rsid="056f4131" fo:background-color="#dddddd" style:font-size-asian="12pt" style:font-weight-asian="normal" style:font-size-complex="12pt" style:font-weight-complex="normal"/>
    </style:style>
    <style:style style:name="P172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820e2" fo:background-color="transparent" style:font-size-asian="12pt" style:font-weight-asian="normal" style:font-size-complex="12pt" style:font-weight-complex="normal"/>
    </style:style>
    <style:style style:name="P173" style:family="paragraph" style:parent-style-name="Standard">
      <style:text-properties style:font-name="Calibri1" fo:font-size="12pt" style:text-underline-style="none" fo:font-weight="normal" officeooo:rsid="0384e04a" officeooo:paragraph-rsid="053820e2" fo:background-color="transparent" style:font-size-asian="12pt" style:font-weight-asian="normal" style:font-size-complex="12pt" style:font-weight-complex="normal"/>
    </style:style>
    <style:style style:name="P174" style:family="paragraph" style:parent-style-name="Standard">
      <style:text-properties style:font-name="Calibri1" fo:font-size="12pt" style:text-underline-style="none" fo:font-weight="normal" officeooo:rsid="04a89f77" officeooo:paragraph-rsid="053820e2" fo:background-color="transparent" style:font-size-asian="12pt" style:font-weight-asian="normal" style:font-size-complex="12pt" style:font-weight-complex="normal"/>
    </style:style>
    <style:style style:name="P175" style:family="paragraph" style:parent-style-name="Standard">
      <style:text-properties style:font-name="Calibri1" fo:font-size="12pt" style:text-underline-style="none" fo:font-weight="normal" officeooo:rsid="04ab8e9a" officeooo:paragraph-rsid="053820e2" fo:background-color="transparent" style:font-size-asian="12pt" style:font-weight-asian="normal" style:font-size-complex="12pt" style:font-weight-complex="normal"/>
    </style:style>
    <style:style style:name="P176" style:family="paragraph" style:parent-style-name="Standard">
      <style:text-properties style:font-name="Calibri1" fo:font-size="12pt" style:text-underline-style="none" fo:font-weight="normal" officeooo:rsid="03451dcc" officeooo:paragraph-rsid="0572efe4" fo:background-color="transparent" style:font-size-asian="12pt" style:font-weight-asian="normal" style:font-size-complex="12pt" style:font-weight-complex="normal"/>
    </style:style>
    <style:style style:name="P177" style:family="paragraph" style:parent-style-name="Standard">
      <style:text-properties style:font-name="Calibri1" fo:font-size="12pt" style:text-underline-style="none" fo:font-weight="normal" officeooo:rsid="0441a80c" officeooo:paragraph-rsid="0572efe4" fo:background-color="transparent" style:font-size-asian="12pt" style:font-weight-asian="normal" style:font-size-complex="12pt" style:font-weight-complex="normal"/>
    </style:style>
    <style:style style:name="P178" style:family="paragraph" style:parent-style-name="Standard">
      <style:paragraph-properties fo:text-align="left" style:justify-single-word="false"/>
      <style:text-properties fo:font-weight="bold" officeooo:rsid="04abb9ee" officeooo:paragraph-rsid="053820e2" style:font-weight-asian="bold" style:font-weight-complex="bold"/>
    </style:style>
    <style:style style:name="P179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3820e2" fo:background-color="#dddddd" style:font-weight-asian="bold" style:font-weight-complex="bold"/>
    </style:style>
    <style:style style:name="P180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3820e2" style:font-weight-asian="bold" style:font-weight-complex="bold"/>
    </style:style>
    <style:style style:name="P181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3820e2" fo:background-color="#dddddd" style:font-weight-asian="bold" style:font-weight-complex="bold"/>
    </style:style>
    <style:style style:name="P182" style:family="paragraph" style:parent-style-name="Standard">
      <style:paragraph-properties fo:text-align="center" style:justify-single-word="false"/>
      <style:text-properties officeooo:paragraph-rsid="053820e2"/>
    </style:style>
    <style:style style:name="P183" style:family="paragraph" style:parent-style-name="Standard">
      <style:paragraph-properties fo:text-align="center" style:justify-single-word="false" fo:break-before="page"/>
      <style:text-properties officeooo:paragraph-rsid="053d3142"/>
    </style:style>
    <style:style style:name="P184" style:family="paragraph" style:parent-style-name="Standard">
      <style:text-properties style:font-name="Calibri1" fo:font-size="13pt" style:text-underline-style="none" fo:font-weight="normal" officeooo:rsid="033ccd16" officeooo:paragraph-rsid="053d3142" style:font-size-asian="13pt" style:font-weight-asian="normal" style:font-size-complex="13pt" style:font-weight-complex="normal"/>
    </style:style>
    <style:style style:name="P185" style:family="paragraph" style:parent-style-name="Standard">
      <style:text-properties style:font-name="Calibri1" fo:font-size="13pt" fo:font-weight="normal" officeooo:rsid="033ccd16" officeooo:paragraph-rsid="053d3142" style:font-size-asian="13pt" style:font-weight-asian="normal" style:font-size-complex="13pt" style:font-weight-complex="normal"/>
    </style:style>
    <style:style style:name="P186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3d3142" style:font-size-asian="10pt" style:font-size-complex="10pt"/>
    </style:style>
    <style:style style:name="P187" style:family="paragraph" style:parent-style-name="Table_20_Contents">
      <style:paragraph-properties fo:text-align="center" style:justify-single-word="false"/>
      <style:text-properties style:font-name="Calibri1" fo:font-size="10pt" officeooo:paragraph-rsid="053d3142" style:font-size-asian="10pt" style:font-size-complex="10pt"/>
    </style:style>
    <style:style style:name="P188" style:family="paragraph" style:parent-style-name="Standard">
      <style:text-properties style:font-name="Calibri1" fo:font-size="15pt" fo:font-weight="normal" officeooo:rsid="033ccd16" officeooo:paragraph-rsid="053d3142" style:font-size-asian="15pt" style:font-weight-asian="normal" style:font-size-complex="15pt" style:font-weight-complex="normal"/>
    </style:style>
    <style:style style:name="P189" style:family="paragraph" style:parent-style-name="Standard">
      <style:text-properties officeooo:paragraph-rsid="053d3142"/>
    </style:style>
    <style:style style:name="P19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3d3142" fo:background-color="#dddddd" style:font-size-asian="12pt" style:font-weight-asian="normal" style:font-size-complex="12pt" style:font-weight-complex="normal"/>
    </style:style>
    <style:style style:name="P191" style:family="paragraph" style:parent-style-name="Standard">
      <style:text-properties style:font-name="Calibri1" fo:font-size="12pt" style:text-underline-style="none" fo:font-weight="normal" officeooo:rsid="03451dcc" officeooo:paragraph-rsid="053d3142" fo:background-color="#dddddd" style:font-size-asian="12pt" style:font-weight-asian="normal" style:font-size-complex="12pt" style:font-weight-complex="normal"/>
    </style:style>
    <style:style style:name="P192" style:family="paragraph" style:parent-style-name="Standard">
      <style:text-properties style:font-name="Calibri1" fo:font-size="12pt" style:text-underline-style="none" fo:font-weight="normal" officeooo:rsid="03451dcc" officeooo:paragraph-rsid="053d3142" fo:background-color="transparent" style:font-size-asian="12pt" style:font-weight-asian="normal" style:font-size-complex="12pt" style:font-weight-complex="normal"/>
    </style:style>
    <style:style style:name="P193" style:family="paragraph" style:parent-style-name="Standard">
      <style:text-properties style:font-name="Calibri1" fo:font-size="12pt" fo:font-weight="normal" officeooo:rsid="03451dcc" officeooo:paragraph-rsid="057474b0" fo:background-color="transparent" style:font-size-asian="12pt" style:font-weight-asian="normal" style:font-size-complex="12pt" style:font-weight-complex="normal"/>
    </style:style>
    <style:style style:name="P194" style:family="paragraph" style:parent-style-name="Standard">
      <style:text-properties style:font-name="Calibri1" fo:font-size="12pt" style:text-underline-style="none" fo:font-weight="normal" officeooo:rsid="03451dcc" officeooo:paragraph-rsid="057474b0" fo:background-color="transparent" style:font-size-asian="12pt" style:font-weight-asian="normal" style:font-size-complex="12pt" style:font-weight-complex="normal"/>
    </style:style>
    <style:style style:name="P195" style:family="paragraph" style:parent-style-name="Standard">
      <style:text-properties style:font-name="Calibri1" fo:font-size="12pt" style:text-underline-style="none" fo:font-weight="normal" officeooo:rsid="04aa2747" officeooo:paragraph-rsid="053d3142" fo:background-color="transparent" style:font-size-asian="12pt" style:font-weight-asian="normal" style:font-size-complex="12pt" style:font-weight-complex="normal"/>
    </style:style>
    <style:style style:name="P196" style:family="paragraph" style:parent-style-name="Standard">
      <style:text-properties style:font-name="Calibri1" fo:font-size="12pt" style:text-underline-style="none" fo:font-weight="normal" officeooo:rsid="044bb1ad" officeooo:paragraph-rsid="053d3142" fo:background-color="#dddddd" style:font-size-asian="12pt" style:font-weight-asian="normal" style:font-size-complex="12pt" style:font-weight-complex="normal"/>
    </style:style>
    <style:style style:name="P197" style:family="paragraph" style:parent-style-name="Standard">
      <style:text-properties style:font-name="Calibri1" fo:font-size="12pt" fo:font-weight="normal" officeooo:rsid="03451dcc" officeooo:paragraph-rsid="053d3142" style:font-size-asian="12pt" style:font-weight-asian="normal" style:font-size-complex="12pt" style:font-weight-complex="normal"/>
    </style:style>
    <style:style style:name="P198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3d3142" fo:background-color="transparent" style:font-size-asian="12pt" style:font-weight-asian="normal" style:font-size-complex="12pt" style:font-weight-complex="normal"/>
    </style:style>
    <style:style style:name="P199" style:family="paragraph" style:parent-style-name="Standard">
      <style:text-properties style:font-name="Calibri1" fo:font-size="12pt" style:text-underline-style="none" fo:font-weight="normal" officeooo:rsid="044ce836" officeooo:paragraph-rsid="053d3142" fo:background-color="transparent" style:font-size-asian="12pt" style:font-weight-asian="normal" style:font-size-complex="12pt" style:font-weight-complex="normal"/>
    </style:style>
    <style:style style:name="P200" style:family="paragraph" style:parent-style-name="Standard">
      <style:text-properties style:font-name="Calibri1" fo:font-size="12pt" style:text-underline-style="none" fo:font-weight="normal" officeooo:rsid="0346ca07" officeooo:paragraph-rsid="053d3142" fo:background-color="#dddddd" style:font-size-asian="12pt" style:font-weight-asian="normal" style:font-size-complex="12pt" style:font-weight-complex="normal"/>
    </style:style>
    <style:style style:name="P201" style:family="paragraph" style:parent-style-name="Standard">
      <style:text-properties style:font-name="Calibri1" fo:font-size="12pt" fo:font-weight="normal" officeooo:rsid="0346ca07" officeooo:paragraph-rsid="053d3142" fo:background-color="#dddddd" style:font-size-asian="12pt" style:font-weight-asian="normal" style:font-size-complex="12pt" style:font-weight-complex="normal"/>
    </style:style>
    <style:style style:name="P202" style:family="paragraph" style:parent-style-name="Standard">
      <style:text-properties style:font-name="Calibri1" fo:font-size="12pt" style:text-underline-style="none" fo:font-weight="normal" officeooo:rsid="0346ca07" officeooo:paragraph-rsid="053d3142" fo:background-color="transparent" style:font-size-asian="12pt" style:font-weight-asian="normal" style:font-size-complex="12pt" style:font-weight-complex="normal"/>
    </style:style>
    <style:style style:name="P203" style:family="paragraph" style:parent-style-name="Standard">
      <style:text-properties style:font-name="Calibri1" fo:font-size="12pt" style:text-underline-style="none" fo:font-weight="normal" officeooo:rsid="057547d8" officeooo:paragraph-rsid="057547d8" fo:background-color="transparent" style:font-size-asian="12pt" style:font-weight-asian="normal" style:font-size-complex="12pt" style:font-weight-complex="normal"/>
    </style:style>
    <style:style style:name="P20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d3142" fo:background-color="#dddddd" style:font-size-asian="12pt" style:font-weight-asian="normal" style:font-size-complex="12pt" style:font-weight-complex="normal"/>
    </style:style>
    <style:style style:name="P205" style:family="paragraph" style:parent-style-name="Standard">
      <style:text-properties style:font-name="Calibri1" fo:font-size="12pt" style:text-underline-style="none" fo:font-weight="normal" officeooo:rsid="035dc98d" officeooo:paragraph-rsid="053d3142" fo:background-color="#dddddd" style:font-size-asian="12pt" style:font-weight-asian="normal" style:font-size-complex="12pt" style:font-weight-complex="normal"/>
    </style:style>
    <style:style style:name="P206" style:family="paragraph" style:parent-style-name="Standard">
      <style:text-properties style:font-name="Calibri1" fo:font-size="12pt" style:text-underline-style="none" fo:font-weight="normal" officeooo:rsid="0369152f" officeooo:paragraph-rsid="053d3142" fo:background-color="transparent" style:font-size-asian="12pt" style:font-weight-asian="normal" style:font-size-complex="12pt" style:font-weight-complex="normal"/>
    </style:style>
    <style:style style:name="P207" style:family="paragraph" style:parent-style-name="Standard">
      <style:text-properties style:font-name="Calibri1" fo:font-size="12pt" style:text-underline-style="none" fo:font-weight="normal" officeooo:rsid="03451dcc" officeooo:paragraph-rsid="057547d8" fo:background-color="#dddddd" style:font-size-asian="12pt" style:font-weight-asian="normal" style:font-size-complex="12pt" style:font-weight-complex="normal"/>
    </style:style>
    <style:style style:name="P208" style:family="paragraph" style:parent-style-name="Standard">
      <style:text-properties style:font-name="Calibri1" fo:font-size="12pt" style:text-underline-style="none" fo:font-weight="normal" officeooo:rsid="0346ca07" officeooo:paragraph-rsid="057547d8" fo:background-color="transparent" style:font-size-asian="12pt" style:font-weight-asian="normal" style:font-size-complex="12pt" style:font-weight-complex="normal"/>
    </style:style>
    <style:style style:name="P209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d3142" fo:background-color="transparent" style:font-size-asian="12pt" style:font-weight-asian="normal" style:font-size-complex="12pt" style:font-weight-complex="normal"/>
    </style:style>
    <style:style style:name="P210" style:family="paragraph" style:parent-style-name="Standard">
      <style:text-properties style:font-name="Calibri1" fo:font-size="12pt" style:text-underline-style="none" fo:font-weight="normal" officeooo:rsid="0384e04a" officeooo:paragraph-rsid="053d3142" fo:background-color="transparent" style:font-size-asian="12pt" style:font-weight-asian="normal" style:font-size-complex="12pt" style:font-weight-complex="normal"/>
    </style:style>
    <style:style style:name="P211" style:family="paragraph" style:parent-style-name="Standard">
      <style:text-properties style:font-name="Calibri1" fo:font-size="12pt" style:text-underline-style="none" fo:font-weight="normal" officeooo:rsid="04a89f77" officeooo:paragraph-rsid="053d3142" fo:background-color="transparent" style:font-size-asian="12pt" style:font-weight-asian="normal" style:font-size-complex="12pt" style:font-weight-complex="normal"/>
    </style:style>
    <style:style style:name="P212" style:family="paragraph" style:parent-style-name="Standard">
      <style:text-properties style:font-name="Calibri1" fo:font-size="12pt" style:text-underline-style="none" fo:font-weight="normal" officeooo:rsid="04ab8e9a" officeooo:paragraph-rsid="053d3142" fo:background-color="transparent" style:font-size-asian="12pt" style:font-weight-asian="normal" style:font-size-complex="12pt" style:font-weight-complex="normal"/>
    </style:style>
    <style:style style:name="P213" style:family="paragraph" style:parent-style-name="Standard">
      <style:text-properties style:font-name="Calibri1" fo:font-size="12pt" style:text-underline-style="none" fo:font-weight="normal" officeooo:rsid="03451dcc" officeooo:paragraph-rsid="057547d8" fo:background-color="transparent" style:font-size-asian="12pt" style:font-weight-asian="normal" style:font-size-complex="12pt" style:font-weight-complex="normal"/>
    </style:style>
    <style:style style:name="P214" style:family="paragraph" style:parent-style-name="Standard">
      <style:paragraph-properties fo:text-align="left" style:justify-single-word="false"/>
      <style:text-properties fo:font-weight="bold" officeooo:rsid="04abb9ee" officeooo:paragraph-rsid="053d3142" style:font-weight-asian="bold" style:font-weight-complex="bold"/>
    </style:style>
    <style:style style:name="P215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3d3142" fo:background-color="#dddddd" style:font-weight-asian="bold" style:font-weight-complex="bold"/>
    </style:style>
    <style:style style:name="P216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3d3142" style:font-weight-asian="bold" style:font-weight-complex="bold"/>
    </style:style>
    <style:style style:name="P217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3d3142" fo:background-color="#dddddd" style:font-weight-asian="bold" style:font-weight-complex="bold"/>
    </style:style>
    <style:style style:name="P218" style:family="paragraph" style:parent-style-name="Standard">
      <style:paragraph-properties fo:text-align="center" style:justify-single-word="false"/>
      <style:text-properties officeooo:paragraph-rsid="053d3142"/>
    </style:style>
    <style:style style:name="P219" style:family="paragraph" style:parent-style-name="Standard">
      <style:text-properties style:font-name="Calibri1" fo:font-size="13pt" style:text-underline-style="none" fo:font-weight="normal" officeooo:rsid="033ccd16" officeooo:paragraph-rsid="050885c8" style:font-size-asian="13pt" style:font-weight-asian="normal" style:font-size-complex="13pt" style:font-weight-complex="normal"/>
    </style:style>
    <style:style style:name="P220" style:family="paragraph" style:parent-style-name="Standard">
      <style:text-properties style:font-name="Calibri1" fo:font-size="13pt" fo:font-weight="normal" officeooo:rsid="033ccd16" officeooo:paragraph-rsid="050885c8" style:font-size-asian="13pt" style:font-weight-asian="normal" style:font-size-complex="13pt" style:font-weight-complex="normal"/>
    </style:style>
    <style:style style:name="P221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0885c8" style:font-size-asian="10pt" style:font-size-complex="10pt"/>
    </style:style>
    <style:style style:name="P222" style:family="paragraph" style:parent-style-name="Table_20_Contents">
      <style:paragraph-properties fo:text-align="center" style:justify-single-word="false"/>
      <style:text-properties style:font-name="Calibri1" fo:font-size="10pt" officeooo:paragraph-rsid="050885c8" style:font-size-asian="10pt" style:font-size-complex="10pt"/>
    </style:style>
    <style:style style:name="P223" style:family="paragraph" style:parent-style-name="Standard">
      <style:text-properties style:font-name="Calibri1" fo:font-size="15pt" fo:font-weight="normal" officeooo:rsid="033ccd16" officeooo:paragraph-rsid="050885c8" style:font-size-asian="15pt" style:font-weight-asian="normal" style:font-size-complex="15pt" style:font-weight-complex="normal"/>
    </style:style>
    <style:style style:name="P224" style:family="paragraph" style:parent-style-name="Standard">
      <style:text-properties officeooo:paragraph-rsid="050885c8"/>
    </style:style>
    <style:style style:name="P225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7ba54b" fo:background-color="transparent" style:font-size-asian="12pt" style:font-weight-asian="normal" style:font-size-complex="12pt" style:font-weight-complex="normal"/>
    </style:style>
    <style:style style:name="P226" style:family="paragraph" style:parent-style-name="Standard">
      <style:text-properties style:font-name="Calibri1" fo:font-size="12pt" style:text-underline-style="none" fo:font-weight="normal" officeooo:rsid="035a0238" officeooo:paragraph-rsid="037ba54b" fo:background-color="transparent" style:font-size-asian="12pt" style:font-weight-asian="normal" style:font-size-complex="12pt" style:font-weight-complex="normal"/>
    </style:style>
    <style:style style:name="P227" style:family="paragraph" style:parent-style-name="Standard">
      <style:text-properties style:font-name="Calibri1" fo:font-size="12pt" style:text-underline-style="none" fo:font-weight="normal" officeooo:rsid="03451dcc" officeooo:paragraph-rsid="037ba54b" fo:background-color="#dddddd" style:font-size-asian="12pt" style:font-weight-asian="normal" style:font-size-complex="12pt" style:font-weight-complex="normal"/>
    </style:style>
    <style:style style:name="P228" style:family="paragraph" style:parent-style-name="Standard">
      <style:text-properties style:font-name="Calibri1" fo:font-size="12pt" style:text-underline-style="none" fo:font-weight="normal" officeooo:rsid="035852ae" officeooo:paragraph-rsid="037ba54b" fo:background-color="transparent" style:font-size-asian="12pt" style:font-weight-asian="normal" style:font-size-complex="12pt" style:font-weight-complex="normal"/>
    </style:style>
    <style:style style:name="P229" style:family="paragraph" style:parent-style-name="Standard">
      <style:text-properties style:font-name="Calibri1" fo:font-size="12pt" style:text-underline-style="none" fo:font-weight="normal" officeooo:rsid="03451dcc" officeooo:paragraph-rsid="037ba54b" fo:background-color="transparent" style:font-size-asian="12pt" style:font-weight-asian="normal" style:font-size-complex="12pt" style:font-weight-complex="normal"/>
    </style:style>
    <style:style style:name="P230" style:family="paragraph" style:parent-style-name="Standard">
      <style:text-properties style:font-name="Calibri1" fo:font-size="12pt" fo:font-weight="normal" officeooo:rsid="03451dcc" officeooo:paragraph-rsid="05799e12" fo:background-color="transparent" style:font-size-asian="12pt" style:font-weight-asian="normal" style:font-size-complex="12pt" style:font-weight-complex="normal"/>
    </style:style>
    <style:style style:name="P231" style:family="paragraph" style:parent-style-name="Standard">
      <style:text-properties style:font-name="Calibri1" fo:font-size="12pt" style:text-underline-style="none" fo:font-weight="normal" officeooo:rsid="03451dcc" officeooo:paragraph-rsid="05799e12" fo:background-color="transparent" style:font-size-asian="12pt" style:font-weight-asian="normal" style:font-size-complex="12pt" style:font-weight-complex="normal"/>
    </style:style>
    <style:style style:name="P232" style:family="paragraph" style:parent-style-name="Standard">
      <style:text-properties style:font-name="Calibri1" fo:font-size="12pt" style:text-underline-style="none" fo:font-weight="normal" officeooo:rsid="0451d93b" officeooo:paragraph-rsid="0451d93b" fo:background-color="transparent" style:font-size-asian="12pt" style:font-weight-asian="normal" style:font-size-complex="12pt" style:font-weight-complex="normal"/>
    </style:style>
    <style:style style:name="P233" style:family="paragraph" style:parent-style-name="Standard">
      <style:text-properties style:font-name="Calibri1" fo:font-size="12pt" style:text-underline-style="none" fo:font-weight="normal" officeooo:rsid="0451d93b" officeooo:paragraph-rsid="045e8b26" fo:background-color="transparent" style:font-size-asian="12pt" style:font-weight-asian="normal" style:font-size-complex="12pt" style:font-weight-complex="normal"/>
    </style:style>
    <style:style style:name="P234" style:family="paragraph" style:parent-style-name="Standard">
      <style:text-properties style:font-name="Calibri1" fo:font-size="12pt" fo:font-weight="normal" officeooo:rsid="03451dcc" officeooo:paragraph-rsid="037ba54b" fo:background-color="transparent" style:font-size-asian="12pt" style:font-weight-asian="normal" style:font-size-complex="12pt" style:font-weight-complex="normal"/>
    </style:style>
    <style:style style:name="P235" style:family="paragraph" style:parent-style-name="Standard">
      <style:text-properties style:font-name="Calibri1" fo:font-size="12pt" style:text-underline-style="none" fo:font-weight="normal" officeooo:rsid="03451dcc" officeooo:paragraph-rsid="045d105f" fo:background-color="#dddddd" style:font-size-asian="12pt" style:font-weight-asian="normal" style:font-size-complex="12pt" style:font-weight-complex="normal"/>
    </style:style>
    <style:style style:name="P236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7ba54b" fo:background-color="#dddddd" style:font-size-asian="12pt" style:font-weight-asian="normal" style:font-size-complex="12pt" style:font-weight-complex="normal"/>
    </style:style>
    <style:style style:name="P237" style:family="paragraph" style:parent-style-name="Standard">
      <style:text-properties style:font-name="Calibri1" fo:font-size="12pt" style:text-underline-style="none" fo:font-weight="normal" officeooo:rsid="0543dd29" officeooo:paragraph-rsid="0543dd29" fo:background-color="#dddddd" style:font-size-asian="12pt" style:font-weight-asian="normal" style:font-size-complex="12pt" style:font-weight-complex="normal"/>
    </style:style>
    <style:style style:name="P238" style:family="paragraph" style:parent-style-name="Standard">
      <style:text-properties style:font-name="Calibri1" fo:font-size="12pt" style:text-underline-style="none" fo:font-weight="normal" officeooo:rsid="04530c40" officeooo:paragraph-rsid="04530c40" fo:background-color="#dddddd" style:font-size-asian="12pt" style:font-weight-asian="normal" style:font-size-complex="12pt" style:font-weight-complex="normal"/>
    </style:style>
    <style:style style:name="P239" style:family="paragraph" style:parent-style-name="Standard">
      <style:text-properties style:font-name="Calibri1" fo:font-size="12pt" style:text-underline-style="none" fo:font-weight="normal" officeooo:rsid="0346ca07" officeooo:paragraph-rsid="037ba54b" fo:background-color="#dddddd" style:font-size-asian="12pt" style:font-weight-asian="normal" style:font-size-complex="12pt" style:font-weight-complex="normal"/>
    </style:style>
    <style:style style:name="P240" style:family="paragraph" style:parent-style-name="Standard">
      <style:text-properties style:font-name="Calibri1" fo:font-size="12pt" fo:font-weight="normal" officeooo:rsid="0346ca07" officeooo:paragraph-rsid="037ba54b" fo:background-color="#dddddd" style:font-size-asian="12pt" style:font-weight-asian="normal" style:font-size-complex="12pt" style:font-weight-complex="normal"/>
    </style:style>
    <style:style style:name="P241" style:family="paragraph" style:parent-style-name="Standard">
      <style:text-properties style:font-name="Calibri1" fo:font-size="12pt" style:text-underline-style="none" fo:font-weight="normal" officeooo:rsid="0346ca07" officeooo:paragraph-rsid="04530c40" fo:background-color="transparent" style:font-size-asian="12pt" style:font-weight-asian="normal" style:font-size-complex="12pt" style:font-weight-complex="normal"/>
    </style:style>
    <style:style style:name="P242" style:family="paragraph" style:parent-style-name="Standard">
      <style:text-properties style:font-name="Calibri1" fo:font-size="12pt" style:text-underline-style="none" fo:font-weight="normal" officeooo:rsid="04530c40" officeooo:paragraph-rsid="0576d3d2" fo:background-color="transparent" style:font-size-asian="12pt" style:font-weight-asian="normal" style:font-size-complex="12pt" style:font-weight-complex="normal"/>
    </style:style>
    <style:style style:name="P243" style:family="paragraph" style:parent-style-name="Standard">
      <style:text-properties style:font-name="Calibri1" fo:font-size="12pt" style:text-underline-style="none" fo:font-weight="normal" officeooo:rsid="0346ca07" officeooo:paragraph-rsid="0576d3d2" fo:background-color="transparent" style:font-size-asian="12pt" style:font-weight-asian="normal" style:font-size-complex="12pt" style:font-weight-complex="normal"/>
    </style:style>
    <style:style style:name="P24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7ba54b" fo:background-color="transparent" style:font-size-asian="12pt" style:font-weight-asian="normal" style:font-size-complex="12pt" style:font-weight-complex="normal"/>
    </style:style>
    <style:style style:name="P245" style:family="paragraph" style:parent-style-name="Standard">
      <style:text-properties style:font-name="Calibri1" fo:font-size="12pt" style:text-underline-style="none" fo:font-weight="normal" officeooo:rsid="0346ca07" officeooo:paragraph-rsid="037ba54b" fo:background-color="transparent" style:font-size-asian="12pt" style:font-weight-asian="normal" style:font-size-complex="12pt" style:font-weight-complex="normal"/>
    </style:style>
    <style:style style:name="P246" style:family="paragraph" style:parent-style-name="Standard">
      <style:text-properties style:font-name="Calibri1" fo:font-size="12pt" fo:font-weight="normal" officeooo:rsid="0346ca07" officeooo:paragraph-rsid="037ba54b" fo:background-color="transparent" style:font-size-asian="12pt" style:font-weight-asian="normal" style:font-size-complex="12pt" style:font-weight-complex="normal"/>
    </style:style>
    <style:style style:name="P247" style:family="paragraph" style:parent-style-name="Standard">
      <style:text-properties style:font-name="Calibri1" fo:font-size="12pt" style:text-underline-style="none" fo:font-weight="normal" officeooo:rsid="035dc98d" officeooo:paragraph-rsid="037ba54b" fo:background-color="transparent" style:font-size-asian="12pt" style:font-weight-asian="normal" style:font-size-complex="12pt" style:font-weight-complex="normal"/>
    </style:style>
    <style:style style:name="P248" style:family="paragraph" style:parent-style-name="Standard">
      <style:text-properties style:font-name="Calibri1" fo:font-size="12pt" style:text-underline-style="none" fo:font-weight="normal" officeooo:rsid="03451dcc" officeooo:paragraph-rsid="0414c919" fo:background-color="transparent" style:font-size-asian="12pt" style:font-weight-asian="normal" style:font-size-complex="12pt" style:font-weight-complex="normal"/>
    </style:style>
    <style:style style:name="P249" style:family="paragraph" style:parent-style-name="Standard">
      <style:text-properties style:font-name="Calibri1" fo:font-size="12pt" style:text-underline-style="none" fo:font-weight="normal" officeooo:rsid="0369152f" officeooo:paragraph-rsid="037ba54b" fo:background-color="transparent" style:font-size-asian="12pt" style:font-weight-asian="normal" style:font-size-complex="12pt" style:font-weight-complex="normal"/>
    </style:style>
    <style:style style:name="P250" style:family="paragraph" style:parent-style-name="Standard">
      <style:text-properties style:font-name="Calibri1" fo:font-size="12pt" style:text-underline-style="none" fo:font-weight="normal" officeooo:rsid="04530c40" officeooo:paragraph-rsid="04530c40" fo:background-color="transparent" style:font-size-asian="12pt" style:font-weight-asian="normal" style:font-size-complex="12pt" style:font-weight-complex="normal"/>
    </style:style>
    <style:style style:name="P251" style:family="paragraph" style:parent-style-name="Standard">
      <style:text-properties style:font-name="Calibri1" fo:font-size="12pt" style:text-underline-style="none" fo:font-weight="normal" officeooo:rsid="03451dcc" officeooo:paragraph-rsid="0576d3d2" fo:background-color="#808080" style:font-size-asian="12pt" style:font-weight-asian="normal" style:font-size-complex="12pt" style:font-weight-complex="normal"/>
    </style:style>
    <style:style style:name="P252" style:family="paragraph" style:parent-style-name="Standard">
      <style:text-properties style:font-name="Calibri1" fo:font-size="12pt" style:text-underline-style="none" fo:font-weight="normal" officeooo:rsid="03451dcc" officeooo:paragraph-rsid="0576d3d2" fo:background-color="#dddddd" style:font-size-asian="12pt" style:font-weight-asian="normal" style:font-size-complex="12pt" style:font-weight-complex="normal"/>
    </style:style>
    <style:style style:name="P253" style:family="paragraph" style:parent-style-name="Standard">
      <style:text-properties style:font-name="Calibri1" fo:font-size="12pt" style:text-underline-style="none" fo:font-weight="normal" officeooo:rsid="03451dcc" officeooo:paragraph-rsid="0576d3d2" fo:background-color="transparent" style:font-size-asian="12pt" style:font-weight-asian="normal" style:font-size-complex="12pt" style:font-weight-complex="normal"/>
    </style:style>
    <style:style style:name="P25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7ba54b" fo:background-color="#dddddd" style:font-size-asian="12pt" style:font-weight-asian="normal" style:font-size-complex="12pt" style:font-weight-complex="normal"/>
    </style:style>
    <style:style style:name="P255" style:family="paragraph" style:parent-style-name="Standard">
      <style:text-properties style:font-name="Calibri1" fo:font-size="12pt" style:text-underline-style="none" fo:font-weight="normal" officeooo:rsid="0346ca07" officeooo:paragraph-rsid="0456b06b" fo:background-color="transparent" style:font-size-asian="12pt" style:font-weight-asian="normal" style:font-size-complex="12pt" style:font-weight-complex="normal"/>
    </style:style>
    <style:style style:name="P256" style:family="paragraph" style:parent-style-name="Standard">
      <style:text-properties style:font-name="Calibri1" fo:font-size="12pt" style:text-underline-style="none" fo:font-weight="normal" officeooo:rsid="04a89f77" officeooo:paragraph-rsid="04b73411" fo:background-color="transparent" style:font-size-asian="12pt" style:font-weight-asian="normal" style:font-size-complex="12pt" style:font-weight-complex="normal"/>
    </style:style>
    <style:style style:name="P257" style:family="paragraph" style:parent-style-name="Standard">
      <style:text-properties style:font-name="Calibri1" fo:font-size="12pt" style:text-underline-style="none" fo:font-weight="normal" officeooo:rsid="0346ca07" officeooo:paragraph-rsid="04b311f0" fo:background-color="transparent" style:font-size-asian="12pt" style:font-weight-asian="normal" style:font-size-complex="12pt" style:font-weight-complex="normal"/>
    </style:style>
    <style:style style:name="P258" style:family="paragraph" style:parent-style-name="Standard">
      <style:text-properties style:font-name="Calibri1" fo:font-size="12pt" style:text-underline-style="none" fo:font-weight="normal" officeooo:rsid="03451dcc" officeooo:paragraph-rsid="05779158" fo:background-color="#dddddd" style:font-size-asian="12pt" style:font-weight-asian="normal" style:font-size-complex="12pt" style:font-weight-complex="normal"/>
    </style:style>
    <style:style style:name="P259" style:family="paragraph" style:parent-style-name="Standard">
      <style:text-properties style:font-name="Calibri1" fo:font-size="12pt" style:text-underline-style="none" fo:font-weight="normal" officeooo:rsid="0346ca07" officeooo:paragraph-rsid="05779158" fo:background-color="#dddddd" style:font-size-asian="12pt" style:font-weight-asian="normal" style:font-size-complex="12pt" style:font-weight-complex="normal"/>
    </style:style>
    <style:style style:name="P260" style:family="paragraph" style:parent-style-name="Standard">
      <style:paragraph-properties fo:text-align="left" style:justify-single-word="false"/>
      <style:text-properties fo:font-weight="bold" officeooo:rsid="04abb9ee" officeooo:paragraph-rsid="04b7fa9c" style:font-weight-asian="bold" style:font-weight-complex="bold"/>
    </style:style>
    <style:style style:name="P261" style:family="paragraph" style:parent-style-name="Standard">
      <style:paragraph-properties fo:text-align="left" style:justify-single-word="false"/>
      <style:text-properties fo:color="#000000" loext:opacity="100%" fo:font-size="13pt" fo:font-weight="bold" officeooo:rsid="04abb9ee" officeooo:paragraph-rsid="04b98e02" fo:background-color="#dddddd" style:font-size-asian="13pt" style:font-weight-asian="bold" style:font-size-complex="13pt" style:font-weight-complex="bold"/>
    </style:style>
    <style:style style:name="P262" style:family="paragraph" style:parent-style-name="Standard">
      <style:paragraph-properties fo:text-align="left" style:justify-single-word="false"/>
      <style:text-properties fo:color="#808080" loext:opacity="100%" fo:font-size="13pt" fo:font-weight="bold" officeooo:rsid="04abb9ee" officeooo:paragraph-rsid="04b7fa9c" fo:background-color="#dddddd" style:font-size-asian="13pt" style:font-weight-asian="bold" style:font-size-complex="13pt" style:font-weight-complex="bold"/>
    </style:style>
    <style:style style:name="P263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b7fa9c" style:font-weight-asian="bold" style:font-weight-complex="bold"/>
    </style:style>
    <style:style style:name="P264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b7fa9c" style:font-weight-asian="bold" style:font-weight-complex="bold"/>
    </style:style>
    <style:style style:name="P265" style:family="paragraph" style:parent-style-name="Standard">
      <style:paragraph-properties fo:text-align="left" style:justify-single-word="false"/>
      <style:text-properties fo:color="#000000" loext:opacity="100%" fo:font-style="normal" fo:font-weight="bold" officeooo:rsid="04b7fa9c" officeooo:paragraph-rsid="04b7fa9c" fo:background-color="#dddddd" style:font-style-asian="normal" style:font-weight-asian="bold" style:font-style-complex="normal" style:font-weight-complex="bold"/>
    </style:style>
    <style:style style:name="P266" style:family="paragraph" style:parent-style-name="Standard">
      <style:paragraph-properties fo:text-align="center" style:justify-single-word="false" fo:break-before="page"/>
      <style:text-properties officeooo:paragraph-rsid="050b0a1e"/>
    </style:style>
    <style:style style:name="P267" style:family="paragraph" style:parent-style-name="Standard">
      <style:text-properties style:font-name="Calibri1" fo:font-size="13pt" style:text-underline-style="none" fo:font-weight="normal" officeooo:rsid="033ccd16" officeooo:paragraph-rsid="050b0a1e" style:font-size-asian="13pt" style:font-weight-asian="normal" style:font-size-complex="13pt" style:font-weight-complex="normal"/>
    </style:style>
    <style:style style:name="P268" style:family="paragraph" style:parent-style-name="Standard">
      <style:text-properties style:font-name="Calibri1" fo:font-size="13pt" fo:font-weight="normal" officeooo:rsid="033ccd16" officeooo:paragraph-rsid="050b0a1e" style:font-size-asian="13pt" style:font-weight-asian="normal" style:font-size-complex="13pt" style:font-weight-complex="normal"/>
    </style:style>
    <style:style style:name="P269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0b0a1e" style:font-size-asian="10pt" style:font-size-complex="10pt"/>
    </style:style>
    <style:style style:name="P270" style:family="paragraph" style:parent-style-name="Table_20_Contents">
      <style:paragraph-properties fo:text-align="center" style:justify-single-word="false"/>
      <style:text-properties style:font-name="Calibri1" fo:font-size="10pt" officeooo:paragraph-rsid="050b0a1e" style:font-size-asian="10pt" style:font-size-complex="10pt"/>
    </style:style>
    <style:style style:name="P271" style:family="paragraph" style:parent-style-name="Standard">
      <style:text-properties style:font-name="Calibri1" fo:font-size="15pt" fo:font-weight="normal" officeooo:rsid="033ccd16" officeooo:paragraph-rsid="050b0a1e" style:font-size-asian="15pt" style:font-weight-asian="normal" style:font-size-complex="15pt" style:font-weight-complex="normal"/>
    </style:style>
    <style:style style:name="P272" style:family="paragraph" style:parent-style-name="Standard">
      <style:text-properties officeooo:paragraph-rsid="050b0a1e"/>
    </style:style>
    <style:style style:name="P273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0b0a1e" fo:background-color="transparent" style:font-size-asian="12pt" style:font-weight-asian="normal" style:font-size-complex="12pt" style:font-weight-complex="normal"/>
    </style:style>
    <style:style style:name="P274" style:family="paragraph" style:parent-style-name="Standard">
      <style:text-properties style:font-name="Calibri1" fo:font-size="12pt" style:text-underline-style="none" fo:font-weight="normal" officeooo:rsid="035a0238" officeooo:paragraph-rsid="050b0a1e" fo:background-color="transparent" style:font-size-asian="12pt" style:font-weight-asian="normal" style:font-size-complex="12pt" style:font-weight-complex="normal"/>
    </style:style>
    <style:style style:name="P275" style:family="paragraph" style:parent-style-name="Standard">
      <style:text-properties style:font-name="Calibri1" fo:font-size="12pt" style:text-underline-style="none" fo:font-weight="normal" officeooo:rsid="03451dcc" officeooo:paragraph-rsid="050b0a1e" fo:background-color="#dddddd" style:font-size-asian="12pt" style:font-weight-asian="normal" style:font-size-complex="12pt" style:font-weight-complex="normal"/>
    </style:style>
    <style:style style:name="P276" style:family="paragraph" style:parent-style-name="Standard">
      <style:text-properties style:font-name="Calibri1" fo:font-size="12pt" style:text-underline-style="none" fo:font-weight="normal" officeooo:rsid="035852ae" officeooo:paragraph-rsid="050b0a1e" fo:background-color="transparent" style:font-size-asian="12pt" style:font-weight-asian="normal" style:font-size-complex="12pt" style:font-weight-complex="normal"/>
    </style:style>
    <style:style style:name="P277" style:family="paragraph" style:parent-style-name="Standard">
      <style:text-properties style:font-name="Calibri1" fo:font-size="12pt" style:text-underline-style="none" fo:font-weight="normal" officeooo:rsid="03451dcc" officeooo:paragraph-rsid="050b0a1e" fo:background-color="transparent" style:font-size-asian="12pt" style:font-weight-asian="normal" style:font-size-complex="12pt" style:font-weight-complex="normal"/>
    </style:style>
    <style:style style:name="P278" style:family="paragraph" style:parent-style-name="Standard">
      <style:text-properties style:font-name="Calibri1" fo:font-size="12pt" fo:font-weight="normal" officeooo:rsid="03451dcc" officeooo:paragraph-rsid="0578fa58" fo:background-color="transparent" style:font-size-asian="12pt" style:font-weight-asian="normal" style:font-size-complex="12pt" style:font-weight-complex="normal"/>
    </style:style>
    <style:style style:name="P279" style:family="paragraph" style:parent-style-name="Standard">
      <style:text-properties style:font-name="Calibri1" fo:font-size="12pt" style:text-underline-style="none" fo:font-weight="normal" officeooo:rsid="03451dcc" officeooo:paragraph-rsid="0578fa58" fo:background-color="transparent" style:font-size-asian="12pt" style:font-weight-asian="normal" style:font-size-complex="12pt" style:font-weight-complex="normal"/>
    </style:style>
    <style:style style:name="P280" style:family="paragraph" style:parent-style-name="Standard">
      <style:text-properties style:font-name="Calibri1" fo:font-size="12pt" style:text-underline-style="none" fo:font-weight="normal" officeooo:rsid="04aa2747" officeooo:paragraph-rsid="050b0a1e" fo:background-color="transparent" style:font-size-asian="12pt" style:font-weight-asian="normal" style:font-size-complex="12pt" style:font-weight-complex="normal"/>
    </style:style>
    <style:style style:name="P281" style:family="paragraph" style:parent-style-name="Standard">
      <style:text-properties style:font-name="Calibri1" fo:font-size="12pt" style:text-underline-style="none" fo:font-weight="normal" officeooo:rsid="0451d93b" officeooo:paragraph-rsid="050b0a1e" fo:background-color="transparent" style:font-size-asian="12pt" style:font-weight-asian="normal" style:font-size-complex="12pt" style:font-weight-complex="normal"/>
    </style:style>
    <style:style style:name="P282" style:family="paragraph" style:parent-style-name="Standard">
      <style:text-properties style:font-name="Calibri1" fo:font-size="12pt" fo:font-weight="normal" officeooo:rsid="03451dcc" officeooo:paragraph-rsid="050b0a1e" fo:background-color="transparent" style:font-size-asian="12pt" style:font-weight-asian="normal" style:font-size-complex="12pt" style:font-weight-complex="normal"/>
    </style:style>
    <style:style style:name="P283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0b0a1e" fo:background-color="#dddddd" style:font-size-asian="12pt" style:font-weight-asian="normal" style:font-size-complex="12pt" style:font-weight-complex="normal"/>
    </style:style>
    <style:style style:name="P284" style:family="paragraph" style:parent-style-name="Standard">
      <style:text-properties style:font-name="Calibri1" fo:font-size="12pt" style:text-underline-style="none" fo:font-weight="normal" officeooo:rsid="04530c40" officeooo:paragraph-rsid="050b0a1e" fo:background-color="#dddddd" style:font-size-asian="12pt" style:font-weight-asian="normal" style:font-size-complex="12pt" style:font-weight-complex="normal"/>
    </style:style>
    <style:style style:name="P285" style:family="paragraph" style:parent-style-name="Standard">
      <style:text-properties style:font-name="Calibri1" fo:font-size="12pt" style:text-underline-style="none" fo:font-weight="normal" officeooo:rsid="0346ca07" officeooo:paragraph-rsid="050b0a1e" fo:background-color="#dddddd" style:font-size-asian="12pt" style:font-weight-asian="normal" style:font-size-complex="12pt" style:font-weight-complex="normal"/>
    </style:style>
    <style:style style:name="P286" style:family="paragraph" style:parent-style-name="Standard">
      <style:text-properties style:font-name="Calibri1" fo:font-size="12pt" fo:font-weight="normal" officeooo:rsid="0346ca07" officeooo:paragraph-rsid="050b0a1e" fo:background-color="#dddddd" style:font-size-asian="12pt" style:font-weight-asian="normal" style:font-size-complex="12pt" style:font-weight-complex="normal"/>
    </style:style>
    <style:style style:name="P287" style:family="paragraph" style:parent-style-name="Standard">
      <style:text-properties style:font-name="Calibri1" fo:font-size="12pt" style:text-underline-style="none" fo:font-weight="normal" officeooo:rsid="0346ca07" officeooo:paragraph-rsid="050b0a1e" fo:background-color="transparent" style:font-size-asian="12pt" style:font-weight-asian="normal" style:font-size-complex="12pt" style:font-weight-complex="normal"/>
    </style:style>
    <style:style style:name="P288" style:family="paragraph" style:parent-style-name="Standard">
      <style:text-properties style:font-name="Calibri1" fo:font-size="12pt" style:text-underline-style="none" fo:font-weight="normal" officeooo:rsid="0579ae1a" officeooo:paragraph-rsid="0579ae1a" fo:background-color="transparent" style:font-size-asian="12pt" style:font-weight-asian="normal" style:font-size-complex="12pt" style:font-weight-complex="normal"/>
    </style:style>
    <style:style style:name="P289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0b0a1e" fo:background-color="transparent" style:font-size-asian="12pt" style:font-weight-asian="normal" style:font-size-complex="12pt" style:font-weight-complex="normal"/>
    </style:style>
    <style:style style:name="P290" style:family="paragraph" style:parent-style-name="Standard">
      <style:text-properties style:font-name="Calibri1" fo:font-size="12pt" fo:font-weight="normal" officeooo:rsid="0346ca07" officeooo:paragraph-rsid="050b0a1e" fo:background-color="transparent" style:font-size-asian="12pt" style:font-weight-asian="normal" style:font-size-complex="12pt" style:font-weight-complex="normal"/>
    </style:style>
    <style:style style:name="P291" style:family="paragraph" style:parent-style-name="Standard">
      <style:text-properties style:font-name="Calibri1" fo:font-size="12pt" style:text-underline-style="none" fo:font-weight="normal" officeooo:rsid="035dc98d" officeooo:paragraph-rsid="050b0a1e" fo:background-color="transparent" style:font-size-asian="12pt" style:font-weight-asian="normal" style:font-size-complex="12pt" style:font-weight-complex="normal"/>
    </style:style>
    <style:style style:name="P292" style:family="paragraph" style:parent-style-name="Standard">
      <style:text-properties style:font-name="Calibri1" fo:font-size="12pt" style:text-underline-style="none" fo:font-weight="normal" officeooo:rsid="0369152f" officeooo:paragraph-rsid="050b0a1e" fo:background-color="transparent" style:font-size-asian="12pt" style:font-weight-asian="normal" style:font-size-complex="12pt" style:font-weight-complex="normal"/>
    </style:style>
    <style:style style:name="P293" style:family="paragraph" style:parent-style-name="Standard">
      <style:text-properties style:font-name="Calibri1" fo:font-size="12pt" style:text-underline-style="none" fo:font-weight="normal" officeooo:rsid="04530c40" officeooo:paragraph-rsid="050b0a1e" fo:background-color="transparent" style:font-size-asian="12pt" style:font-weight-asian="normal" style:font-size-complex="12pt" style:font-weight-complex="normal"/>
    </style:style>
    <style:style style:name="P294" style:family="paragraph" style:parent-style-name="Standard">
      <style:text-properties style:font-name="Calibri1" fo:font-size="12pt" style:text-underline-style="none" fo:font-weight="normal" officeooo:rsid="03451dcc" officeooo:paragraph-rsid="0579ae1a" fo:background-color="#808080" style:font-size-asian="12pt" style:font-weight-asian="normal" style:font-size-complex="12pt" style:font-weight-complex="normal"/>
    </style:style>
    <style:style style:name="P295" style:family="paragraph" style:parent-style-name="Standard">
      <style:text-properties style:font-name="Calibri1" fo:font-size="12pt" style:text-underline-style="none" fo:font-weight="normal" officeooo:rsid="03451dcc" officeooo:paragraph-rsid="0579ae1a" fo:background-color="#dddddd" style:font-size-asian="12pt" style:font-weight-asian="normal" style:font-size-complex="12pt" style:font-weight-complex="normal"/>
    </style:style>
    <style:style style:name="P296" style:family="paragraph" style:parent-style-name="Standard">
      <style:text-properties style:font-name="Calibri1" fo:font-size="12pt" style:text-underline-style="none" fo:font-weight="normal" officeooo:rsid="03451dcc" officeooo:paragraph-rsid="0579ae1a" fo:background-color="transparent" style:font-size-asian="12pt" style:font-weight-asian="normal" style:font-size-complex="12pt" style:font-weight-complex="normal"/>
    </style:style>
    <style:style style:name="P297" style:family="paragraph" style:parent-style-name="Standard">
      <style:text-properties style:font-name="Calibri1" fo:font-size="12pt" style:text-underline-style="none" fo:font-weight="normal" officeooo:rsid="0346ca07" officeooo:paragraph-rsid="0579ae1a" fo:background-color="transparent" style:font-size-asian="12pt" style:font-weight-asian="normal" style:font-size-complex="12pt" style:font-weight-complex="normal"/>
    </style:style>
    <style:style style:name="P298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0b0a1e" fo:background-color="#dddddd" style:font-size-asian="12pt" style:font-weight-asian="normal" style:font-size-complex="12pt" style:font-weight-complex="normal"/>
    </style:style>
    <style:style style:name="P299" style:family="paragraph" style:parent-style-name="Standard">
      <style:text-properties style:font-name="Calibri1" fo:font-size="12pt" style:text-underline-style="none" fo:font-weight="normal" officeooo:rsid="0384e04a" officeooo:paragraph-rsid="050b0a1e" fo:background-color="transparent" style:font-size-asian="12pt" style:font-weight-asian="normal" style:font-size-complex="12pt" style:font-weight-complex="normal"/>
    </style:style>
    <style:style style:name="P300" style:family="paragraph" style:parent-style-name="Standard">
      <style:text-properties style:font-name="Calibri1" fo:font-size="12pt" style:text-underline-style="none" fo:font-weight="normal" officeooo:rsid="04a89f77" officeooo:paragraph-rsid="050b0a1e" fo:background-color="transparent" style:font-size-asian="12pt" style:font-weight-asian="normal" style:font-size-complex="12pt" style:font-weight-complex="normal"/>
    </style:style>
    <style:style style:name="P301" style:family="paragraph" style:parent-style-name="Standard">
      <style:text-properties style:font-name="Calibri1" fo:font-size="12pt" style:text-underline-style="none" fo:font-weight="normal" officeooo:rsid="04ab8e9a" officeooo:paragraph-rsid="050b0a1e" fo:background-color="transparent" style:font-size-asian="12pt" style:font-weight-asian="normal" style:font-size-complex="12pt" style:font-weight-complex="normal"/>
    </style:style>
    <style:style style:name="P302" style:family="paragraph" style:parent-style-name="Standard">
      <style:text-properties style:font-name="Calibri1" fo:font-size="12pt" style:text-underline-style="none" fo:font-weight="normal" officeooo:rsid="057c99f3" officeooo:paragraph-rsid="057c99f3" fo:background-color="#dddddd" style:font-size-asian="12pt" style:font-weight-asian="normal" style:font-size-complex="12pt" style:font-weight-complex="normal"/>
    </style:style>
    <style:style style:name="P303" style:family="paragraph" style:parent-style-name="Standard">
      <style:paragraph-properties fo:text-align="left" style:justify-single-word="false"/>
      <style:text-properties fo:font-weight="bold" officeooo:rsid="04abb9ee" officeooo:paragraph-rsid="050b0a1e" style:font-weight-asian="bold" style:font-weight-complex="bold"/>
    </style:style>
    <style:style style:name="P304" style:family="paragraph" style:parent-style-name="Standard">
      <style:paragraph-properties fo:text-align="left" style:justify-single-word="false"/>
      <style:text-properties fo:color="#000000" loext:opacity="100%" fo:font-size="13pt" fo:font-weight="bold" officeooo:rsid="04abb9ee" officeooo:paragraph-rsid="050b0a1e" fo:background-color="#dddddd" style:font-size-asian="13pt" style:font-weight-asian="bold" style:font-size-complex="13pt" style:font-weight-complex="bold"/>
    </style:style>
    <style:style style:name="P305" style:family="paragraph" style:parent-style-name="Standard">
      <style:paragraph-properties fo:text-align="left" style:justify-single-word="false"/>
      <style:text-properties fo:color="#808080" loext:opacity="100%" fo:font-size="13pt" fo:font-weight="bold" officeooo:rsid="04abb9ee" officeooo:paragraph-rsid="050b0a1e" fo:background-color="#dddddd" style:font-size-asian="13pt" style:font-weight-asian="bold" style:font-size-complex="13pt" style:font-weight-complex="bold"/>
    </style:style>
    <style:style style:name="P306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0b0a1e" style:font-weight-asian="bold" style:font-weight-complex="bold"/>
    </style:style>
    <style:style style:name="P307" style:family="paragraph" style:parent-style-name="Standard">
      <style:paragraph-properties fo:text-align="left" style:justify-single-word="false"/>
      <style:text-properties officeooo:paragraph-rsid="050c159b"/>
    </style:style>
    <style:style style:name="P308" style:family="paragraph" style:parent-style-name="Standard">
      <style:paragraph-properties fo:text-align="center" style:justify-single-word="false" fo:break-before="page"/>
      <style:text-properties officeooo:paragraph-rsid="050db77f"/>
    </style:style>
    <style:style style:name="P309" style:family="paragraph" style:parent-style-name="Standard">
      <style:text-properties style:font-name="Calibri1" fo:font-size="13pt" style:text-underline-style="none" fo:font-weight="normal" officeooo:rsid="033ccd16" officeooo:paragraph-rsid="050db77f" style:font-size-asian="13pt" style:font-weight-asian="normal" style:font-size-complex="13pt" style:font-weight-complex="normal"/>
    </style:style>
    <style:style style:name="P310" style:family="paragraph" style:parent-style-name="Standard">
      <style:text-properties style:font-name="Calibri1" fo:font-size="13pt" fo:font-weight="normal" officeooo:rsid="033ccd16" officeooo:paragraph-rsid="050db77f" style:font-size-asian="13pt" style:font-weight-asian="normal" style:font-size-complex="13pt" style:font-weight-complex="normal"/>
    </style:style>
    <style:style style:name="P311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0db77f" style:font-size-asian="10pt" style:font-size-complex="10pt"/>
    </style:style>
    <style:style style:name="P312" style:family="paragraph" style:parent-style-name="Table_20_Contents">
      <style:paragraph-properties fo:text-align="center" style:justify-single-word="false"/>
      <style:text-properties style:font-name="Calibri1" fo:font-size="10pt" officeooo:paragraph-rsid="050db77f" style:font-size-asian="10pt" style:font-size-complex="10pt"/>
    </style:style>
    <style:style style:name="P313" style:family="paragraph" style:parent-style-name="Standard">
      <style:text-properties style:font-name="Calibri1" fo:font-size="15pt" fo:font-weight="normal" officeooo:rsid="033ccd16" officeooo:paragraph-rsid="050db77f" style:font-size-asian="15pt" style:font-weight-asian="normal" style:font-size-complex="15pt" style:font-weight-complex="normal"/>
    </style:style>
    <style:style style:name="P314" style:family="paragraph" style:parent-style-name="Standard">
      <style:text-properties officeooo:paragraph-rsid="050db77f"/>
    </style:style>
    <style:style style:name="P315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d829c8" fo:background-color="#dddddd" style:font-size-asian="12pt" style:font-weight-asian="normal" style:font-size-complex="12pt" style:font-weight-complex="normal"/>
    </style:style>
    <style:style style:name="P316" style:family="paragraph" style:parent-style-name="Standard">
      <style:text-properties style:font-name="Calibri1" fo:font-size="12pt" style:text-underline-style="none" fo:font-weight="normal" officeooo:rsid="035a0238" officeooo:paragraph-rsid="03d829c8" fo:background-color="transparent" style:font-size-asian="12pt" style:font-weight-asian="normal" style:font-size-complex="12pt" style:font-weight-complex="normal"/>
    </style:style>
    <style:style style:name="P317" style:family="paragraph" style:parent-style-name="Standard">
      <style:text-properties style:font-name="Calibri1" fo:font-size="12pt" style:text-underline-style="none" fo:font-weight="normal" officeooo:rsid="03451dcc" officeooo:paragraph-rsid="03d829c8" fo:background-color="transparent" style:font-size-asian="12pt" style:font-weight-asian="normal" style:font-size-complex="12pt" style:font-weight-complex="normal"/>
    </style:style>
    <style:style style:name="P318" style:family="paragraph" style:parent-style-name="Standard">
      <style:text-properties style:font-name="Calibri1" fo:font-size="12pt" style:text-underline-style="none" fo:font-weight="normal" officeooo:rsid="035852ae" officeooo:paragraph-rsid="03d829c8" fo:background-color="#dddddd" style:font-size-asian="12pt" style:font-weight-asian="normal" style:font-size-complex="12pt" style:font-weight-complex="normal"/>
    </style:style>
    <style:style style:name="P319" style:family="paragraph" style:parent-style-name="Standard">
      <style:text-properties style:font-name="Calibri1" fo:font-size="12pt" fo:font-weight="normal" officeooo:rsid="03451dcc" officeooo:paragraph-rsid="057d6381" fo:background-color="transparent" style:font-size-asian="12pt" style:font-weight-asian="normal" style:font-size-complex="12pt" style:font-weight-complex="normal"/>
    </style:style>
    <style:style style:name="P320" style:family="paragraph" style:parent-style-name="Standard">
      <style:text-properties style:font-name="Calibri1" fo:font-size="12pt" style:text-underline-style="none" fo:font-weight="normal" officeooo:rsid="03451dcc" officeooo:paragraph-rsid="057d6381" fo:background-color="transparent" style:font-size-asian="12pt" style:font-weight-asian="normal" style:font-size-complex="12pt" style:font-weight-complex="normal"/>
    </style:style>
    <style:style style:name="P321" style:family="paragraph" style:parent-style-name="Standard">
      <style:text-properties style:font-name="Calibri1" fo:font-size="12pt" style:text-underline-style="none" fo:font-weight="normal" officeooo:rsid="045a34ea" officeooo:paragraph-rsid="045a34ea" fo:background-color="#dddddd" style:font-size-asian="12pt" style:font-weight-asian="normal" style:font-size-complex="12pt" style:font-weight-complex="normal"/>
    </style:style>
    <style:style style:name="P322" style:family="paragraph" style:parent-style-name="Standard">
      <style:text-properties style:font-name="Calibri1" fo:font-size="12pt" style:text-underline-style="none" fo:font-weight="normal" officeooo:rsid="03451dcc" officeooo:paragraph-rsid="057cf16e" fo:background-color="#dddddd" style:font-size-asian="12pt" style:font-weight-asian="normal" style:font-size-complex="12pt" style:font-weight-complex="normal"/>
    </style:style>
    <style:style style:name="P323" style:family="paragraph" style:parent-style-name="Standard">
      <style:text-properties style:font-name="Calibri1" fo:font-size="12pt" style:text-underline-style="none" fo:font-weight="normal" officeooo:rsid="045a34ea" officeooo:paragraph-rsid="057cf16e" fo:background-color="#dddddd" style:font-size-asian="12pt" style:font-weight-asian="normal" style:font-size-complex="12pt" style:font-weight-complex="normal"/>
    </style:style>
    <style:style style:name="P324" style:family="paragraph" style:parent-style-name="Standard">
      <style:text-properties style:font-name="Calibri1" fo:font-size="12pt" style:text-underline-style="none" fo:font-weight="normal" officeooo:rsid="045a34ea" officeooo:paragraph-rsid="045de83f" fo:background-color="#dddddd" style:font-size-asian="12pt" style:font-weight-asian="normal" style:font-size-complex="12pt" style:font-weight-complex="normal"/>
    </style:style>
    <style:style style:name="P325" style:family="paragraph" style:parent-style-name="Standard">
      <style:text-properties style:font-name="Calibri1" fo:font-size="12pt" fo:font-weight="normal" officeooo:rsid="03451dcc" officeooo:paragraph-rsid="03d829c8" fo:background-color="transparent" style:font-size-asian="12pt" style:font-weight-asian="normal" style:font-size-complex="12pt" style:font-weight-complex="normal"/>
    </style:style>
    <style:style style:name="P326" style:family="paragraph" style:parent-style-name="Standard">
      <style:text-properties style:font-name="Calibri1" fo:font-size="12pt" style:text-underline-style="none" fo:font-weight="normal" officeooo:rsid="03451dcc" officeooo:paragraph-rsid="045d105f" fo:background-color="transparent" style:font-size-asian="12pt" style:font-weight-asian="normal" style:font-size-complex="12pt" style:font-weight-complex="normal"/>
    </style:style>
    <style:style style:name="P327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d829c8" fo:background-color="transparent" style:font-size-asian="12pt" style:font-weight-asian="normal" style:font-size-complex="12pt" style:font-weight-complex="normal"/>
    </style:style>
    <style:style style:name="P328" style:family="paragraph" style:parent-style-name="Standard">
      <style:text-properties style:font-name="Calibri1" fo:font-size="12pt" style:text-underline-style="none" fo:font-weight="normal" officeooo:rsid="03451dcc" officeooo:paragraph-rsid="03d829c8" fo:background-color="#dddddd" style:font-size-asian="12pt" style:font-weight-asian="normal" style:font-size-complex="12pt" style:font-weight-complex="normal"/>
    </style:style>
    <style:style style:name="P329" style:family="paragraph" style:parent-style-name="Standard">
      <style:text-properties style:font-name="Calibri1" fo:font-size="12pt" style:text-underline-style="none" fo:font-weight="normal" officeooo:rsid="045bec10" officeooo:paragraph-rsid="045bec10" fo:background-color="transparent" style:font-size-asian="12pt" style:font-weight-asian="normal" style:font-size-complex="12pt" style:font-weight-complex="normal"/>
    </style:style>
    <style:style style:name="P330" style:family="paragraph" style:parent-style-name="Standard">
      <style:text-properties style:font-name="Calibri1" fo:font-size="12pt" style:text-underline-style="none" fo:font-weight="normal" officeooo:rsid="0346ca07" officeooo:paragraph-rsid="045bec10" fo:background-color="transparent" style:font-size-asian="12pt" style:font-weight-asian="normal" style:font-size-complex="12pt" style:font-weight-complex="normal"/>
    </style:style>
    <style:style style:name="P331" style:family="paragraph" style:parent-style-name="Standard">
      <style:text-properties style:font-name="Calibri1" fo:font-size="12pt" style:text-underline-style="none" fo:font-weight="normal" officeooo:rsid="0346ca07" officeooo:paragraph-rsid="03d829c8" fo:background-color="transparent" style:font-size-asian="12pt" style:font-weight-asian="normal" style:font-size-complex="12pt" style:font-weight-complex="normal"/>
    </style:style>
    <style:style style:name="P332" style:family="paragraph" style:parent-style-name="Standard">
      <style:text-properties style:font-name="Calibri1" fo:font-size="12pt" fo:font-weight="normal" officeooo:rsid="0346ca07" officeooo:paragraph-rsid="03d829c8" fo:background-color="transparent" style:font-size-asian="12pt" style:font-weight-asian="normal" style:font-size-complex="12pt" style:font-weight-complex="normal"/>
    </style:style>
    <style:style style:name="P333" style:family="paragraph" style:parent-style-name="Standard">
      <style:text-properties style:font-name="Calibri1" fo:font-size="12pt" style:text-underline-style="none" fo:font-weight="normal" officeooo:rsid="0346ca07" officeooo:paragraph-rsid="045d105f" fo:background-color="transparent" style:font-size-asian="12pt" style:font-weight-asian="normal" style:font-size-complex="12pt" style:font-weight-complex="normal"/>
    </style:style>
    <style:style style:name="P334" style:family="paragraph" style:parent-style-name="Standard">
      <style:text-properties style:font-name="Calibri1" fo:font-size="12pt" style:text-underline-style="none" fo:font-weight="normal" officeooo:rsid="057e7558" officeooo:paragraph-rsid="057e7558" fo:background-color="transparent" style:font-size-asian="12pt" style:font-weight-asian="normal" style:font-size-complex="12pt" style:font-weight-complex="normal"/>
    </style:style>
    <style:style style:name="P335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d829c8" fo:background-color="#dddddd" style:font-size-asian="12pt" style:font-weight-asian="normal" style:font-size-complex="12pt" style:font-weight-complex="normal"/>
    </style:style>
    <style:style style:name="P336" style:family="paragraph" style:parent-style-name="Standard">
      <style:text-properties style:font-name="Calibri1" fo:font-size="12pt" style:text-underline-style="none" fo:font-weight="normal" officeooo:rsid="0346ca07" officeooo:paragraph-rsid="03d829c8" fo:background-color="#dddddd" style:font-size-asian="12pt" style:font-weight-asian="normal" style:font-size-complex="12pt" style:font-weight-complex="normal"/>
    </style:style>
    <style:style style:name="P337" style:family="paragraph" style:parent-style-name="Standard">
      <style:text-properties style:font-name="Calibri1" fo:font-size="12pt" fo:font-weight="normal" officeooo:rsid="0346ca07" officeooo:paragraph-rsid="03d829c8" fo:background-color="#dddddd" style:font-size-asian="12pt" style:font-weight-asian="normal" style:font-size-complex="12pt" style:font-weight-complex="normal"/>
    </style:style>
    <style:style style:name="P338" style:family="paragraph" style:parent-style-name="Standard">
      <style:text-properties style:font-name="Calibri1" fo:font-size="12pt" style:text-underline-style="none" fo:font-weight="normal" officeooo:rsid="035dc98d" officeooo:paragraph-rsid="03d829c8" fo:background-color="transparent" style:font-size-asian="12pt" style:font-weight-asian="normal" style:font-size-complex="12pt" style:font-weight-complex="normal"/>
    </style:style>
    <style:style style:name="P339" style:family="paragraph" style:parent-style-name="Standard">
      <style:text-properties style:font-name="Calibri1" fo:font-size="12pt" style:text-underline-style="none" fo:font-weight="normal" officeooo:rsid="0369152f" officeooo:paragraph-rsid="03d829c8" fo:background-color="#dddddd" style:font-size-asian="12pt" style:font-weight-asian="normal" style:font-size-complex="12pt" style:font-weight-complex="normal"/>
    </style:style>
    <style:style style:name="P340" style:family="paragraph" style:parent-style-name="Standard">
      <style:text-properties style:font-name="Calibri1" fo:font-size="12pt" style:text-underline-style="none" fo:font-weight="normal" officeooo:rsid="04609923" officeooo:paragraph-rsid="04609923" fo:background-color="transparent" style:font-size-asian="12pt" style:font-weight-asian="normal" style:font-size-complex="12pt" style:font-weight-complex="normal"/>
    </style:style>
    <style:style style:name="P341" style:family="paragraph" style:parent-style-name="Standard">
      <style:text-properties style:font-name="Calibri1" fo:font-size="12pt" style:text-underline-style="none" fo:font-weight="normal" officeooo:rsid="0346ca07" officeooo:paragraph-rsid="057d6381" fo:background-color="transparent" style:font-size-asian="12pt" style:font-weight-asian="normal" style:font-size-complex="12pt" style:font-weight-complex="normal"/>
    </style:style>
    <style:style style:name="P342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d829c8" fo:background-color="transparent" style:font-size-asian="12pt" style:font-weight-asian="normal" style:font-size-complex="12pt" style:font-weight-complex="normal"/>
    </style:style>
    <style:style style:name="P343" style:family="paragraph" style:parent-style-name="Standard">
      <style:text-properties style:font-name="Calibri1" fo:font-size="12pt" style:text-underline-style="none" fo:font-weight="normal" officeooo:rsid="0384e04a" officeooo:paragraph-rsid="03d829c8" fo:background-color="transparent" style:font-size-asian="12pt" style:font-weight-asian="normal" style:font-size-complex="12pt" style:font-weight-complex="normal"/>
    </style:style>
    <style:style style:name="P344" style:family="paragraph" style:parent-style-name="Standard">
      <style:text-properties officeooo:paragraph-rsid="03d829c8"/>
    </style:style>
    <style:style style:name="P345" style:family="paragraph" style:parent-style-name="Standard">
      <style:text-properties officeooo:rsid="057fd502" officeooo:paragraph-rsid="057fd502"/>
    </style:style>
    <style:style style:name="P346" style:family="paragraph" style:parent-style-name="Standard">
      <style:paragraph-properties fo:text-align="left" style:justify-single-word="false"/>
      <style:text-properties fo:font-weight="bold" officeooo:rsid="04abb9ee" officeooo:paragraph-rsid="04bb7ec8" style:font-weight-asian="bold" style:font-weight-complex="bold"/>
    </style:style>
    <style:style style:name="P347" style:family="paragraph" style:parent-style-name="Standard">
      <style:paragraph-properties fo:text-align="left" style:justify-single-word="false"/>
      <style:text-properties fo:color="#000000" loext:opacity="100%" fo:font-size="13pt" fo:font-weight="bold" officeooo:rsid="04abb9ee" officeooo:paragraph-rsid="04bb7ec8" style:font-size-asian="13pt" style:font-weight-asian="bold" style:font-size-complex="13pt" style:font-weight-complex="bold"/>
    </style:style>
    <style:style style:name="P348" style:family="paragraph" style:parent-style-name="Standard">
      <style:paragraph-properties fo:text-align="left" style:justify-single-word="false"/>
      <style:text-properties fo:color="#808080" loext:opacity="100%" fo:font-size="13pt" fo:font-weight="bold" officeooo:rsid="04abb9ee" officeooo:paragraph-rsid="04bb7ec8" style:font-size-asian="13pt" style:font-weight-asian="bold" style:font-size-complex="13pt" style:font-weight-complex="bold"/>
    </style:style>
    <style:style style:name="P349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bb7ec8" style:font-weight-asian="bold" style:font-weight-complex="bold"/>
    </style:style>
    <style:style style:name="P350" style:family="paragraph" style:parent-style-name="Standard">
      <style:paragraph-properties fo:text-align="center" style:justify-single-word="false" fo:break-before="page"/>
      <style:text-properties officeooo:paragraph-rsid="0510abe7"/>
    </style:style>
    <style:style style:name="P351" style:family="paragraph" style:parent-style-name="Standard">
      <style:text-properties style:font-name="Calibri1" fo:font-size="13pt" style:text-underline-style="none" fo:font-weight="normal" officeooo:rsid="033ccd16" officeooo:paragraph-rsid="05126c96" style:font-size-asian="13pt" style:font-weight-asian="normal" style:font-size-complex="13pt" style:font-weight-complex="normal"/>
    </style:style>
    <style:style style:name="P352" style:family="paragraph" style:parent-style-name="Standard">
      <style:text-properties style:font-name="Calibri1" fo:font-size="13pt" style:text-underline-style="none" fo:font-weight="normal" officeooo:rsid="033ccd16" officeooo:paragraph-rsid="0510abe7" style:font-size-asian="13pt" style:font-weight-asian="normal" style:font-size-complex="13pt" style:font-weight-complex="normal"/>
    </style:style>
    <style:style style:name="P353" style:family="paragraph" style:parent-style-name="Standard">
      <style:text-properties style:font-name="Calibri1" fo:font-size="13pt" fo:font-weight="normal" officeooo:rsid="033ccd16" officeooo:paragraph-rsid="0510abe7" style:font-size-asian="13pt" style:font-weight-asian="normal" style:font-size-complex="13pt" style:font-weight-complex="normal"/>
    </style:style>
    <style:style style:name="P354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10abe7" style:font-size-asian="10pt" style:font-size-complex="10pt"/>
    </style:style>
    <style:style style:name="P355" style:family="paragraph" style:parent-style-name="Table_20_Contents">
      <style:paragraph-properties fo:text-align="center" style:justify-single-word="false"/>
      <style:text-properties style:font-name="Calibri1" fo:font-size="10pt" officeooo:paragraph-rsid="0510abe7" style:font-size-asian="10pt" style:font-size-complex="10pt"/>
    </style:style>
    <style:style style:name="P356" style:family="paragraph" style:parent-style-name="Standard">
      <style:text-properties style:font-name="Calibri1" fo:font-size="15pt" fo:font-weight="normal" officeooo:rsid="033ccd16" officeooo:paragraph-rsid="0510abe7" style:font-size-asian="15pt" style:font-weight-asian="normal" style:font-size-complex="15pt" style:font-weight-complex="normal"/>
    </style:style>
    <style:style style:name="P357" style:family="paragraph" style:parent-style-name="Standard">
      <style:text-properties officeooo:paragraph-rsid="052b63f3"/>
    </style:style>
    <style:style style:name="P358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8302b8" style:font-size-asian="12pt" style:font-weight-asian="normal" style:font-size-complex="12pt" style:font-weight-complex="normal"/>
    </style:style>
    <style:style style:name="P359" style:family="paragraph" style:parent-style-name="Standard">
      <style:text-properties style:font-name="Calibri1" fo:font-size="12pt" style:text-underline-style="none" fo:font-weight="normal" officeooo:rsid="035a0238" officeooo:paragraph-rsid="038302b8" fo:background-color="#dddddd" style:font-size-asian="12pt" style:font-weight-asian="normal" style:font-size-complex="12pt" style:font-weight-complex="normal"/>
    </style:style>
    <style:style style:name="P360" style:family="paragraph" style:parent-style-name="Standard">
      <style:text-properties style:font-name="Calibri1" fo:font-size="12pt" style:text-underline-style="none" fo:font-weight="normal" officeooo:rsid="03451dcc" officeooo:paragraph-rsid="038302b8" fo:background-color="transparent" style:font-size-asian="12pt" style:font-weight-asian="normal" style:font-size-complex="12pt" style:font-weight-complex="normal"/>
    </style:style>
    <style:style style:name="P361" style:family="paragraph" style:parent-style-name="Standard">
      <style:text-properties style:font-name="Calibri1" fo:font-size="12pt" style:text-underline-style="none" fo:font-weight="normal" officeooo:rsid="035852ae" officeooo:paragraph-rsid="038302b8" fo:background-color="transparent" style:font-size-asian="12pt" style:font-weight-asian="normal" style:font-size-complex="12pt" style:font-weight-complex="normal"/>
    </style:style>
    <style:style style:name="P362" style:family="paragraph" style:parent-style-name="Standard">
      <style:text-properties style:font-name="Calibri1" fo:font-size="12pt" fo:font-weight="normal" officeooo:rsid="03451dcc" officeooo:paragraph-rsid="05894aba" fo:background-color="transparent" style:font-size-asian="12pt" style:font-weight-asian="normal" style:font-size-complex="12pt" style:font-weight-complex="normal"/>
    </style:style>
    <style:style style:name="P363" style:family="paragraph" style:parent-style-name="Standard">
      <style:text-properties style:font-name="Calibri1" fo:font-size="12pt" style:text-underline-style="none" fo:font-weight="normal" officeooo:rsid="03451dcc" officeooo:paragraph-rsid="05894aba" fo:background-color="transparent" style:font-size-asian="12pt" style:font-weight-asian="normal" style:font-size-complex="12pt" style:font-weight-complex="normal"/>
    </style:style>
    <style:style style:name="P364" style:family="paragraph" style:parent-style-name="Standard">
      <style:text-properties style:font-name="Calibri1" fo:font-size="12pt" style:text-underline-style="none" fo:font-weight="normal" officeooo:rsid="0462e19a" officeooo:paragraph-rsid="0462e19a" fo:background-color="#dddddd" style:font-size-asian="12pt" style:font-weight-asian="normal" style:font-size-complex="12pt" style:font-weight-complex="normal"/>
    </style:style>
    <style:style style:name="P365" style:family="paragraph" style:parent-style-name="Standard">
      <style:text-properties style:font-name="Calibri1" fo:font-size="12pt" style:text-underline-style="none" fo:font-weight="normal" officeooo:rsid="03451dcc" officeooo:paragraph-rsid="04211ba6" fo:background-color="transparent" style:font-size-asian="12pt" style:font-weight-asian="normal" style:font-size-complex="12pt" style:font-weight-complex="normal"/>
    </style:style>
    <style:style style:name="P366" style:family="paragraph" style:parent-style-name="Standard">
      <style:text-properties style:font-name="Calibri1" fo:font-size="12pt" fo:font-weight="normal" officeooo:rsid="03451dcc" officeooo:paragraph-rsid="038302b8" fo:background-color="transparent" style:font-size-asian="12pt" style:font-weight-asian="normal" style:font-size-complex="12pt" style:font-weight-complex="normal"/>
    </style:style>
    <style:style style:name="P367" style:family="paragraph" style:parent-style-name="Standard">
      <style:text-properties style:font-name="Calibri1" fo:font-size="12pt" style:text-underline-style="none" fo:font-weight="normal" officeooo:rsid="03451dcc" officeooo:paragraph-rsid="038302b8" fo:background-color="#dddddd" style:font-size-asian="12pt" style:font-weight-asian="normal" style:font-size-complex="12pt" style:font-weight-complex="normal"/>
    </style:style>
    <style:style style:name="P368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8302b8" fo:background-color="#dddddd" style:font-size-asian="12pt" style:font-weight-asian="normal" style:font-size-complex="12pt" style:font-weight-complex="normal"/>
    </style:style>
    <style:style style:name="P369" style:family="paragraph" style:parent-style-name="Standard">
      <style:text-properties style:font-name="Calibri1" fo:font-size="12pt" style:text-underline-style="none" fo:font-weight="normal" officeooo:rsid="0346ca07" officeooo:paragraph-rsid="038302b8" fo:background-color="#dddddd" style:font-size-asian="12pt" style:font-weight-asian="normal" style:font-size-complex="12pt" style:font-weight-complex="normal"/>
    </style:style>
    <style:style style:name="P370" style:family="paragraph" style:parent-style-name="Standard">
      <style:text-properties style:font-name="Calibri1" fo:font-size="12pt" fo:font-weight="normal" officeooo:rsid="0346ca07" officeooo:paragraph-rsid="038302b8" fo:background-color="#dddddd" style:font-size-asian="12pt" style:font-weight-asian="normal" style:font-size-complex="12pt" style:font-weight-complex="normal"/>
    </style:style>
    <style:style style:name="P371" style:family="paragraph" style:parent-style-name="Standard">
      <style:text-properties style:font-name="Calibri1" fo:font-size="12pt" style:text-underline-style="none" fo:font-weight="normal" officeooo:rsid="0346ca07" officeooo:paragraph-rsid="04685427" fo:background-color="transparent" style:font-size-asian="12pt" style:font-weight-asian="normal" style:font-size-complex="12pt" style:font-weight-complex="normal"/>
    </style:style>
    <style:style style:name="P372" style:family="paragraph" style:parent-style-name="Standard">
      <style:text-properties style:font-name="Calibri1" fo:font-size="12pt" style:text-underline-style="none" fo:font-weight="normal" officeooo:rsid="0582c9ca" officeooo:paragraph-rsid="0582c9ca" fo:background-color="transparent" style:font-size-asian="12pt" style:font-weight-asian="normal" style:font-size-complex="12pt" style:font-weight-complex="normal"/>
    </style:style>
    <style:style style:name="P373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8302b8" fo:background-color="transparent" style:font-size-asian="12pt" style:font-weight-asian="normal" style:font-size-complex="12pt" style:font-weight-complex="normal"/>
    </style:style>
    <style:style style:name="P374" style:family="paragraph" style:parent-style-name="Standard">
      <style:text-properties style:font-name="Calibri1" fo:font-size="12pt" style:text-underline-style="none" fo:font-weight="normal" officeooo:rsid="0346ca07" officeooo:paragraph-rsid="038302b8" fo:background-color="transparent" style:font-size-asian="12pt" style:font-weight-asian="normal" style:font-size-complex="12pt" style:font-weight-complex="normal"/>
    </style:style>
    <style:style style:name="P375" style:family="paragraph" style:parent-style-name="Standard">
      <style:text-properties style:font-name="Calibri1" fo:font-size="12pt" fo:font-weight="normal" officeooo:rsid="0346ca07" officeooo:paragraph-rsid="038302b8" fo:background-color="transparent" style:font-size-asian="12pt" style:font-weight-asian="normal" style:font-size-complex="12pt" style:font-weight-complex="normal"/>
    </style:style>
    <style:style style:name="P376" style:family="paragraph" style:parent-style-name="Standard">
      <style:text-properties style:font-name="Calibri1" fo:font-size="12pt" style:text-underline-style="none" fo:font-weight="normal" officeooo:rsid="035dc98d" officeooo:paragraph-rsid="038302b8" fo:background-color="transparent" style:font-size-asian="12pt" style:font-weight-asian="normal" style:font-size-complex="12pt" style:font-weight-complex="normal"/>
    </style:style>
    <style:style style:name="P377" style:family="paragraph" style:parent-style-name="Standard">
      <style:text-properties style:font-name="Calibri1" fo:font-size="12pt" style:text-underline-style="none" fo:font-weight="normal" officeooo:rsid="0369152f" officeooo:paragraph-rsid="038302b8" fo:background-color="transparent" style:font-size-asian="12pt" style:font-weight-asian="normal" style:font-size-complex="12pt" style:font-weight-complex="normal"/>
    </style:style>
    <style:style style:name="P378" style:family="paragraph" style:parent-style-name="Standard">
      <style:text-properties style:font-name="Calibri1" fo:font-size="12pt" style:text-underline-style="none" fo:font-weight="normal" officeooo:rsid="046ad13e" officeooo:paragraph-rsid="046ad13e" fo:background-color="#dddddd" style:font-size-asian="12pt" style:font-weight-asian="normal" style:font-size-complex="12pt" style:font-weight-complex="normal"/>
    </style:style>
    <style:style style:name="P379" style:family="paragraph" style:parent-style-name="Standard">
      <style:text-properties style:font-name="Calibri1" fo:font-size="12pt" style:text-underline-style="none" fo:font-weight="normal" officeooo:rsid="03451dcc" officeooo:paragraph-rsid="058118ed" fo:background-color="#dddddd" style:font-size-asian="12pt" style:font-weight-asian="normal" style:font-size-complex="12pt" style:font-weight-complex="normal"/>
    </style:style>
    <style:style style:name="P380" style:family="paragraph" style:parent-style-name="Standard">
      <style:text-properties style:font-name="Calibri1" fo:font-size="12pt" style:text-underline-style="none" fo:font-weight="normal" officeooo:rsid="03451dcc" officeooo:paragraph-rsid="058118ed" fo:background-color="transparent" style:font-size-asian="12pt" style:font-weight-asian="normal" style:font-size-complex="12pt" style:font-weight-complex="normal"/>
    </style:style>
    <style:style style:name="P381" style:family="paragraph" style:parent-style-name="Standard">
      <style:text-properties style:font-name="Calibri1" fo:font-size="12pt" style:text-underline-style="none" fo:font-weight="normal" officeooo:rsid="0346ca07" officeooo:paragraph-rsid="058118ed" fo:background-color="transparent" style:font-size-asian="12pt" style:font-weight-asian="normal" style:font-size-complex="12pt" style:font-weight-complex="normal"/>
    </style:style>
    <style:style style:name="P382" style:family="paragraph" style:parent-style-name="Standard">
      <style:text-properties style:font-name="Calibri1" fo:font-size="12pt" style:text-underline-style="none" fo:font-weight="normal" officeooo:rsid="0346ca07" officeooo:paragraph-rsid="046eb268" fo:background-color="transparent" style:font-size-asian="12pt" style:font-weight-asian="normal" style:font-size-complex="12pt" style:font-weight-complex="normal"/>
    </style:style>
    <style:style style:name="P383" style:family="paragraph" style:parent-style-name="Standard">
      <style:text-properties style:font-name="Calibri1" fo:font-size="12pt" style:text-underline-style="none" fo:font-weight="normal" officeooo:rsid="0384e04a" officeooo:paragraph-rsid="0386aca4" fo:background-color="#dddddd" style:font-size-asian="12pt" style:font-weight-asian="normal" style:font-size-complex="12pt" style:font-weight-complex="normal"/>
    </style:style>
    <style:style style:name="P384" style:family="paragraph" style:parent-style-name="Standard">
      <style:text-properties style:font-name="Calibri1" fo:font-size="12pt" style:text-underline-style="none" fo:font-weight="normal" officeooo:rsid="0346ca07" officeooo:paragraph-rsid="0386aca4" fo:background-color="transparent" style:font-size-asian="12pt" style:font-weight-asian="normal" style:font-size-complex="12pt" style:font-weight-complex="normal"/>
    </style:style>
    <style:style style:name="P385" style:family="paragraph" style:parent-style-name="Standard">
      <style:text-properties style:font-name="Calibri1" fo:font-size="12pt" style:text-underline-style="none" fo:font-weight="normal" officeooo:rsid="03451dcc" officeooo:paragraph-rsid="0386baf0" fo:background-color="#dddddd" style:font-size-asian="12pt" style:font-weight-asian="normal" style:font-size-complex="12pt" style:font-weight-complex="normal"/>
    </style:style>
    <style:style style:name="P386" style:family="paragraph" style:parent-style-name="Standard">
      <style:text-properties fo:font-weight="normal" officeooo:rsid="03451dcc" officeooo:paragraph-rsid="038302b8" fo:background-color="#dddddd" style:font-weight-asian="normal" style:font-weight-complex="normal"/>
    </style:style>
    <style:style style:name="P387" style:family="paragraph" style:parent-style-name="Standard">
      <style:text-properties fo:font-weight="normal" officeooo:rsid="058118ed" officeooo:paragraph-rsid="058118ed" fo:background-color="transparent" style:font-weight-asian="normal" style:font-weight-complex="normal"/>
    </style:style>
    <style:style style:name="P388" style:family="paragraph" style:parent-style-name="Standard">
      <style:paragraph-properties fo:text-align="left" style:justify-single-word="false"/>
      <style:text-properties fo:font-weight="bold" officeooo:rsid="04abb9ee" officeooo:paragraph-rsid="04bd4b24" style:font-weight-asian="bold" style:font-weight-complex="bold"/>
    </style:style>
    <style:style style:name="P389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4bd4b24" style:font-weight-asian="bold" style:font-weight-complex="bold"/>
    </style:style>
    <style:style style:name="P390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bd4b24" style:font-weight-asian="bold" style:font-weight-complex="bold"/>
    </style:style>
    <style:style style:name="P391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bd4b24" style:font-weight-asian="bold" style:font-weight-complex="bold"/>
    </style:style>
    <style:style style:name="P392" style:family="paragraph" style:parent-style-name="Standard">
      <style:paragraph-properties fo:text-align="left" style:justify-single-word="false"/>
      <style:text-properties officeooo:paragraph-rsid="04bd4b24"/>
    </style:style>
    <style:style style:name="P393" style:family="paragraph" style:parent-style-name="Standard">
      <style:paragraph-properties fo:text-align="center" style:justify-single-word="false" fo:break-before="page"/>
      <style:text-properties officeooo:paragraph-rsid="0535e0bb"/>
    </style:style>
    <style:style style:name="P394" style:family="paragraph" style:parent-style-name="Standard">
      <style:text-properties style:font-name="Calibri1" fo:font-size="13pt" style:text-underline-style="none" fo:font-weight="normal" officeooo:rsid="033ccd16" officeooo:paragraph-rsid="0535e0bb" style:font-size-asian="13pt" style:font-weight-asian="normal" style:font-size-complex="13pt" style:font-weight-complex="normal"/>
    </style:style>
    <style:style style:name="P395" style:family="paragraph" style:parent-style-name="Standard">
      <style:text-properties style:font-name="Calibri1" fo:font-size="13pt" fo:font-weight="normal" officeooo:rsid="033ccd16" officeooo:paragraph-rsid="0535e0bb" style:font-size-asian="13pt" style:font-weight-asian="normal" style:font-size-complex="13pt" style:font-weight-complex="normal"/>
    </style:style>
    <style:style style:name="P396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35e0bb" style:font-size-asian="10pt" style:font-size-complex="10pt"/>
    </style:style>
    <style:style style:name="P397" style:family="paragraph" style:parent-style-name="Table_20_Contents">
      <style:paragraph-properties fo:text-align="center" style:justify-single-word="false"/>
      <style:text-properties style:font-name="Calibri1" fo:font-size="10pt" officeooo:paragraph-rsid="0535e0bb" style:font-size-asian="10pt" style:font-size-complex="10pt"/>
    </style:style>
    <style:style style:name="P398" style:family="paragraph" style:parent-style-name="Standard">
      <style:text-properties style:font-name="Calibri1" fo:font-size="15pt" fo:font-weight="normal" officeooo:rsid="033ccd16" officeooo:paragraph-rsid="0535e0bb" style:font-size-asian="15pt" style:font-weight-asian="normal" style:font-size-complex="15pt" style:font-weight-complex="normal"/>
    </style:style>
    <style:style style:name="P399" style:family="paragraph" style:parent-style-name="Standard">
      <style:text-properties officeooo:paragraph-rsid="0535e0bb"/>
    </style:style>
    <style:style style:name="P40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35e0bb" style:font-size-asian="12pt" style:font-weight-asian="normal" style:font-size-complex="12pt" style:font-weight-complex="normal"/>
    </style:style>
    <style:style style:name="P401" style:family="paragraph" style:parent-style-name="Standard">
      <style:text-properties style:font-name="Calibri1" fo:font-size="12pt" style:text-underline-style="none" fo:font-weight="normal" officeooo:rsid="035a0238" officeooo:paragraph-rsid="0535e0bb" fo:background-color="#dddddd" style:font-size-asian="12pt" style:font-weight-asian="normal" style:font-size-complex="12pt" style:font-weight-complex="normal"/>
    </style:style>
    <style:style style:name="P402" style:family="paragraph" style:parent-style-name="Standard">
      <style:text-properties style:font-name="Calibri1" fo:font-size="12pt" style:text-underline-style="none" fo:font-weight="normal" officeooo:rsid="03451dcc" officeooo:paragraph-rsid="0535e0bb" fo:background-color="transparent" style:font-size-asian="12pt" style:font-weight-asian="normal" style:font-size-complex="12pt" style:font-weight-complex="normal"/>
    </style:style>
    <style:style style:name="P403" style:family="paragraph" style:parent-style-name="Standard">
      <style:text-properties style:font-name="Calibri1" fo:font-size="12pt" style:text-underline-style="none" fo:font-weight="normal" officeooo:rsid="035852ae" officeooo:paragraph-rsid="0535e0bb" fo:background-color="transparent" style:font-size-asian="12pt" style:font-weight-asian="normal" style:font-size-complex="12pt" style:font-weight-complex="normal"/>
    </style:style>
    <style:style style:name="P404" style:family="paragraph" style:parent-style-name="Standard">
      <style:text-properties style:font-name="Calibri1" fo:font-size="12pt" fo:font-weight="normal" officeooo:rsid="03451dcc" officeooo:paragraph-rsid="058b3cd8" fo:background-color="transparent" style:font-size-asian="12pt" style:font-weight-asian="normal" style:font-size-complex="12pt" style:font-weight-complex="normal"/>
    </style:style>
    <style:style style:name="P405" style:family="paragraph" style:parent-style-name="Standard">
      <style:text-properties style:font-name="Calibri1" fo:font-size="12pt" style:text-underline-style="none" fo:font-weight="normal" officeooo:rsid="03451dcc" officeooo:paragraph-rsid="058b3cd8" fo:background-color="transparent" style:font-size-asian="12pt" style:font-weight-asian="normal" style:font-size-complex="12pt" style:font-weight-complex="normal"/>
    </style:style>
    <style:style style:name="P406" style:family="paragraph" style:parent-style-name="Standard">
      <style:text-properties style:font-name="Calibri1" fo:font-size="12pt" style:text-underline-style="none" fo:font-weight="normal" officeooo:rsid="04aa2747" officeooo:paragraph-rsid="0535e0bb" fo:background-color="transparent" style:font-size-asian="12pt" style:font-weight-asian="normal" style:font-size-complex="12pt" style:font-weight-complex="normal"/>
    </style:style>
    <style:style style:name="P407" style:family="paragraph" style:parent-style-name="Standard">
      <style:text-properties style:font-name="Calibri1" fo:font-size="12pt" style:text-underline-style="none" fo:font-weight="normal" officeooo:rsid="0462e19a" officeooo:paragraph-rsid="0535e0bb" fo:background-color="#dddddd" style:font-size-asian="12pt" style:font-weight-asian="normal" style:font-size-complex="12pt" style:font-weight-complex="normal"/>
    </style:style>
    <style:style style:name="P408" style:family="paragraph" style:parent-style-name="Standard">
      <style:text-properties style:font-name="Calibri1" fo:font-size="12pt" fo:font-weight="normal" officeooo:rsid="03451dcc" officeooo:paragraph-rsid="0535e0bb" fo:background-color="transparent" style:font-size-asian="12pt" style:font-weight-asian="normal" style:font-size-complex="12pt" style:font-weight-complex="normal"/>
    </style:style>
    <style:style style:name="P409" style:family="paragraph" style:parent-style-name="Standard">
      <style:text-properties style:font-name="Calibri1" fo:font-size="12pt" style:text-underline-style="none" fo:font-weight="normal" officeooo:rsid="03451dcc" officeooo:paragraph-rsid="0535e0bb" fo:background-color="#dddddd" style:font-size-asian="12pt" style:font-weight-asian="normal" style:font-size-complex="12pt" style:font-weight-complex="normal"/>
    </style:style>
    <style:style style:name="P410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35e0bb" fo:background-color="#dddddd" style:font-size-asian="12pt" style:font-weight-asian="normal" style:font-size-complex="12pt" style:font-weight-complex="normal"/>
    </style:style>
    <style:style style:name="P411" style:family="paragraph" style:parent-style-name="Standard">
      <style:text-properties style:font-name="Calibri1" fo:font-size="12pt" style:text-underline-style="none" fo:font-weight="normal" officeooo:rsid="0346ca07" officeooo:paragraph-rsid="0535e0bb" fo:background-color="#dddddd" style:font-size-asian="12pt" style:font-weight-asian="normal" style:font-size-complex="12pt" style:font-weight-complex="normal"/>
    </style:style>
    <style:style style:name="P412" style:family="paragraph" style:parent-style-name="Standard">
      <style:text-properties style:font-name="Calibri1" fo:font-size="12pt" fo:font-weight="normal" officeooo:rsid="0346ca07" officeooo:paragraph-rsid="0535e0bb" fo:background-color="#dddddd" style:font-size-asian="12pt" style:font-weight-asian="normal" style:font-size-complex="12pt" style:font-weight-complex="normal"/>
    </style:style>
    <style:style style:name="P413" style:family="paragraph" style:parent-style-name="Standard">
      <style:text-properties style:font-name="Calibri1" fo:font-size="12pt" style:text-underline-style="none" fo:font-weight="normal" officeooo:rsid="0346ca07" officeooo:paragraph-rsid="0535e0bb" fo:background-color="transparent" style:font-size-asian="12pt" style:font-weight-asian="normal" style:font-size-complex="12pt" style:font-weight-complex="normal"/>
    </style:style>
    <style:style style:name="P414" style:family="paragraph" style:parent-style-name="Standard">
      <style:text-properties style:font-name="Calibri1" fo:font-size="12pt" style:text-underline-style="none" fo:font-weight="normal" officeooo:rsid="05841bba" officeooo:paragraph-rsid="05841bba" fo:background-color="transparent" style:font-size-asian="12pt" style:font-weight-asian="normal" style:font-size-complex="12pt" style:font-weight-complex="normal"/>
    </style:style>
    <style:style style:name="P415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5e0bb" fo:background-color="transparent" style:font-size-asian="12pt" style:font-weight-asian="normal" style:font-size-complex="12pt" style:font-weight-complex="normal"/>
    </style:style>
    <style:style style:name="P416" style:family="paragraph" style:parent-style-name="Standard">
      <style:text-properties style:font-name="Calibri1" fo:font-size="12pt" fo:font-weight="normal" officeooo:rsid="0346ca07" officeooo:paragraph-rsid="0535e0bb" fo:background-color="transparent" style:font-size-asian="12pt" style:font-weight-asian="normal" style:font-size-complex="12pt" style:font-weight-complex="normal"/>
    </style:style>
    <style:style style:name="P417" style:family="paragraph" style:parent-style-name="Standard">
      <style:text-properties style:font-name="Calibri1" fo:font-size="12pt" style:text-underline-style="none" fo:font-weight="normal" officeooo:rsid="035dc98d" officeooo:paragraph-rsid="0535e0bb" fo:background-color="transparent" style:font-size-asian="12pt" style:font-weight-asian="normal" style:font-size-complex="12pt" style:font-weight-complex="normal"/>
    </style:style>
    <style:style style:name="P418" style:family="paragraph" style:parent-style-name="Standard">
      <style:text-properties style:font-name="Calibri1" fo:font-size="12pt" style:text-underline-style="none" fo:font-weight="normal" officeooo:rsid="0369152f" officeooo:paragraph-rsid="0535e0bb" fo:background-color="transparent" style:font-size-asian="12pt" style:font-weight-asian="normal" style:font-size-complex="12pt" style:font-weight-complex="normal"/>
    </style:style>
    <style:style style:name="P419" style:family="paragraph" style:parent-style-name="Standard">
      <style:text-properties style:font-name="Calibri1" fo:font-size="12pt" style:text-underline-style="none" fo:font-weight="normal" officeooo:rsid="046ad13e" officeooo:paragraph-rsid="0535e0bb" fo:background-color="#dddddd" style:font-size-asian="12pt" style:font-weight-asian="normal" style:font-size-complex="12pt" style:font-weight-complex="normal"/>
    </style:style>
    <style:style style:name="P420" style:family="paragraph" style:parent-style-name="Standard">
      <style:text-properties style:font-name="Calibri1" fo:font-size="12pt" style:text-underline-style="none" fo:font-weight="normal" officeooo:rsid="03451dcc" officeooo:paragraph-rsid="05841bba" fo:background-color="#dddddd" style:font-size-asian="12pt" style:font-weight-asian="normal" style:font-size-complex="12pt" style:font-weight-complex="normal"/>
    </style:style>
    <style:style style:name="P421" style:family="paragraph" style:parent-style-name="Standard">
      <style:text-properties style:font-name="Calibri1" fo:font-size="12pt" style:text-underline-style="none" fo:font-weight="normal" officeooo:rsid="03451dcc" officeooo:paragraph-rsid="05841bba" fo:background-color="transparent" style:font-size-asian="12pt" style:font-weight-asian="normal" style:font-size-complex="12pt" style:font-weight-complex="normal"/>
    </style:style>
    <style:style style:name="P422" style:family="paragraph" style:parent-style-name="Standard">
      <style:text-properties style:font-name="Calibri1" fo:font-size="12pt" style:text-underline-style="none" fo:font-weight="normal" officeooo:rsid="0346ca07" officeooo:paragraph-rsid="05841bba" fo:background-color="transparent" style:font-size-asian="12pt" style:font-weight-asian="normal" style:font-size-complex="12pt" style:font-weight-complex="normal"/>
    </style:style>
    <style:style style:name="P423" style:family="paragraph" style:parent-style-name="Standard">
      <style:text-properties style:font-name="Calibri1" fo:font-size="12pt" style:text-underline-style="none" fo:font-weight="normal" officeooo:rsid="0384e04a" officeooo:paragraph-rsid="0535e0bb" fo:background-color="#dddddd" style:font-size-asian="12pt" style:font-weight-asian="normal" style:font-size-complex="12pt" style:font-weight-complex="normal"/>
    </style:style>
    <style:style style:name="P424" style:family="paragraph" style:parent-style-name="Standard">
      <style:text-properties style:font-name="Calibri1" fo:font-size="12pt" style:text-underline-style="none" fo:font-weight="normal" officeooo:rsid="04a89f77" officeooo:paragraph-rsid="0535e0bb" fo:background-color="transparent" style:font-size-asian="12pt" style:font-weight-asian="normal" style:font-size-complex="12pt" style:font-weight-complex="normal"/>
    </style:style>
    <style:style style:name="P425" style:family="paragraph" style:parent-style-name="Standard">
      <style:text-properties style:font-name="Calibri1" fo:font-size="12pt" style:text-underline-style="none" fo:font-weight="normal" officeooo:rsid="04ab8e9a" officeooo:paragraph-rsid="0535e0bb" fo:background-color="transparent" style:font-size-asian="12pt" style:font-weight-asian="normal" style:font-size-complex="12pt" style:font-weight-complex="normal"/>
    </style:style>
    <style:style style:name="P426" style:family="paragraph" style:parent-style-name="Standard">
      <style:text-properties fo:font-weight="normal" officeooo:rsid="03451dcc" officeooo:paragraph-rsid="0535e0bb" fo:background-color="#dddddd" style:font-weight-asian="normal" style:font-weight-complex="normal"/>
    </style:style>
    <style:style style:name="P427" style:family="paragraph" style:parent-style-name="Standard">
      <style:text-properties fo:font-weight="normal" officeooo:rsid="05830aae" officeooo:paragraph-rsid="05830aae" fo:background-color="transparent" style:font-weight-asian="normal" style:font-weight-complex="normal"/>
    </style:style>
    <style:style style:name="P428" style:family="paragraph" style:parent-style-name="Standard">
      <style:text-properties fo:font-weight="normal" officeooo:rsid="05830aae" officeooo:paragraph-rsid="05841bba" fo:background-color="transparent" style:font-weight-asian="normal" style:font-weight-complex="normal"/>
    </style:style>
    <style:style style:name="P429" style:family="paragraph" style:parent-style-name="Standard">
      <style:paragraph-properties fo:text-align="left" style:justify-single-word="false"/>
      <style:text-properties fo:font-weight="bold" officeooo:rsid="04abb9ee" officeooo:paragraph-rsid="0535e0bb" style:font-weight-asian="bold" style:font-weight-complex="bold"/>
    </style:style>
    <style:style style:name="P430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35e0bb" style:font-weight-asian="bold" style:font-weight-complex="bold"/>
    </style:style>
    <style:style style:name="P431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35e0bb" style:font-weight-asian="bold" style:font-weight-complex="bold"/>
    </style:style>
    <style:style style:name="P432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35e0bb" style:font-weight-asian="bold" style:font-weight-complex="bold"/>
    </style:style>
    <style:style style:name="P433" style:family="paragraph" style:parent-style-name="Standard">
      <style:paragraph-properties fo:text-align="left" style:justify-single-word="false"/>
      <style:text-properties officeooo:paragraph-rsid="0535e0bb"/>
    </style:style>
    <style:style style:name="P434" style:family="paragraph" style:parent-style-name="Standard">
      <style:text-properties style:font-name="Calibri1" fo:font-size="13pt" style:text-underline-style="none" fo:font-weight="normal" officeooo:rsid="033ccd16" officeooo:paragraph-rsid="0513f7d2" style:font-size-asian="13pt" style:font-weight-asian="normal" style:font-size-complex="13pt" style:font-weight-complex="normal"/>
    </style:style>
    <style:style style:name="P435" style:family="paragraph" style:parent-style-name="Standard">
      <style:text-properties style:font-name="Calibri1" fo:font-size="13pt" fo:font-weight="normal" officeooo:rsid="033ccd16" officeooo:paragraph-rsid="0513f7d2" style:font-size-asian="13pt" style:font-weight-asian="normal" style:font-size-complex="13pt" style:font-weight-complex="normal"/>
    </style:style>
    <style:style style:name="P436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13f7d2" style:font-size-asian="10pt" style:font-size-complex="10pt"/>
    </style:style>
    <style:style style:name="P437" style:family="paragraph" style:parent-style-name="Table_20_Contents">
      <style:paragraph-properties fo:text-align="center" style:justify-single-word="false"/>
      <style:text-properties style:font-name="Calibri1" fo:font-size="10pt" officeooo:paragraph-rsid="0513f7d2" style:font-size-asian="10pt" style:font-size-complex="10pt"/>
    </style:style>
    <style:style style:name="P438" style:family="paragraph" style:parent-style-name="Standard">
      <style:text-properties style:font-name="Calibri1" fo:font-size="15pt" fo:font-weight="normal" officeooo:rsid="033ccd16" officeooo:paragraph-rsid="0513f7d2" style:font-size-asian="15pt" style:font-weight-asian="normal" style:font-size-complex="15pt" style:font-weight-complex="normal"/>
    </style:style>
    <style:style style:name="P439" style:family="paragraph" style:parent-style-name="Standard">
      <style:text-properties officeooo:paragraph-rsid="0513f7d2"/>
    </style:style>
    <style:style style:name="P44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c3eb06" style:font-size-asian="12pt" style:font-weight-asian="normal" style:font-size-complex="12pt" style:font-weight-complex="normal"/>
    </style:style>
    <style:style style:name="P441" style:family="paragraph" style:parent-style-name="Standard">
      <style:text-properties style:font-name="Calibri1" fo:font-size="12pt" style:text-underline-style="none" fo:font-weight="normal" officeooo:rsid="035a0238" officeooo:paragraph-rsid="03c3eb06" fo:background-color="transparent" style:font-size-asian="12pt" style:font-weight-asian="normal" style:font-size-complex="12pt" style:font-weight-complex="normal"/>
    </style:style>
    <style:style style:name="P442" style:family="paragraph" style:parent-style-name="Standard">
      <style:text-properties style:font-name="Calibri1" fo:font-size="12pt" style:text-underline-style="none" fo:font-weight="normal" officeooo:rsid="03451dcc" officeooo:paragraph-rsid="03c3eb06" fo:background-color="transparent" style:font-size-asian="12pt" style:font-weight-asian="normal" style:font-size-complex="12pt" style:font-weight-complex="normal"/>
    </style:style>
    <style:style style:name="P443" style:family="paragraph" style:parent-style-name="Standard">
      <style:text-properties style:font-name="Calibri1" fo:font-size="12pt" style:text-underline-style="none" fo:font-weight="normal" officeooo:rsid="035852ae" officeooo:paragraph-rsid="03c3eb06" fo:background-color="transparent" style:font-size-asian="12pt" style:font-weight-asian="normal" style:font-size-complex="12pt" style:font-weight-complex="normal"/>
    </style:style>
    <style:style style:name="P444" style:family="paragraph" style:parent-style-name="Standard">
      <style:text-properties style:font-name="Calibri1" fo:font-size="12pt" fo:font-weight="normal" officeooo:rsid="03451dcc" officeooo:paragraph-rsid="058b6527" fo:background-color="transparent" style:font-size-asian="12pt" style:font-weight-asian="normal" style:font-size-complex="12pt" style:font-weight-complex="normal"/>
    </style:style>
    <style:style style:name="P445" style:family="paragraph" style:parent-style-name="Standard">
      <style:text-properties style:font-name="Calibri1" fo:font-size="12pt" style:text-underline-style="none" fo:font-weight="normal" officeooo:rsid="03451dcc" officeooo:paragraph-rsid="058b6527" fo:background-color="transparent" style:font-size-asian="12pt" style:font-weight-asian="normal" style:font-size-complex="12pt" style:font-weight-complex="normal"/>
    </style:style>
    <style:style style:name="P446" style:family="paragraph" style:parent-style-name="Standard">
      <style:text-properties style:font-name="Calibri1" fo:font-size="12pt" style:text-underline-style="none" fo:font-weight="normal" officeooo:rsid="046ffce9" officeooo:paragraph-rsid="046ffce9" fo:background-color="#dddddd" style:font-size-asian="12pt" style:font-weight-asian="normal" style:font-size-complex="12pt" style:font-weight-complex="normal"/>
    </style:style>
    <style:style style:name="P447" style:family="paragraph" style:parent-style-name="Standard">
      <style:text-properties style:font-name="Calibri1" fo:font-size="12pt" style:text-underline-style="none" fo:font-weight="normal" officeooo:rsid="03451dcc" officeooo:paragraph-rsid="046ffce9" fo:background-color="#dddddd" style:font-size-asian="12pt" style:font-weight-asian="normal" style:font-size-complex="12pt" style:font-weight-complex="normal"/>
    </style:style>
    <style:style style:name="P448" style:family="paragraph" style:parent-style-name="Standard">
      <style:text-properties style:font-name="Calibri1" fo:font-size="12pt" fo:font-weight="normal" officeooo:rsid="03451dcc" officeooo:paragraph-rsid="03c3eb06" fo:background-color="transparent" style:font-size-asian="12pt" style:font-weight-asian="normal" style:font-size-complex="12pt" style:font-weight-complex="normal"/>
    </style:style>
    <style:style style:name="P449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c3eb06" fo:background-color="transparent" style:font-size-asian="12pt" style:font-weight-asian="normal" style:font-size-complex="12pt" style:font-weight-complex="normal"/>
    </style:style>
    <style:style style:name="P450" style:family="paragraph" style:parent-style-name="Standard">
      <style:text-properties style:font-name="Calibri1" fo:font-size="12pt" style:text-underline-style="none" fo:font-weight="normal" officeooo:rsid="03451dcc" officeooo:paragraph-rsid="03c3eb06" fo:background-color="#dddddd" style:font-size-asian="12pt" style:font-weight-asian="normal" style:font-size-complex="12pt" style:font-weight-complex="normal"/>
    </style:style>
    <style:style style:name="P451" style:family="paragraph" style:parent-style-name="Standard">
      <style:text-properties style:font-name="Calibri1" fo:font-size="12pt" style:text-underline-style="none" fo:font-weight="normal" officeooo:rsid="0346ca07" officeooo:paragraph-rsid="03c3eb06" fo:background-color="#dddddd" style:font-size-asian="12pt" style:font-weight-asian="normal" style:font-size-complex="12pt" style:font-weight-complex="normal"/>
    </style:style>
    <style:style style:name="P452" style:family="paragraph" style:parent-style-name="Standard">
      <style:text-properties style:font-name="Calibri1" fo:font-size="12pt" fo:font-weight="normal" officeooo:rsid="0346ca07" officeooo:paragraph-rsid="03c3eb06" fo:background-color="#dddddd" style:font-size-asian="12pt" style:font-weight-asian="normal" style:font-size-complex="12pt" style:font-weight-complex="normal"/>
    </style:style>
    <style:style style:name="P453" style:family="paragraph" style:parent-style-name="Standard">
      <style:text-properties style:font-name="Calibri1" fo:font-size="12pt" style:text-underline-style="none" fo:font-weight="normal" officeooo:rsid="0346ca07" officeooo:paragraph-rsid="047229dd" fo:background-color="transparent" style:font-size-asian="12pt" style:font-weight-asian="normal" style:font-size-complex="12pt" style:font-weight-complex="normal"/>
    </style:style>
    <style:style style:name="P454" style:family="paragraph" style:parent-style-name="Standard">
      <style:text-properties style:font-name="Calibri1" fo:font-size="12pt" style:text-underline-style="none" fo:font-weight="normal" officeooo:rsid="05847699" officeooo:paragraph-rsid="05847699" fo:background-color="transparent" style:font-size-asian="12pt" style:font-weight-asian="normal" style:font-size-complex="12pt" style:font-weight-complex="normal"/>
    </style:style>
    <style:style style:name="P455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c3eb06" fo:background-color="transparent" style:font-size-asian="12pt" style:font-weight-asian="normal" style:font-size-complex="12pt" style:font-weight-complex="normal"/>
    </style:style>
    <style:style style:name="P456" style:family="paragraph" style:parent-style-name="Standard">
      <style:text-properties style:font-name="Calibri1" fo:font-size="12pt" style:text-underline-style="none" fo:font-weight="normal" officeooo:rsid="0346ca07" officeooo:paragraph-rsid="03c3eb06" fo:background-color="transparent" style:font-size-asian="12pt" style:font-weight-asian="normal" style:font-size-complex="12pt" style:font-weight-complex="normal"/>
    </style:style>
    <style:style style:name="P457" style:family="paragraph" style:parent-style-name="Standard">
      <style:text-properties style:font-name="Calibri1" fo:font-size="12pt" fo:font-weight="normal" officeooo:rsid="0346ca07" officeooo:paragraph-rsid="03c3eb06" fo:background-color="transparent" style:font-size-asian="12pt" style:font-weight-asian="normal" style:font-size-complex="12pt" style:font-weight-complex="normal"/>
    </style:style>
    <style:style style:name="P458" style:family="paragraph" style:parent-style-name="Standard">
      <style:text-properties style:font-name="Calibri1" fo:font-size="12pt" style:text-underline-style="none" fo:font-weight="normal" officeooo:rsid="035dc98d" officeooo:paragraph-rsid="03c3eb06" fo:background-color="transparent" style:font-size-asian="12pt" style:font-weight-asian="normal" style:font-size-complex="12pt" style:font-weight-complex="normal"/>
    </style:style>
    <style:style style:name="P459" style:family="paragraph" style:parent-style-name="Standard">
      <style:text-properties style:font-name="Calibri1" fo:font-size="12pt" style:text-underline-style="none" fo:font-weight="normal" officeooo:rsid="0369152f" officeooo:paragraph-rsid="03c3eb06" fo:background-color="transparent" style:font-size-asian="12pt" style:font-weight-asian="normal" style:font-size-complex="12pt" style:font-weight-complex="normal"/>
    </style:style>
    <style:style style:name="P460" style:family="paragraph" style:parent-style-name="Standard">
      <style:text-properties style:font-name="Calibri1" fo:font-size="12pt" style:text-underline-style="none" fo:font-weight="normal" officeooo:rsid="0474b2e9" officeooo:paragraph-rsid="0474b2e9" fo:background-color="transparent" style:font-size-asian="12pt" style:font-weight-asian="normal" style:font-size-complex="12pt" style:font-weight-complex="normal"/>
    </style:style>
    <style:style style:name="P461" style:family="paragraph" style:parent-style-name="Standard">
      <style:text-properties style:font-name="Calibri1" fo:font-size="12pt" style:text-underline-style="none" fo:font-weight="normal" officeooo:rsid="03451dcc" officeooo:paragraph-rsid="05847699" fo:background-color="#808080" style:font-size-asian="12pt" style:font-weight-asian="normal" style:font-size-complex="12pt" style:font-weight-complex="normal"/>
    </style:style>
    <style:style style:name="P462" style:family="paragraph" style:parent-style-name="Standard">
      <style:text-properties style:font-name="Calibri1" fo:font-size="12pt" style:text-underline-style="none" fo:font-weight="normal" officeooo:rsid="03451dcc" officeooo:paragraph-rsid="05847699" fo:background-color="#dddddd" style:font-size-asian="12pt" style:font-weight-asian="normal" style:font-size-complex="12pt" style:font-weight-complex="normal"/>
    </style:style>
    <style:style style:name="P463" style:family="paragraph" style:parent-style-name="Standard">
      <style:text-properties style:font-name="Calibri1" fo:font-size="12pt" style:text-underline-style="none" fo:font-weight="normal" officeooo:rsid="0346ca07" officeooo:paragraph-rsid="05847699" fo:background-color="transparent" style:font-size-asian="12pt" style:font-weight-asian="normal" style:font-size-complex="12pt" style:font-weight-complex="normal"/>
    </style:style>
    <style:style style:name="P464" style:family="paragraph" style:parent-style-name="Standard">
      <style:text-properties style:font-name="Calibri1" fo:font-size="12pt" style:text-underline-style="none" fo:font-weight="normal" officeooo:rsid="0346ca07" officeooo:paragraph-rsid="0497ee69" fo:background-color="transparent" style:font-size-asian="12pt" style:font-weight-asian="normal" style:font-size-complex="12pt" style:font-weight-complex="normal"/>
    </style:style>
    <style:style style:name="P465" style:family="paragraph" style:parent-style-name="Standard">
      <style:text-properties style:font-name="Calibri1" fo:font-size="12pt" style:text-underline-style="none" fo:font-weight="normal" officeooo:rsid="0384e04a" officeooo:paragraph-rsid="03c3eb06" fo:background-color="#dddddd" style:font-size-asian="12pt" style:font-weight-asian="normal" style:font-size-complex="12pt" style:font-weight-complex="normal"/>
    </style:style>
    <style:style style:name="P466" style:family="paragraph" style:parent-style-name="Standard">
      <style:text-properties fo:font-weight="normal" officeooo:rsid="03451dcc" officeooo:paragraph-rsid="03c3eb06" fo:background-color="#dddddd" style:font-weight-asian="normal" style:font-weight-complex="normal"/>
    </style:style>
    <style:style style:name="P467" style:family="paragraph" style:parent-style-name="Standard">
      <style:paragraph-properties fo:text-align="left" style:justify-single-word="false"/>
      <style:text-properties fo:font-weight="bold" officeooo:rsid="04abb9ee" officeooo:paragraph-rsid="04c13763" style:font-weight-asian="bold" style:font-weight-complex="bold"/>
    </style:style>
    <style:style style:name="P468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4c13763" style:font-weight-asian="bold" style:font-weight-complex="bold"/>
    </style:style>
    <style:style style:name="P469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c13763" style:font-weight-asian="bold" style:font-weight-complex="bold"/>
    </style:style>
    <style:style style:name="P470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c13763" fo:background-color="#dddddd" style:font-weight-asian="bold" style:font-weight-complex="bold"/>
    </style:style>
    <style:style style:name="P471" style:family="paragraph" style:parent-style-name="Standard">
      <style:paragraph-properties fo:text-align="center" style:justify-single-word="false"/>
      <style:text-properties officeooo:paragraph-rsid="04c13763"/>
    </style:style>
    <style:style style:name="P472" style:family="paragraph" style:parent-style-name="Standard">
      <style:paragraph-properties fo:text-align="center" style:justify-single-word="false" fo:break-before="page"/>
      <style:text-properties officeooo:paragraph-rsid="0518f5ac"/>
    </style:style>
    <style:style style:name="P473" style:family="paragraph" style:parent-style-name="Standard">
      <style:text-properties style:font-name="Calibri1" fo:font-size="13pt" style:text-underline-style="none" fo:font-weight="normal" officeooo:rsid="033ccd16" officeooo:paragraph-rsid="0518f5ac" style:font-size-asian="13pt" style:font-weight-asian="normal" style:font-size-complex="13pt" style:font-weight-complex="normal"/>
    </style:style>
    <style:style style:name="P474" style:family="paragraph" style:parent-style-name="Standard">
      <style:text-properties style:font-name="Calibri1" fo:font-size="13pt" fo:font-weight="normal" officeooo:rsid="033ccd16" officeooo:paragraph-rsid="0518f5ac" style:font-size-asian="13pt" style:font-weight-asian="normal" style:font-size-complex="13pt" style:font-weight-complex="normal"/>
    </style:style>
    <style:style style:name="P475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18f5ac" style:font-size-asian="10pt" style:font-size-complex="10pt"/>
    </style:style>
    <style:style style:name="P476" style:family="paragraph" style:parent-style-name="Table_20_Contents">
      <style:paragraph-properties fo:text-align="center" style:justify-single-word="false"/>
      <style:text-properties style:font-name="Calibri1" fo:font-size="10pt" officeooo:paragraph-rsid="0518f5ac" style:font-size-asian="10pt" style:font-size-complex="10pt"/>
    </style:style>
    <style:style style:name="P477" style:family="paragraph" style:parent-style-name="Standard">
      <style:text-properties style:font-name="Calibri1" fo:font-size="15pt" fo:font-weight="normal" officeooo:rsid="033ccd16" officeooo:paragraph-rsid="0518f5ac" style:font-size-asian="15pt" style:font-weight-asian="normal" style:font-size-complex="15pt" style:font-weight-complex="normal"/>
    </style:style>
    <style:style style:name="P478" style:family="paragraph" style:parent-style-name="Standard">
      <style:text-properties officeooo:paragraph-rsid="0518f5ac"/>
    </style:style>
    <style:style style:name="P479" style:family="paragraph" style:parent-style-name="Standard">
      <style:paragraph-properties fo:text-align="center" style:justify-single-word="false"/>
      <style:text-properties officeooo:paragraph-rsid="0518f5ac"/>
    </style:style>
    <style:style style:name="P480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18f5ac" style:font-size-asian="12pt" style:font-weight-asian="normal" style:font-size-complex="12pt" style:font-weight-complex="normal"/>
    </style:style>
    <style:style style:name="P481" style:family="paragraph" style:parent-style-name="Standard">
      <style:text-properties style:font-name="Calibri1" fo:font-size="12pt" style:text-underline-style="none" fo:font-weight="normal" officeooo:rsid="035a0238" officeooo:paragraph-rsid="0518f5ac" fo:background-color="transparent" style:font-size-asian="12pt" style:font-weight-asian="normal" style:font-size-complex="12pt" style:font-weight-complex="normal"/>
    </style:style>
    <style:style style:name="P482" style:family="paragraph" style:parent-style-name="Standard">
      <style:text-properties style:font-name="Calibri1" fo:font-size="12pt" style:text-underline-style="none" fo:font-weight="normal" officeooo:rsid="03451dcc" officeooo:paragraph-rsid="0518f5ac" fo:background-color="transparent" style:font-size-asian="12pt" style:font-weight-asian="normal" style:font-size-complex="12pt" style:font-weight-complex="normal"/>
    </style:style>
    <style:style style:name="P483" style:family="paragraph" style:parent-style-name="Standard">
      <style:text-properties style:font-name="Calibri1" fo:font-size="12pt" style:text-underline-style="none" fo:font-weight="normal" officeooo:rsid="035852ae" officeooo:paragraph-rsid="0518f5ac" fo:background-color="transparent" style:font-size-asian="12pt" style:font-weight-asian="normal" style:font-size-complex="12pt" style:font-weight-complex="normal"/>
    </style:style>
    <style:style style:name="P484" style:family="paragraph" style:parent-style-name="Standard">
      <style:text-properties style:font-name="Calibri1" fo:font-size="12pt" style:text-underline-style="none" fo:font-weight="normal" officeooo:rsid="04aa2747" officeooo:paragraph-rsid="0518f5ac" fo:background-color="transparent" style:font-size-asian="12pt" style:font-weight-asian="normal" style:font-size-complex="12pt" style:font-weight-complex="normal"/>
    </style:style>
    <style:style style:name="P485" style:family="paragraph" style:parent-style-name="Standard">
      <style:text-properties style:font-name="Calibri1" fo:font-size="12pt" style:text-underline-style="none" fo:font-weight="normal" officeooo:rsid="046ffce9" officeooo:paragraph-rsid="0518f5ac" fo:background-color="#dddddd" style:font-size-asian="12pt" style:font-weight-asian="normal" style:font-size-complex="12pt" style:font-weight-complex="normal"/>
    </style:style>
    <style:style style:name="P486" style:family="paragraph" style:parent-style-name="Standard">
      <style:text-properties style:font-name="Calibri1" fo:font-size="12pt" style:text-underline-style="none" fo:font-weight="normal" officeooo:rsid="03451dcc" officeooo:paragraph-rsid="0518f5ac" fo:background-color="#dddddd" style:font-size-asian="12pt" style:font-weight-asian="normal" style:font-size-complex="12pt" style:font-weight-complex="normal"/>
    </style:style>
    <style:style style:name="P487" style:family="paragraph" style:parent-style-name="Standard">
      <style:text-properties style:font-name="Calibri1" fo:font-size="12pt" fo:font-weight="normal" officeooo:rsid="03451dcc" officeooo:paragraph-rsid="0518f5ac" fo:background-color="transparent" style:font-size-asian="12pt" style:font-weight-asian="normal" style:font-size-complex="12pt" style:font-weight-complex="normal"/>
    </style:style>
    <style:style style:name="P488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18f5ac" fo:background-color="transparent" style:font-size-asian="12pt" style:font-weight-asian="normal" style:font-size-complex="12pt" style:font-weight-complex="normal"/>
    </style:style>
    <style:style style:name="P489" style:family="paragraph" style:parent-style-name="Standard">
      <style:text-properties style:font-name="Calibri1" fo:font-size="12pt" style:text-underline-style="none" fo:font-weight="normal" officeooo:rsid="0346ca07" officeooo:paragraph-rsid="0518f5ac" fo:background-color="#dddddd" style:font-size-asian="12pt" style:font-weight-asian="normal" style:font-size-complex="12pt" style:font-weight-complex="normal"/>
    </style:style>
    <style:style style:name="P490" style:family="paragraph" style:parent-style-name="Standard">
      <style:text-properties style:font-name="Calibri1" fo:font-size="12pt" fo:font-weight="normal" officeooo:rsid="0346ca07" officeooo:paragraph-rsid="0518f5ac" fo:background-color="#dddddd" style:font-size-asian="12pt" style:font-weight-asian="normal" style:font-size-complex="12pt" style:font-weight-complex="normal"/>
    </style:style>
    <style:style style:name="P491" style:family="paragraph" style:parent-style-name="Standard">
      <style:text-properties style:font-name="Calibri1" fo:font-size="12pt" style:text-underline-style="none" fo:font-weight="normal" officeooo:rsid="0346ca07" officeooo:paragraph-rsid="0518f5ac" fo:background-color="transparent" style:font-size-asian="12pt" style:font-weight-asian="normal" style:font-size-complex="12pt" style:font-weight-complex="normal"/>
    </style:style>
    <style:style style:name="P492" style:family="paragraph" style:parent-style-name="Standard">
      <style:text-properties style:font-name="Calibri1" fo:font-size="12pt" style:text-underline-style="none" fo:font-weight="normal" officeooo:rsid="05859034" officeooo:paragraph-rsid="05859034" fo:background-color="transparent" style:font-size-asian="12pt" style:font-weight-asian="normal" style:font-size-complex="12pt" style:font-weight-complex="normal"/>
    </style:style>
    <style:style style:name="P493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18f5ac" fo:background-color="transparent" style:font-size-asian="12pt" style:font-weight-asian="normal" style:font-size-complex="12pt" style:font-weight-complex="normal"/>
    </style:style>
    <style:style style:name="P494" style:family="paragraph" style:parent-style-name="Standard">
      <style:text-properties style:font-name="Calibri1" fo:font-size="12pt" fo:font-weight="normal" officeooo:rsid="0346ca07" officeooo:paragraph-rsid="0518f5ac" fo:background-color="transparent" style:font-size-asian="12pt" style:font-weight-asian="normal" style:font-size-complex="12pt" style:font-weight-complex="normal"/>
    </style:style>
    <style:style style:name="P495" style:family="paragraph" style:parent-style-name="Standard">
      <style:text-properties style:font-name="Calibri1" fo:font-size="12pt" style:text-underline-style="none" fo:font-weight="normal" officeooo:rsid="035dc98d" officeooo:paragraph-rsid="0518f5ac" fo:background-color="transparent" style:font-size-asian="12pt" style:font-weight-asian="normal" style:font-size-complex="12pt" style:font-weight-complex="normal"/>
    </style:style>
    <style:style style:name="P496" style:family="paragraph" style:parent-style-name="Standard">
      <style:text-properties style:font-name="Calibri1" fo:font-size="12pt" style:text-underline-style="none" fo:font-weight="normal" officeooo:rsid="0369152f" officeooo:paragraph-rsid="0518f5ac" fo:background-color="transparent" style:font-size-asian="12pt" style:font-weight-asian="normal" style:font-size-complex="12pt" style:font-weight-complex="normal"/>
    </style:style>
    <style:style style:name="P497" style:family="paragraph" style:parent-style-name="Standard">
      <style:text-properties style:font-name="Calibri1" fo:font-size="12pt" style:text-underline-style="none" fo:font-weight="normal" officeooo:rsid="0474b2e9" officeooo:paragraph-rsid="0518f5ac" fo:background-color="transparent" style:font-size-asian="12pt" style:font-weight-asian="normal" style:font-size-complex="12pt" style:font-weight-complex="normal"/>
    </style:style>
    <style:style style:name="P498" style:family="paragraph" style:parent-style-name="Standard">
      <style:text-properties style:font-name="Calibri1" fo:font-size="12pt" style:text-underline-style="none" fo:font-weight="normal" officeooo:rsid="03451dcc" officeooo:paragraph-rsid="05859034" fo:background-color="#808080" style:font-size-asian="12pt" style:font-weight-asian="normal" style:font-size-complex="12pt" style:font-weight-complex="normal"/>
    </style:style>
    <style:style style:name="P499" style:family="paragraph" style:parent-style-name="Standard">
      <style:text-properties style:font-name="Calibri1" fo:font-size="12pt" style:text-underline-style="none" fo:font-weight="normal" officeooo:rsid="03451dcc" officeooo:paragraph-rsid="05859034" fo:background-color="#dddddd" style:font-size-asian="12pt" style:font-weight-asian="normal" style:font-size-complex="12pt" style:font-weight-complex="normal"/>
    </style:style>
    <style:style style:name="P500" style:family="paragraph" style:parent-style-name="Standard">
      <style:text-properties style:font-name="Calibri1" fo:font-size="12pt" style:text-underline-style="none" fo:font-weight="normal" officeooo:rsid="0346ca07" officeooo:paragraph-rsid="05859034" fo:background-color="transparent" style:font-size-asian="12pt" style:font-weight-asian="normal" style:font-size-complex="12pt" style:font-weight-complex="normal"/>
    </style:style>
    <style:style style:name="P501" style:family="paragraph" style:parent-style-name="Standard">
      <style:text-properties style:font-name="Calibri1" fo:font-size="12pt" style:text-underline-style="none" fo:font-weight="normal" officeooo:rsid="0384e04a" officeooo:paragraph-rsid="0518f5ac" fo:background-color="#dddddd" style:font-size-asian="12pt" style:font-weight-asian="normal" style:font-size-complex="12pt" style:font-weight-complex="normal"/>
    </style:style>
    <style:style style:name="P502" style:family="paragraph" style:parent-style-name="Standard">
      <style:text-properties style:font-name="Calibri1" fo:font-size="12pt" style:text-underline-style="none" fo:font-weight="normal" officeooo:rsid="04a89f77" officeooo:paragraph-rsid="0518f5ac" fo:background-color="transparent" style:font-size-asian="12pt" style:font-weight-asian="normal" style:font-size-complex="12pt" style:font-weight-complex="normal"/>
    </style:style>
    <style:style style:name="P503" style:family="paragraph" style:parent-style-name="Standard">
      <style:text-properties style:font-name="Calibri1" fo:font-size="12pt" style:text-underline-style="none" fo:font-weight="normal" officeooo:rsid="04ab8e9a" officeooo:paragraph-rsid="0518f5ac" fo:background-color="transparent" style:font-size-asian="12pt" style:font-weight-asian="normal" style:font-size-complex="12pt" style:font-weight-complex="normal"/>
    </style:style>
    <style:style style:name="P504" style:family="paragraph" style:parent-style-name="Standard">
      <style:text-properties fo:font-weight="normal" officeooo:rsid="03451dcc" officeooo:paragraph-rsid="0518f5ac" fo:background-color="#dddddd" style:font-weight-asian="normal" style:font-weight-complex="normal"/>
    </style:style>
    <style:style style:name="P505" style:family="paragraph" style:parent-style-name="Standard">
      <style:text-properties fo:font-weight="normal" officeooo:rsid="05859034" officeooo:paragraph-rsid="05859034" fo:background-color="transparent" style:font-weight-asian="normal" style:font-weight-complex="normal"/>
    </style:style>
    <style:style style:name="P506" style:family="paragraph" style:parent-style-name="Standard">
      <style:paragraph-properties fo:text-align="left" style:justify-single-word="false"/>
      <style:text-properties fo:font-weight="bold" officeooo:rsid="04abb9ee" officeooo:paragraph-rsid="0518f5ac" style:font-weight-asian="bold" style:font-weight-complex="bold"/>
    </style:style>
    <style:style style:name="P507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18f5ac" style:font-weight-asian="bold" style:font-weight-complex="bold"/>
    </style:style>
    <style:style style:name="P508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18f5ac" style:font-weight-asian="bold" style:font-weight-complex="bold"/>
    </style:style>
    <style:style style:name="P509" style:family="paragraph" style:parent-style-name="Standard">
      <style:paragraph-properties fo:text-align="left" style:justify-single-word="false"/>
      <style:text-properties officeooo:paragraph-rsid="0518f5ac"/>
    </style:style>
    <style:style style:name="P510" style:family="paragraph" style:parent-style-name="Standard">
      <style:text-properties style:font-name="Calibri1" fo:font-size="13pt" style:text-underline-style="none" fo:font-weight="normal" officeooo:rsid="033ccd16" officeooo:paragraph-rsid="0517d4c2" style:font-size-asian="13pt" style:font-weight-asian="normal" style:font-size-complex="13pt" style:font-weight-complex="normal"/>
    </style:style>
    <style:style style:name="P511" style:family="paragraph" style:parent-style-name="Standard">
      <style:text-properties style:font-name="Calibri1" fo:font-size="13pt" fo:font-weight="normal" officeooo:rsid="033ccd16" officeooo:paragraph-rsid="0517d4c2" style:font-size-asian="13pt" style:font-weight-asian="normal" style:font-size-complex="13pt" style:font-weight-complex="normal"/>
    </style:style>
    <style:style style:name="P512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17d4c2" style:font-size-asian="10pt" style:font-size-complex="10pt"/>
    </style:style>
    <style:style style:name="P513" style:family="paragraph" style:parent-style-name="Table_20_Contents">
      <style:paragraph-properties fo:text-align="center" style:justify-single-word="false"/>
      <style:text-properties style:font-name="Calibri1" fo:font-size="10pt" officeooo:paragraph-rsid="0517d4c2" style:font-size-asian="10pt" style:font-size-complex="10pt"/>
    </style:style>
    <style:style style:name="P514" style:family="paragraph" style:parent-style-name="Standard">
      <style:text-properties style:font-name="Calibri1" fo:font-size="15pt" fo:font-weight="normal" officeooo:rsid="033ccd16" officeooo:paragraph-rsid="0517d4c2" style:font-size-asian="15pt" style:font-weight-asian="normal" style:font-size-complex="15pt" style:font-weight-complex="normal"/>
    </style:style>
    <style:style style:name="P515" style:family="paragraph" style:parent-style-name="Standard">
      <style:text-properties officeooo:paragraph-rsid="0517d4c2"/>
    </style:style>
    <style:style style:name="P516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3de7517" fo:background-color="transparent" style:font-size-asian="12pt" style:font-weight-asian="normal" style:font-size-complex="12pt" style:font-weight-complex="normal"/>
    </style:style>
    <style:style style:name="P517" style:family="paragraph" style:parent-style-name="Standard">
      <style:text-properties style:font-name="Calibri1" fo:font-size="12pt" style:text-underline-style="none" fo:font-weight="normal" officeooo:rsid="035a0238" officeooo:paragraph-rsid="03de7517" fo:background-color="transparent" style:font-size-asian="12pt" style:font-weight-asian="normal" style:font-size-complex="12pt" style:font-weight-complex="normal"/>
    </style:style>
    <style:style style:name="P518" style:family="paragraph" style:parent-style-name="Standard">
      <style:text-properties style:font-name="Calibri1" fo:font-size="12pt" style:text-underline-style="none" fo:font-weight="normal" officeooo:rsid="03451dcc" officeooo:paragraph-rsid="03de7517" fo:background-color="#dddddd" style:font-size-asian="12pt" style:font-weight-asian="normal" style:font-size-complex="12pt" style:font-weight-complex="normal"/>
    </style:style>
    <style:style style:name="P519" style:family="paragraph" style:parent-style-name="Standard">
      <style:text-properties style:font-name="Calibri1" fo:font-size="12pt" style:text-underline-style="none" fo:font-weight="normal" officeooo:rsid="035852ae" officeooo:paragraph-rsid="03de7517" fo:background-color="transparent" style:font-size-asian="12pt" style:font-weight-asian="normal" style:font-size-complex="12pt" style:font-weight-complex="normal"/>
    </style:style>
    <style:style style:name="P520" style:family="paragraph" style:parent-style-name="Standard">
      <style:text-properties style:font-name="Calibri1" fo:font-size="12pt" fo:font-weight="normal" officeooo:rsid="03451dcc" officeooo:paragraph-rsid="058b6527" fo:background-color="#dddddd" style:font-size-asian="12pt" style:font-weight-asian="normal" style:font-size-complex="12pt" style:font-weight-complex="normal"/>
    </style:style>
    <style:style style:name="P521" style:family="paragraph" style:parent-style-name="Standard">
      <style:text-properties style:font-name="Calibri1" fo:font-size="12pt" style:text-underline-style="none" fo:font-weight="normal" officeooo:rsid="03451dcc" officeooo:paragraph-rsid="058b6527" fo:background-color="#dddddd" style:font-size-asian="12pt" style:font-weight-asian="normal" style:font-size-complex="12pt" style:font-weight-complex="normal"/>
    </style:style>
    <style:style style:name="P522" style:family="paragraph" style:parent-style-name="Standard">
      <style:text-properties style:font-name="Calibri1" fo:font-size="12pt" style:text-underline-style="none" fo:font-weight="normal" officeooo:rsid="03451dcc" officeooo:paragraph-rsid="03de7517" fo:background-color="transparent" style:font-size-asian="12pt" style:font-weight-asian="normal" style:font-size-complex="12pt" style:font-weight-complex="normal"/>
    </style:style>
    <style:style style:name="P523" style:family="paragraph" style:parent-style-name="Standard">
      <style:text-properties style:font-name="Calibri1" fo:font-size="12pt" style:text-underline-style="none" fo:font-weight="normal" officeooo:rsid="04799191" officeooo:paragraph-rsid="04799191" fo:background-color="transparent" style:font-size-asian="12pt" style:font-weight-asian="normal" style:font-size-complex="12pt" style:font-weight-complex="normal"/>
    </style:style>
    <style:style style:name="P524" style:family="paragraph" style:parent-style-name="Standard">
      <style:text-properties style:font-name="Calibri1" fo:font-size="12pt" style:text-underline-style="none" fo:font-weight="normal" officeooo:rsid="03451dcc" officeooo:paragraph-rsid="04799191" fo:background-color="transparent" style:font-size-asian="12pt" style:font-weight-asian="normal" style:font-size-complex="12pt" style:font-weight-complex="normal"/>
    </style:style>
    <style:style style:name="P525" style:family="paragraph" style:parent-style-name="Standard">
      <style:text-properties style:font-name="Calibri1" fo:font-size="12pt" fo:font-weight="normal" officeooo:rsid="03451dcc" officeooo:paragraph-rsid="03de7517" fo:background-color="#dddddd" style:font-size-asian="12pt" style:font-weight-asian="normal" style:font-size-complex="12pt" style:font-weight-complex="normal"/>
    </style:style>
    <style:style style:name="P526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3de7517" fo:background-color="transparent" style:font-size-asian="12pt" style:font-weight-asian="normal" style:font-size-complex="12pt" style:font-weight-complex="normal"/>
    </style:style>
    <style:style style:name="P527" style:family="paragraph" style:parent-style-name="Standard">
      <style:text-properties style:font-name="Calibri1" fo:font-size="12pt" style:text-underline-style="none" fo:font-weight="normal" officeooo:rsid="047a5578" officeooo:paragraph-rsid="047a5578" fo:background-color="transparent" style:font-size-asian="12pt" style:font-weight-asian="normal" style:font-size-complex="12pt" style:font-weight-complex="normal"/>
    </style:style>
    <style:style style:name="P528" style:family="paragraph" style:parent-style-name="Standard">
      <style:text-properties style:font-name="Calibri1" fo:font-size="12pt" style:text-underline-style="none" fo:font-weight="normal" officeooo:rsid="0346ca07" officeooo:paragraph-rsid="03de7517" fo:background-color="#dddddd" style:font-size-asian="12pt" style:font-weight-asian="normal" style:font-size-complex="12pt" style:font-weight-complex="normal"/>
    </style:style>
    <style:style style:name="P529" style:family="paragraph" style:parent-style-name="Standard">
      <style:text-properties style:font-name="Calibri1" fo:font-size="12pt" fo:font-weight="normal" officeooo:rsid="0346ca07" officeooo:paragraph-rsid="03de7517" fo:background-color="#dddddd" style:font-size-asian="12pt" style:font-weight-asian="normal" style:font-size-complex="12pt" style:font-weight-complex="normal"/>
    </style:style>
    <style:style style:name="P530" style:family="paragraph" style:parent-style-name="Standard">
      <style:text-properties style:font-name="Calibri1" fo:font-size="12pt" style:text-underline-style="none" fo:font-weight="normal" officeooo:rsid="03451dcc" officeooo:paragraph-rsid="047a5578" fo:background-color="transparent" style:font-size-asian="12pt" style:font-weight-asian="normal" style:font-size-complex="12pt" style:font-weight-complex="normal"/>
    </style:style>
    <style:style style:name="P531" style:family="paragraph" style:parent-style-name="Standard">
      <style:text-properties style:font-name="Calibri1" fo:font-size="12pt" style:text-underline-style="none" fo:font-weight="normal" officeooo:rsid="058b9d13" officeooo:paragraph-rsid="058b9d13" fo:background-color="transparent" style:font-size-asian="12pt" style:font-weight-asian="normal" style:font-size-complex="12pt" style:font-weight-complex="normal"/>
    </style:style>
    <style:style style:name="P532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3de7517" fo:background-color="transparent" style:font-size-asian="12pt" style:font-weight-asian="normal" style:font-size-complex="12pt" style:font-weight-complex="normal"/>
    </style:style>
    <style:style style:name="P533" style:family="paragraph" style:parent-style-name="Standard">
      <style:text-properties style:font-name="Calibri1" fo:font-size="12pt" style:text-underline-style="none" fo:font-weight="normal" officeooo:rsid="0346ca07" officeooo:paragraph-rsid="03de7517" fo:background-color="transparent" style:font-size-asian="12pt" style:font-weight-asian="normal" style:font-size-complex="12pt" style:font-weight-complex="normal"/>
    </style:style>
    <style:style style:name="P534" style:family="paragraph" style:parent-style-name="Standard">
      <style:text-properties style:font-name="Calibri1" fo:font-size="12pt" fo:font-weight="normal" officeooo:rsid="0346ca07" officeooo:paragraph-rsid="03de7517" fo:background-color="transparent" style:font-size-asian="12pt" style:font-weight-asian="normal" style:font-size-complex="12pt" style:font-weight-complex="normal"/>
    </style:style>
    <style:style style:name="P535" style:family="paragraph" style:parent-style-name="Standard">
      <style:text-properties style:font-name="Calibri1" fo:font-size="12pt" style:text-underline-style="none" fo:font-weight="normal" officeooo:rsid="035dc98d" officeooo:paragraph-rsid="03de7517" fo:background-color="#dddddd" style:font-size-asian="12pt" style:font-weight-asian="normal" style:font-size-complex="12pt" style:font-weight-complex="normal"/>
    </style:style>
    <style:style style:name="P536" style:family="paragraph" style:parent-style-name="Standard">
      <style:text-properties style:font-name="Calibri1" fo:font-size="12pt" style:text-underline-style="none" fo:font-weight="normal" officeooo:rsid="0369152f" officeooo:paragraph-rsid="03de7517" fo:background-color="transparent" style:font-size-asian="12pt" style:font-weight-asian="normal" style:font-size-complex="12pt" style:font-weight-complex="normal"/>
    </style:style>
    <style:style style:name="P537" style:family="paragraph" style:parent-style-name="Standard">
      <style:text-properties style:font-name="Calibri1" fo:font-size="12pt" style:text-underline-style="none" fo:font-weight="normal" officeooo:rsid="04810839" officeooo:paragraph-rsid="04810839" fo:background-color="#dddddd" style:font-size-asian="12pt" style:font-weight-asian="normal" style:font-size-complex="12pt" style:font-weight-complex="normal"/>
    </style:style>
    <style:style style:name="P538" style:family="paragraph" style:parent-style-name="Standard">
      <style:text-properties style:font-name="Calibri1" fo:font-size="12pt" style:text-underline-style="none" fo:font-weight="normal" officeooo:rsid="03451dcc" officeooo:paragraph-rsid="058b9d13" fo:background-color="#808080" style:font-size-asian="12pt" style:font-weight-asian="normal" style:font-size-complex="12pt" style:font-weight-complex="normal"/>
    </style:style>
    <style:style style:name="P539" style:family="paragraph" style:parent-style-name="Standard">
      <style:text-properties style:font-name="Calibri1" fo:font-size="12pt" style:text-underline-style="none" fo:font-weight="normal" officeooo:rsid="03451dcc" officeooo:paragraph-rsid="058b9d13" fo:background-color="transparent" style:font-size-asian="12pt" style:font-weight-asian="normal" style:font-size-complex="12pt" style:font-weight-complex="normal"/>
    </style:style>
    <style:style style:name="P540" style:family="paragraph" style:parent-style-name="Standard">
      <style:text-properties style:font-name="Calibri1" fo:font-size="12pt" style:text-underline-style="none" fo:font-weight="normal" officeooo:rsid="03451dcc" officeooo:paragraph-rsid="058b9d13" fo:background-color="#dddddd" style:font-size-asian="12pt" style:font-weight-asian="normal" style:font-size-complex="12pt" style:font-weight-complex="normal"/>
    </style:style>
    <style:style style:name="P541" style:family="paragraph" style:parent-style-name="Standard">
      <style:text-properties style:font-name="Calibri1" fo:font-size="12pt" style:text-underline-style="none" fo:font-weight="normal" officeooo:rsid="0346ca07" officeooo:paragraph-rsid="058b9d13" fo:background-color="#dddddd" style:font-size-asian="12pt" style:font-weight-asian="normal" style:font-size-complex="12pt" style:font-weight-complex="normal"/>
    </style:style>
    <style:style style:name="P542" style:family="paragraph" style:parent-style-name="Standard">
      <style:text-properties style:font-name="Calibri1" fo:font-size="12pt" style:text-underline-style="none" fo:font-weight="normal" officeooo:rsid="0346ca07" officeooo:paragraph-rsid="04822200" fo:background-color="transparent" style:font-size-asian="12pt" style:font-weight-asian="normal" style:font-size-complex="12pt" style:font-weight-complex="normal"/>
    </style:style>
    <style:style style:name="P543" style:family="paragraph" style:parent-style-name="Standard">
      <style:text-properties style:font-name="Calibri1" fo:font-size="12pt" style:text-underline-style="none" fo:font-weight="normal" officeooo:rsid="0384e04a" officeooo:paragraph-rsid="03de7517" fo:background-color="transparent" style:font-size-asian="12pt" style:font-weight-asian="normal" style:font-size-complex="12pt" style:font-weight-complex="normal"/>
    </style:style>
    <style:style style:name="P544" style:family="paragraph" style:parent-style-name="Standard">
      <style:text-properties style:font-name="Calibri1" fo:font-size="12pt" style:text-underline-style="none" fo:font-weight="normal" officeooo:rsid="04a89f77" officeooo:paragraph-rsid="04b73411" fo:background-color="#dddddd" style:font-size-asian="12pt" style:font-weight-asian="normal" style:font-size-complex="12pt" style:font-weight-complex="normal"/>
    </style:style>
    <style:style style:name="P545" style:family="paragraph" style:parent-style-name="Standard">
      <style:text-properties style:font-name="Calibri1" fo:font-size="12pt" style:text-underline-style="none" fo:font-weight="normal" officeooo:rsid="0346ca07" officeooo:paragraph-rsid="04b73411" fo:background-color="transparent" style:font-size-asian="12pt" style:font-weight-asian="normal" style:font-size-complex="12pt" style:font-weight-complex="normal"/>
    </style:style>
    <style:style style:name="P546" style:family="paragraph" style:parent-style-name="Standard">
      <style:text-properties style:font-name="Calibri1" fo:font-size="12pt" style:text-underline-style="none" fo:font-weight="normal" officeooo:rsid="04ab8e9a" officeooo:paragraph-rsid="04b311f0" fo:background-color="#dddddd" style:font-size-asian="12pt" style:font-weight-asian="normal" style:font-size-complex="12pt" style:font-weight-complex="normal"/>
    </style:style>
    <style:style style:name="P547" style:family="paragraph" style:parent-style-name="Standard">
      <style:text-properties fo:font-weight="normal" officeooo:rsid="03451dcc" officeooo:paragraph-rsid="03de7517" style:font-weight-asian="normal" style:font-weight-complex="normal"/>
    </style:style>
    <style:style style:name="P548" style:family="paragraph" style:parent-style-name="Standard">
      <style:text-properties fo:font-weight="normal" officeooo:rsid="058b9d13" officeooo:paragraph-rsid="058b9d13" style:font-weight-asian="normal" style:font-weight-complex="normal"/>
    </style:style>
    <style:style style:name="P549" style:family="paragraph" style:parent-style-name="Standard">
      <style:paragraph-properties fo:text-align="left" style:justify-single-word="false"/>
      <style:text-properties fo:font-weight="bold" officeooo:rsid="04abb9ee" officeooo:paragraph-rsid="04c3af99" style:font-weight-asian="bold" style:font-weight-complex="bold"/>
    </style:style>
    <style:style style:name="P550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4c3af99" fo:background-color="#dddddd" style:font-weight-asian="bold" style:font-weight-complex="bold"/>
    </style:style>
    <style:style style:name="P551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4c3af99" style:font-weight-asian="bold" style:font-weight-complex="bold"/>
    </style:style>
    <style:style style:name="P552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4c3af99" fo:background-color="#dddddd" style:font-weight-asian="bold" style:font-weight-complex="bold"/>
    </style:style>
    <style:style style:name="P553" style:family="paragraph" style:parent-style-name="Standard">
      <style:text-properties style:font-name="Calibri1" fo:font-size="13pt" style:text-underline-style="none" fo:font-weight="bold" officeooo:rsid="038b6635" officeooo:paragraph-rsid="04c3af99" style:font-size-asian="13pt" style:font-weight-asian="bold" style:font-size-complex="13pt" style:font-weight-complex="bold"/>
    </style:style>
    <style:style style:name="P554" style:family="paragraph" style:parent-style-name="Standard">
      <style:paragraph-properties fo:text-align="center" style:justify-single-word="false" fo:break-before="page"/>
      <style:text-properties officeooo:paragraph-rsid="0530d020"/>
    </style:style>
    <style:style style:name="P555" style:family="paragraph" style:parent-style-name="Standard">
      <style:text-properties style:font-name="Calibri1" fo:font-size="13pt" style:text-underline-style="none" fo:font-weight="normal" officeooo:rsid="033ccd16" officeooo:paragraph-rsid="0530d020" style:font-size-asian="13pt" style:font-weight-asian="normal" style:font-size-complex="13pt" style:font-weight-complex="normal"/>
    </style:style>
    <style:style style:name="P556" style:family="paragraph" style:parent-style-name="Standard">
      <style:text-properties style:font-name="Calibri1" fo:font-size="13pt" fo:font-weight="normal" officeooo:rsid="033ccd16" officeooo:paragraph-rsid="0530d020" style:font-size-asian="13pt" style:font-weight-asian="normal" style:font-size-complex="13pt" style:font-weight-complex="normal"/>
    </style:style>
    <style:style style:name="P557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30d020" style:font-size-asian="10pt" style:font-size-complex="10pt"/>
    </style:style>
    <style:style style:name="P558" style:family="paragraph" style:parent-style-name="Table_20_Contents">
      <style:paragraph-properties fo:text-align="center" style:justify-single-word="false"/>
      <style:text-properties style:font-name="Calibri1" fo:font-size="10pt" officeooo:paragraph-rsid="0530d020" style:font-size-asian="10pt" style:font-size-complex="10pt"/>
    </style:style>
    <style:style style:name="P559" style:family="paragraph" style:parent-style-name="Standard">
      <style:text-properties style:font-name="Calibri1" fo:font-size="15pt" fo:font-weight="normal" officeooo:rsid="033ccd16" officeooo:paragraph-rsid="0530d020" style:font-size-asian="15pt" style:font-weight-asian="normal" style:font-size-complex="15pt" style:font-weight-complex="normal"/>
    </style:style>
    <style:style style:name="P560" style:family="paragraph" style:parent-style-name="Standard">
      <style:text-properties officeooo:paragraph-rsid="0530d020"/>
    </style:style>
    <style:style style:name="P561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30d020" fo:background-color="transparent" style:font-size-asian="12pt" style:font-weight-asian="normal" style:font-size-complex="12pt" style:font-weight-complex="normal"/>
    </style:style>
    <style:style style:name="P562" style:family="paragraph" style:parent-style-name="Standard">
      <style:text-properties style:font-name="Calibri1" fo:font-size="12pt" style:text-underline-style="none" fo:font-weight="normal" officeooo:rsid="035a0238" officeooo:paragraph-rsid="0530d020" fo:background-color="transparent" style:font-size-asian="12pt" style:font-weight-asian="normal" style:font-size-complex="12pt" style:font-weight-complex="normal"/>
    </style:style>
    <style:style style:name="P563" style:family="paragraph" style:parent-style-name="Standard">
      <style:text-properties style:font-name="Calibri1" fo:font-size="12pt" style:text-underline-style="none" fo:font-weight="normal" officeooo:rsid="03451dcc" officeooo:paragraph-rsid="0530d020" fo:background-color="#dddddd" style:font-size-asian="12pt" style:font-weight-asian="normal" style:font-size-complex="12pt" style:font-weight-complex="normal"/>
    </style:style>
    <style:style style:name="P564" style:family="paragraph" style:parent-style-name="Standard">
      <style:text-properties style:font-name="Calibri1" fo:font-size="12pt" style:text-underline-style="none" fo:font-weight="normal" officeooo:rsid="035852ae" officeooo:paragraph-rsid="0530d020" fo:background-color="transparent" style:font-size-asian="12pt" style:font-weight-asian="normal" style:font-size-complex="12pt" style:font-weight-complex="normal"/>
    </style:style>
    <style:style style:name="P565" style:family="paragraph" style:parent-style-name="Standard">
      <style:text-properties style:font-name="Calibri1" fo:font-size="12pt" style:text-underline-style="none" fo:font-weight="normal" officeooo:rsid="04aa2747" officeooo:paragraph-rsid="0530d020" fo:background-color="transparent" style:font-size-asian="12pt" style:font-weight-asian="normal" style:font-size-complex="12pt" style:font-weight-complex="normal"/>
    </style:style>
    <style:style style:name="P566" style:family="paragraph" style:parent-style-name="Standard">
      <style:text-properties style:font-name="Calibri1" fo:font-size="12pt" style:text-underline-style="none" fo:font-weight="normal" officeooo:rsid="03451dcc" officeooo:paragraph-rsid="0530d020" fo:background-color="transparent" style:font-size-asian="12pt" style:font-weight-asian="normal" style:font-size-complex="12pt" style:font-weight-complex="normal"/>
    </style:style>
    <style:style style:name="P567" style:family="paragraph" style:parent-style-name="Standard">
      <style:text-properties style:font-name="Calibri1" fo:font-size="12pt" style:text-underline-style="none" fo:font-weight="normal" officeooo:rsid="04799191" officeooo:paragraph-rsid="0530d020" fo:background-color="transparent" style:font-size-asian="12pt" style:font-weight-asian="normal" style:font-size-complex="12pt" style:font-weight-complex="normal"/>
    </style:style>
    <style:style style:name="P568" style:family="paragraph" style:parent-style-name="Standard">
      <style:text-properties style:font-name="Calibri1" fo:font-size="12pt" fo:font-weight="normal" officeooo:rsid="03451dcc" officeooo:paragraph-rsid="0530d020" fo:background-color="#dddddd" style:font-size-asian="12pt" style:font-weight-asian="normal" style:font-size-complex="12pt" style:font-weight-complex="normal"/>
    </style:style>
    <style:style style:name="P569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30d020" fo:background-color="transparent" style:font-size-asian="12pt" style:font-weight-asian="normal" style:font-size-complex="12pt" style:font-weight-complex="normal"/>
    </style:style>
    <style:style style:name="P570" style:family="paragraph" style:parent-style-name="Standard">
      <style:text-properties style:font-name="Calibri1" fo:font-size="12pt" style:text-underline-style="none" fo:font-weight="normal" officeooo:rsid="047a5578" officeooo:paragraph-rsid="0530d020" fo:background-color="transparent" style:font-size-asian="12pt" style:font-weight-asian="normal" style:font-size-complex="12pt" style:font-weight-complex="normal"/>
    </style:style>
    <style:style style:name="P571" style:family="paragraph" style:parent-style-name="Standard">
      <style:text-properties style:font-name="Calibri1" fo:font-size="12pt" style:text-underline-style="none" fo:font-weight="normal" officeooo:rsid="0346ca07" officeooo:paragraph-rsid="0530d020" fo:background-color="#dddddd" style:font-size-asian="12pt" style:font-weight-asian="normal" style:font-size-complex="12pt" style:font-weight-complex="normal"/>
    </style:style>
    <style:style style:name="P572" style:family="paragraph" style:parent-style-name="Standard">
      <style:text-properties style:font-name="Calibri1" fo:font-size="12pt" fo:font-weight="normal" officeooo:rsid="0346ca07" officeooo:paragraph-rsid="0530d020" fo:background-color="#dddddd" style:font-size-asian="12pt" style:font-weight-asian="normal" style:font-size-complex="12pt" style:font-weight-complex="normal"/>
    </style:style>
    <style:style style:name="P573" style:family="paragraph" style:parent-style-name="Standard">
      <style:text-properties style:font-name="Calibri1" fo:font-size="12pt" style:text-underline-style="none" fo:font-weight="normal" officeooo:rsid="058e3898" officeooo:paragraph-rsid="058e3898" fo:background-color="transparent" style:font-size-asian="12pt" style:font-weight-asian="normal" style:font-size-complex="12pt" style:font-weight-complex="normal"/>
    </style:style>
    <style:style style:name="P57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0d020" fo:background-color="transparent" style:font-size-asian="12pt" style:font-weight-asian="normal" style:font-size-complex="12pt" style:font-weight-complex="normal"/>
    </style:style>
    <style:style style:name="P575" style:family="paragraph" style:parent-style-name="Standard">
      <style:text-properties style:font-name="Calibri1" fo:font-size="12pt" style:text-underline-style="none" fo:font-weight="normal" officeooo:rsid="0346ca07" officeooo:paragraph-rsid="0530d020" fo:background-color="transparent" style:font-size-asian="12pt" style:font-weight-asian="normal" style:font-size-complex="12pt" style:font-weight-complex="normal"/>
    </style:style>
    <style:style style:name="P576" style:family="paragraph" style:parent-style-name="Standard">
      <style:text-properties style:font-name="Calibri1" fo:font-size="12pt" fo:font-weight="normal" officeooo:rsid="0346ca07" officeooo:paragraph-rsid="0530d020" fo:background-color="transparent" style:font-size-asian="12pt" style:font-weight-asian="normal" style:font-size-complex="12pt" style:font-weight-complex="normal"/>
    </style:style>
    <style:style style:name="P577" style:family="paragraph" style:parent-style-name="Standard">
      <style:text-properties style:font-name="Calibri1" fo:font-size="12pt" style:text-underline-style="none" fo:font-weight="normal" officeooo:rsid="035dc98d" officeooo:paragraph-rsid="0530d020" fo:background-color="#dddddd" style:font-size-asian="12pt" style:font-weight-asian="normal" style:font-size-complex="12pt" style:font-weight-complex="normal"/>
    </style:style>
    <style:style style:name="P578" style:family="paragraph" style:parent-style-name="Standard">
      <style:text-properties style:font-name="Calibri1" fo:font-size="12pt" style:text-underline-style="none" fo:font-weight="normal" officeooo:rsid="0369152f" officeooo:paragraph-rsid="0530d020" fo:background-color="transparent" style:font-size-asian="12pt" style:font-weight-asian="normal" style:font-size-complex="12pt" style:font-weight-complex="normal"/>
    </style:style>
    <style:style style:name="P579" style:family="paragraph" style:parent-style-name="Standard">
      <style:text-properties style:font-name="Calibri1" fo:font-size="12pt" style:text-underline-style="none" fo:font-weight="normal" officeooo:rsid="04810839" officeooo:paragraph-rsid="0530d020" fo:background-color="#dddddd" style:font-size-asian="12pt" style:font-weight-asian="normal" style:font-size-complex="12pt" style:font-weight-complex="normal"/>
    </style:style>
    <style:style style:name="P580" style:family="paragraph" style:parent-style-name="Standard">
      <style:text-properties style:font-name="Calibri1" fo:font-size="12pt" style:text-underline-style="none" fo:font-weight="normal" officeooo:rsid="03451dcc" officeooo:paragraph-rsid="058d483a" fo:background-color="#808080" style:font-size-asian="12pt" style:font-weight-asian="normal" style:font-size-complex="12pt" style:font-weight-complex="normal"/>
    </style:style>
    <style:style style:name="P581" style:family="paragraph" style:parent-style-name="Standard">
      <style:text-properties style:font-name="Calibri1" fo:font-size="12pt" style:text-underline-style="none" fo:font-weight="normal" officeooo:rsid="03451dcc" officeooo:paragraph-rsid="058d483a" fo:background-color="transparent" style:font-size-asian="12pt" style:font-weight-asian="normal" style:font-size-complex="12pt" style:font-weight-complex="normal"/>
    </style:style>
    <style:style style:name="P582" style:family="paragraph" style:parent-style-name="Standard">
      <style:text-properties style:font-name="Calibri1" fo:font-size="12pt" style:text-underline-style="none" fo:font-weight="normal" officeooo:rsid="03451dcc" officeooo:paragraph-rsid="058d483a" fo:background-color="#dddddd" style:font-size-asian="12pt" style:font-weight-asian="normal" style:font-size-complex="12pt" style:font-weight-complex="normal"/>
    </style:style>
    <style:style style:name="P583" style:family="paragraph" style:parent-style-name="Standard">
      <style:text-properties style:font-name="Calibri1" fo:font-size="12pt" style:text-underline-style="none" fo:font-weight="normal" officeooo:rsid="0346ca07" officeooo:paragraph-rsid="058d483a" fo:background-color="#dddddd" style:font-size-asian="12pt" style:font-weight-asian="normal" style:font-size-complex="12pt" style:font-weight-complex="normal"/>
    </style:style>
    <style:style style:name="P584" style:family="paragraph" style:parent-style-name="Standard">
      <style:text-properties style:font-name="Calibri1" fo:font-size="12pt" style:text-underline-style="none" fo:font-weight="normal" officeooo:rsid="0384e04a" officeooo:paragraph-rsid="0530d020" fo:background-color="transparent" style:font-size-asian="12pt" style:font-weight-asian="normal" style:font-size-complex="12pt" style:font-weight-complex="normal"/>
    </style:style>
    <style:style style:name="P585" style:family="paragraph" style:parent-style-name="Standard">
      <style:text-properties style:font-name="Calibri1" fo:font-size="12pt" style:text-underline-style="none" fo:font-weight="normal" officeooo:rsid="04a89f77" officeooo:paragraph-rsid="0530d020" fo:background-color="#dddddd" style:font-size-asian="12pt" style:font-weight-asian="normal" style:font-size-complex="12pt" style:font-weight-complex="normal"/>
    </style:style>
    <style:style style:name="P586" style:family="paragraph" style:parent-style-name="Standard">
      <style:text-properties style:font-name="Calibri1" fo:font-size="12pt" style:text-underline-style="none" fo:font-weight="normal" officeooo:rsid="04ab8e9a" officeooo:paragraph-rsid="0530d020" fo:background-color="#dddddd" style:font-size-asian="12pt" style:font-weight-asian="normal" style:font-size-complex="12pt" style:font-weight-complex="normal"/>
    </style:style>
    <style:style style:name="P587" style:family="paragraph" style:parent-style-name="Standard">
      <style:text-properties fo:font-weight="normal" officeooo:rsid="03451dcc" officeooo:paragraph-rsid="0530d020" style:font-weight-asian="normal" style:font-weight-complex="normal"/>
    </style:style>
    <style:style style:name="P588" style:family="paragraph" style:parent-style-name="Standard">
      <style:text-properties fo:font-weight="normal" officeooo:rsid="058d483a" officeooo:paragraph-rsid="058d483a" style:font-weight-asian="normal" style:font-weight-complex="normal"/>
    </style:style>
    <style:style style:name="P589" style:family="paragraph" style:parent-style-name="Standard">
      <style:paragraph-properties fo:text-align="left" style:justify-single-word="false"/>
      <style:text-properties fo:font-weight="bold" officeooo:rsid="04abb9ee" officeooo:paragraph-rsid="0530d020" style:font-weight-asian="bold" style:font-weight-complex="bold"/>
    </style:style>
    <style:style style:name="P590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30d020" fo:background-color="#dddddd" style:font-weight-asian="bold" style:font-weight-complex="bold"/>
    </style:style>
    <style:style style:name="P591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30d020" style:font-weight-asian="bold" style:font-weight-complex="bold"/>
    </style:style>
    <style:style style:name="P592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30d020" fo:background-color="#dddddd" style:font-weight-asian="bold" style:font-weight-complex="bold"/>
    </style:style>
    <style:style style:name="P593" style:family="paragraph" style:parent-style-name="Standard">
      <style:text-properties style:font-name="Calibri1" fo:font-size="13pt" style:text-underline-style="none" fo:font-weight="bold" officeooo:rsid="038b6635" officeooo:paragraph-rsid="0530d020" style:font-size-asian="13pt" style:font-weight-asian="bold" style:font-size-complex="13pt" style:font-weight-complex="bold"/>
    </style:style>
    <style:style style:name="P594" style:family="paragraph" style:parent-style-name="Standard">
      <style:paragraph-properties fo:text-align="center" style:justify-single-word="false" fo:break-before="page"/>
      <style:text-properties officeooo:paragraph-rsid="0534915f"/>
    </style:style>
    <style:style style:name="P595" style:family="paragraph" style:parent-style-name="Standard">
      <style:text-properties style:font-name="Calibri1" fo:font-size="13pt" style:text-underline-style="none" fo:font-weight="normal" officeooo:rsid="033ccd16" officeooo:paragraph-rsid="0534915f" style:font-size-asian="13pt" style:font-weight-asian="normal" style:font-size-complex="13pt" style:font-weight-complex="normal"/>
    </style:style>
    <style:style style:name="P596" style:family="paragraph" style:parent-style-name="Standard">
      <style:text-properties style:font-name="Calibri1" fo:font-size="13pt" fo:font-weight="normal" officeooo:rsid="033ccd16" officeooo:paragraph-rsid="0534915f" style:font-size-asian="13pt" style:font-weight-asian="normal" style:font-size-complex="13pt" style:font-weight-complex="normal"/>
    </style:style>
    <style:style style:name="P597" style:family="paragraph" style:parent-style-name="Table_20_Contents">
      <style:paragraph-properties fo:text-align="center" style:justify-single-word="false"/>
      <style:text-properties style:font-name="Calibri1" fo:font-size="10pt" officeooo:rsid="04f81e26" officeooo:paragraph-rsid="0534915f" style:font-size-asian="10pt" style:font-size-complex="10pt"/>
    </style:style>
    <style:style style:name="P598" style:family="paragraph" style:parent-style-name="Table_20_Contents">
      <style:paragraph-properties fo:text-align="center" style:justify-single-word="false"/>
      <style:text-properties style:font-name="Calibri1" fo:font-size="10pt" officeooo:paragraph-rsid="0534915f" style:font-size-asian="10pt" style:font-size-complex="10pt"/>
    </style:style>
    <style:style style:name="P599" style:family="paragraph" style:parent-style-name="Standard">
      <style:text-properties style:font-name="Calibri1" fo:font-size="15pt" fo:font-weight="normal" officeooo:rsid="033ccd16" officeooo:paragraph-rsid="0534915f" style:font-size-asian="15pt" style:font-weight-asian="normal" style:font-size-complex="15pt" style:font-weight-complex="normal"/>
    </style:style>
    <style:style style:name="P600" style:family="paragraph" style:parent-style-name="Standard">
      <style:text-properties officeooo:paragraph-rsid="0534915f"/>
    </style:style>
    <style:style style:name="P601" style:family="paragraph" style:parent-style-name="Standard">
      <style:text-properties style:font-name="Calibri1" fo:font-size="12pt" style:text-underline-style="solid" style:text-underline-width="auto" style:text-underline-color="font-color" fo:font-weight="normal" officeooo:rsid="0343e850" officeooo:paragraph-rsid="0534915f" fo:background-color="transparent" style:font-size-asian="12pt" style:font-weight-asian="normal" style:font-size-complex="12pt" style:font-weight-complex="normal"/>
    </style:style>
    <style:style style:name="P602" style:family="paragraph" style:parent-style-name="Standard">
      <style:text-properties style:font-name="Calibri1" fo:font-size="12pt" style:text-underline-style="none" fo:font-weight="normal" officeooo:rsid="035a0238" officeooo:paragraph-rsid="0534915f" fo:background-color="transparent" style:font-size-asian="12pt" style:font-weight-asian="normal" style:font-size-complex="12pt" style:font-weight-complex="normal"/>
    </style:style>
    <style:style style:name="P603" style:family="paragraph" style:parent-style-name="Standard">
      <style:text-properties style:font-name="Calibri1" fo:font-size="12pt" style:text-underline-style="none" fo:font-weight="normal" officeooo:rsid="03451dcc" officeooo:paragraph-rsid="0534915f" fo:background-color="#dddddd" style:font-size-asian="12pt" style:font-weight-asian="normal" style:font-size-complex="12pt" style:font-weight-complex="normal"/>
    </style:style>
    <style:style style:name="P604" style:family="paragraph" style:parent-style-name="Standard">
      <style:text-properties style:font-name="Calibri1" fo:font-size="12pt" style:text-underline-style="none" fo:font-weight="normal" officeooo:rsid="035852ae" officeooo:paragraph-rsid="0534915f" fo:background-color="transparent" style:font-size-asian="12pt" style:font-weight-asian="normal" style:font-size-complex="12pt" style:font-weight-complex="normal"/>
    </style:style>
    <style:style style:name="P605" style:family="paragraph" style:parent-style-name="Standard">
      <style:text-properties style:font-name="Calibri1" fo:font-size="12pt" style:text-underline-style="none" fo:font-weight="normal" officeooo:rsid="04aa2747" officeooo:paragraph-rsid="0534915f" fo:background-color="transparent" style:font-size-asian="12pt" style:font-weight-asian="normal" style:font-size-complex="12pt" style:font-weight-complex="normal"/>
    </style:style>
    <style:style style:name="P606" style:family="paragraph" style:parent-style-name="Standard">
      <style:text-properties style:font-name="Calibri1" fo:font-size="12pt" style:text-underline-style="none" fo:font-weight="normal" officeooo:rsid="03451dcc" officeooo:paragraph-rsid="0534915f" fo:background-color="transparent" style:font-size-asian="12pt" style:font-weight-asian="normal" style:font-size-complex="12pt" style:font-weight-complex="normal"/>
    </style:style>
    <style:style style:name="P607" style:family="paragraph" style:parent-style-name="Standard">
      <style:text-properties style:font-name="Calibri1" fo:font-size="12pt" style:text-underline-style="none" fo:font-weight="normal" officeooo:rsid="04799191" officeooo:paragraph-rsid="0534915f" fo:background-color="transparent" style:font-size-asian="12pt" style:font-weight-asian="normal" style:font-size-complex="12pt" style:font-weight-complex="normal"/>
    </style:style>
    <style:style style:name="P608" style:family="paragraph" style:parent-style-name="Standard">
      <style:text-properties style:font-name="Calibri1" fo:font-size="12pt" fo:font-weight="normal" officeooo:rsid="03451dcc" officeooo:paragraph-rsid="0534915f" fo:background-color="#dddddd" style:font-size-asian="12pt" style:font-weight-asian="normal" style:font-size-complex="12pt" style:font-weight-complex="normal"/>
    </style:style>
    <style:style style:name="P609" style:family="paragraph" style:parent-style-name="Standard">
      <style:paragraph-properties fo:break-before="column"/>
      <style:text-properties style:font-name="Calibri1" fo:font-size="12pt" style:text-underline-style="none" fo:font-weight="normal" officeooo:rsid="03451dcc" officeooo:paragraph-rsid="0534915f" fo:background-color="transparent" style:font-size-asian="12pt" style:font-weight-asian="normal" style:font-size-complex="12pt" style:font-weight-complex="normal"/>
    </style:style>
    <style:style style:name="P610" style:family="paragraph" style:parent-style-name="Standard">
      <style:text-properties style:font-name="Calibri1" fo:font-size="12pt" style:text-underline-style="none" fo:font-weight="normal" officeooo:rsid="047a5578" officeooo:paragraph-rsid="0534915f" fo:background-color="transparent" style:font-size-asian="12pt" style:font-weight-asian="normal" style:font-size-complex="12pt" style:font-weight-complex="normal"/>
    </style:style>
    <style:style style:name="P611" style:family="paragraph" style:parent-style-name="Standard">
      <style:text-properties style:font-name="Calibri1" fo:font-size="12pt" style:text-underline-style="none" fo:font-weight="normal" officeooo:rsid="0346ca07" officeooo:paragraph-rsid="0534915f" fo:background-color="#dddddd" style:font-size-asian="12pt" style:font-weight-asian="normal" style:font-size-complex="12pt" style:font-weight-complex="normal"/>
    </style:style>
    <style:style style:name="P612" style:family="paragraph" style:parent-style-name="Standard">
      <style:text-properties style:font-name="Calibri1" fo:font-size="12pt" fo:font-weight="normal" officeooo:rsid="0346ca07" officeooo:paragraph-rsid="0534915f" fo:background-color="#dddddd" style:font-size-asian="12pt" style:font-weight-asian="normal" style:font-size-complex="12pt" style:font-weight-complex="normal"/>
    </style:style>
    <style:style style:name="P613" style:family="paragraph" style:parent-style-name="Standard">
      <style:text-properties style:font-name="Calibri1" fo:font-size="12pt" style:text-underline-style="none" fo:font-weight="normal" officeooo:rsid="05917e63" officeooo:paragraph-rsid="05917e63" fo:background-color="transparent" style:font-size-asian="12pt" style:font-weight-asian="normal" style:font-size-complex="12pt" style:font-weight-complex="normal"/>
    </style:style>
    <style:style style:name="P614" style:family="paragraph" style:parent-style-name="Standard">
      <style:paragraph-properties fo:break-before="column"/>
      <style:text-properties style:font-name="Calibri1" fo:font-size="12pt" style:text-underline-style="none" fo:font-weight="normal" officeooo:rsid="0346ca07" officeooo:paragraph-rsid="0534915f" fo:background-color="transparent" style:font-size-asian="12pt" style:font-weight-asian="normal" style:font-size-complex="12pt" style:font-weight-complex="normal"/>
    </style:style>
    <style:style style:name="P615" style:family="paragraph" style:parent-style-name="Standard">
      <style:text-properties style:font-name="Calibri1" fo:font-size="12pt" style:text-underline-style="none" fo:font-weight="normal" officeooo:rsid="0346ca07" officeooo:paragraph-rsid="0534915f" fo:background-color="transparent" style:font-size-asian="12pt" style:font-weight-asian="normal" style:font-size-complex="12pt" style:font-weight-complex="normal"/>
    </style:style>
    <style:style style:name="P616" style:family="paragraph" style:parent-style-name="Standard">
      <style:text-properties style:font-name="Calibri1" fo:font-size="12pt" fo:font-weight="normal" officeooo:rsid="0346ca07" officeooo:paragraph-rsid="0534915f" fo:background-color="transparent" style:font-size-asian="12pt" style:font-weight-asian="normal" style:font-size-complex="12pt" style:font-weight-complex="normal"/>
    </style:style>
    <style:style style:name="P617" style:family="paragraph" style:parent-style-name="Standard">
      <style:text-properties style:font-name="Calibri1" fo:font-size="12pt" style:text-underline-style="none" fo:font-weight="normal" officeooo:rsid="035dc98d" officeooo:paragraph-rsid="0534915f" fo:background-color="#dddddd" style:font-size-asian="12pt" style:font-weight-asian="normal" style:font-size-complex="12pt" style:font-weight-complex="normal"/>
    </style:style>
    <style:style style:name="P618" style:family="paragraph" style:parent-style-name="Standard">
      <style:text-properties style:font-name="Calibri1" fo:font-size="12pt" style:text-underline-style="none" fo:font-weight="normal" officeooo:rsid="0369152f" officeooo:paragraph-rsid="0534915f" fo:background-color="transparent" style:font-size-asian="12pt" style:font-weight-asian="normal" style:font-size-complex="12pt" style:font-weight-complex="normal"/>
    </style:style>
    <style:style style:name="P619" style:family="paragraph" style:parent-style-name="Standard">
      <style:text-properties style:font-name="Calibri1" fo:font-size="12pt" style:text-underline-style="none" fo:font-weight="normal" officeooo:rsid="04810839" officeooo:paragraph-rsid="0534915f" fo:background-color="#dddddd" style:font-size-asian="12pt" style:font-weight-asian="normal" style:font-size-complex="12pt" style:font-weight-complex="normal"/>
    </style:style>
    <style:style style:name="P620" style:family="paragraph" style:parent-style-name="Standard">
      <style:text-properties style:font-name="Calibri1" fo:font-size="12pt" style:text-underline-style="none" fo:font-weight="normal" officeooo:rsid="03451dcc" officeooo:paragraph-rsid="05917e63" fo:background-color="#808080" style:font-size-asian="12pt" style:font-weight-asian="normal" style:font-size-complex="12pt" style:font-weight-complex="normal"/>
    </style:style>
    <style:style style:name="P621" style:family="paragraph" style:parent-style-name="Standard">
      <style:text-properties style:font-name="Calibri1" fo:font-size="12pt" style:text-underline-style="none" fo:font-weight="normal" officeooo:rsid="03451dcc" officeooo:paragraph-rsid="05917e63" fo:background-color="transparent" style:font-size-asian="12pt" style:font-weight-asian="normal" style:font-size-complex="12pt" style:font-weight-complex="normal"/>
    </style:style>
    <style:style style:name="P622" style:family="paragraph" style:parent-style-name="Standard">
      <style:text-properties style:font-name="Calibri1" fo:font-size="12pt" style:text-underline-style="none" fo:font-weight="normal" officeooo:rsid="03451dcc" officeooo:paragraph-rsid="05917e63" fo:background-color="#dddddd" style:font-size-asian="12pt" style:font-weight-asian="normal" style:font-size-complex="12pt" style:font-weight-complex="normal"/>
    </style:style>
    <style:style style:name="P623" style:family="paragraph" style:parent-style-name="Standard">
      <style:text-properties style:font-name="Calibri1" fo:font-size="12pt" style:text-underline-style="none" fo:font-weight="normal" officeooo:rsid="0346ca07" officeooo:paragraph-rsid="05917e63" fo:background-color="#dddddd" style:font-size-asian="12pt" style:font-weight-asian="normal" style:font-size-complex="12pt" style:font-weight-complex="normal"/>
    </style:style>
    <style:style style:name="P624" style:family="paragraph" style:parent-style-name="Standard">
      <style:text-properties style:font-name="Calibri1" fo:font-size="12pt" style:text-underline-style="none" fo:font-weight="normal" officeooo:rsid="0384e04a" officeooo:paragraph-rsid="0534915f" fo:background-color="transparent" style:font-size-asian="12pt" style:font-weight-asian="normal" style:font-size-complex="12pt" style:font-weight-complex="normal"/>
    </style:style>
    <style:style style:name="P625" style:family="paragraph" style:parent-style-name="Standard">
      <style:text-properties style:font-name="Calibri1" fo:font-size="12pt" style:text-underline-style="none" fo:font-weight="normal" officeooo:rsid="04a89f77" officeooo:paragraph-rsid="0534915f" fo:background-color="#dddddd" style:font-size-asian="12pt" style:font-weight-asian="normal" style:font-size-complex="12pt" style:font-weight-complex="normal"/>
    </style:style>
    <style:style style:name="P626" style:family="paragraph" style:parent-style-name="Standard">
      <style:text-properties style:font-name="Calibri1" fo:font-size="12pt" style:text-underline-style="none" fo:font-weight="normal" officeooo:rsid="04ab8e9a" officeooo:paragraph-rsid="0534915f" fo:background-color="#dddddd" style:font-size-asian="12pt" style:font-weight-asian="normal" style:font-size-complex="12pt" style:font-weight-complex="normal"/>
    </style:style>
    <style:style style:name="P627" style:family="paragraph" style:parent-style-name="Standard">
      <style:text-properties fo:font-weight="normal" officeooo:rsid="03451dcc" officeooo:paragraph-rsid="0534915f" style:font-weight-asian="normal" style:font-weight-complex="normal"/>
    </style:style>
    <style:style style:name="P628" style:family="paragraph" style:parent-style-name="Standard">
      <style:text-properties fo:font-weight="normal" officeooo:rsid="05917e63" officeooo:paragraph-rsid="05917e63" style:font-weight-asian="normal" style:font-weight-complex="normal"/>
    </style:style>
    <style:style style:name="P629" style:family="paragraph" style:parent-style-name="Standard">
      <style:paragraph-properties fo:text-align="left" style:justify-single-word="false"/>
      <style:text-properties fo:font-weight="bold" officeooo:rsid="04abb9ee" officeooo:paragraph-rsid="0534915f" style:font-weight-asian="bold" style:font-weight-complex="bold"/>
    </style:style>
    <style:style style:name="P630" style:family="paragraph" style:parent-style-name="Standard">
      <style:paragraph-properties fo:text-align="left" style:justify-single-word="false"/>
      <style:text-properties fo:color="#000000" loext:opacity="100%" fo:font-weight="bold" officeooo:rsid="04abb9ee" officeooo:paragraph-rsid="0534915f" fo:background-color="#dddddd" style:font-weight-asian="bold" style:font-weight-complex="bold"/>
    </style:style>
    <style:style style:name="P631" style:family="paragraph" style:parent-style-name="Standard">
      <style:paragraph-properties fo:text-align="left" style:justify-single-word="false"/>
      <style:text-properties fo:color="#808080" loext:opacity="100%" fo:font-weight="bold" officeooo:rsid="04abb9ee" officeooo:paragraph-rsid="0534915f" style:font-weight-asian="bold" style:font-weight-complex="bold"/>
    </style:style>
    <style:style style:name="P632" style:family="paragraph" style:parent-style-name="Standard">
      <style:paragraph-properties fo:text-align="left" style:justify-single-word="false"/>
      <style:text-properties fo:color="#000000" loext:opacity="100%" fo:font-weight="bold" officeooo:rsid="04acf4f4" officeooo:paragraph-rsid="0534915f" fo:background-color="#dddddd" style:font-weight-asian="bold" style:font-weight-complex="bold"/>
    </style:style>
    <style:style style:name="P633" style:family="paragraph" style:parent-style-name="Standard">
      <style:text-properties style:font-name="Calibri1" fo:font-size="13pt" style:text-underline-style="none" fo:font-weight="bold" officeooo:rsid="038b6635" officeooo:paragraph-rsid="0534915f" style:font-size-asian="13pt" style:font-weight-asian="bold" style:font-size-complex="13pt" style:font-weight-complex="bold"/>
    </style:style>
    <style:style style:name="P634" style:family="paragraph" style:parent-style-name="Standard">
      <style:paragraph-properties fo:break-before="page"/>
      <style:text-properties style:font-name="Calibri1" fo:font-size="13pt" style:text-underline-style="none" fo:font-weight="bold" officeooo:rsid="038b6635" officeooo:paragraph-rsid="04c3af99" style:font-size-asian="13pt" style:font-weight-asian="bold" style:font-size-complex="13pt" style:font-weight-complex="bold"/>
    </style:style>
    <style:style style:name="P635" style:family="paragraph" style:parent-style-name="Standard">
      <style:text-properties style:font-name="Calibri1" fo:font-size="13pt" style:text-underline-style="none" fo:font-weight="normal" officeooo:rsid="032a4eba" officeooo:paragraph-rsid="059cb372" style:font-size-asian="13pt" style:font-weight-asian="normal" style:font-size-complex="13pt" style:font-weight-complex="normal"/>
    </style:style>
    <style:style style:name="P636" style:family="paragraph" style:parent-style-name="Standard">
      <style:text-properties fo:color="#000000" loext:opacity="100%" style:font-name="Calibri1" fo:font-size="13pt" style:text-underline-style="none" fo:font-weight="normal" officeooo:rsid="032a4eba" officeooo:paragraph-rsid="04899792" style:font-size-asian="13pt" style:font-weight-asian="normal" style:font-size-complex="13pt" style:font-weight-complex="normal"/>
    </style:style>
    <style:style style:name="P637" style:family="paragraph" style:parent-style-name="Standard">
      <style:text-properties fo:color="#000000" loext:opacity="100%" style:font-name="Calibri1" fo:font-size="13pt" style:text-underline-style="none" fo:font-weight="normal" officeooo:rsid="032a4eba" officeooo:paragraph-rsid="048a7075" style:font-size-asian="13pt" style:font-weight-asian="normal" style:font-size-complex="13pt" style:font-weight-complex="normal"/>
    </style:style>
    <style:style style:name="P638" style:family="paragraph" style:parent-style-name="Standard">
      <style:text-properties fo:color="#000000" loext:opacity="100%" style:font-name="Calibri1" fo:font-size="13pt" style:text-underline-style="none" fo:font-weight="bold" officeooo:rsid="038b6635" officeooo:paragraph-rsid="03b0c53f" style:font-size-asian="13pt" style:font-weight-asian="bold" style:font-size-complex="13pt" style:font-weight-complex="bold"/>
    </style:style>
    <style:style style:name="P639" style:family="paragraph" style:parent-style-name="Standard">
      <style:text-properties fo:color="#000000" loext:opacity="100%" style:font-name="Calibri1" fo:font-size="13pt" style:text-underline-style="none" fo:font-weight="normal" officeooo:rsid="032c5546" officeooo:paragraph-rsid="0424a129" style:font-size-asian="13pt" style:font-weight-asian="normal" style:font-size-complex="13pt" style:font-weight-complex="normal"/>
    </style:style>
    <style:style style:name="P640" style:family="paragraph" style:parent-style-name="Standard">
      <style:text-properties fo:color="#000000" loext:opacity="100%" style:font-name="Calibri1" fo:font-size="13pt" style:text-underline-style="none" fo:font-weight="normal" officeooo:rsid="032c5546" officeooo:paragraph-rsid="059debfa" style:font-size-asian="13pt" style:font-weight-asian="normal" style:font-size-complex="13pt" style:font-weight-complex="normal"/>
    </style:style>
    <style:style style:name="P641" style:family="paragraph" style:parent-style-name="Standard">
      <style:text-properties fo:color="#000000" loext:opacity="100%" style:font-name="Calibri1" fo:font-size="13pt" style:text-underline-style="none" fo:font-weight="normal" officeooo:rsid="032ce937" officeooo:paragraph-rsid="04d5a17f" style:font-size-asian="13pt" style:font-weight-asian="normal" style:font-size-complex="13pt" style:font-weight-complex="normal"/>
    </style:style>
    <style:style style:name="P642" style:family="paragraph" style:parent-style-name="Standard">
      <style:text-properties fo:color="#000000" loext:opacity="100%" style:font-name="Calibri1" fo:font-size="13pt" style:text-underline-style="none" fo:font-weight="bold" officeooo:rsid="038b6635" officeooo:paragraph-rsid="03d061bf" style:font-size-asian="13pt" style:font-weight-asian="bold" style:font-size-complex="13pt" style:font-weight-complex="bold"/>
    </style:style>
    <style:style style:name="P643" style:family="paragraph" style:parent-style-name="Standard">
      <style:text-properties fo:color="#000000" loext:opacity="100%" style:font-name="Calibri1" fo:font-size="13pt" style:text-underline-style="none" fo:font-weight="normal" officeooo:rsid="03393095" officeooo:paragraph-rsid="059cb372" style:font-size-asian="13pt" style:font-weight-asian="normal" style:font-size-complex="13pt" style:font-weight-complex="normal"/>
    </style:style>
    <style:style style:name="P644" style:family="paragraph" style:parent-style-name="Standard">
      <style:text-properties fo:color="#000000" loext:opacity="100%" style:font-name="Calibri1" fo:font-size="13pt" style:text-underline-style="none" fo:font-weight="normal" officeooo:rsid="03393095" officeooo:paragraph-rsid="04d5a17f" style:font-size-asian="13pt" style:font-weight-asian="normal" style:font-size-complex="13pt" style:font-weight-complex="normal"/>
    </style:style>
    <style:style style:name="P645" style:family="paragraph" style:parent-style-name="Standard">
      <style:text-properties fo:color="#000000" loext:opacity="100%" style:font-name="Calibri1" fo:font-size="13pt" style:text-underline-style="none" fo:font-weight="normal" officeooo:rsid="03394d2d" officeooo:paragraph-rsid="04d5a17f" style:font-size-asian="13pt" style:font-weight-asian="normal" style:font-size-complex="13pt" style:font-weight-complex="normal"/>
    </style:style>
    <style:style style:name="P646" style:family="paragraph" style:parent-style-name="Standard">
      <style:text-properties fo:color="#000000" loext:opacity="100%" style:font-name="Calibri1" fo:font-size="13pt" style:text-underline-style="none" fo:font-weight="bold" officeooo:rsid="038b6635" officeooo:paragraph-rsid="05385973" style:font-size-asian="13pt" style:font-weight-asian="bold" style:font-size-complex="13pt" style:font-weight-complex="bold"/>
    </style:style>
    <style:style style:name="P647" style:family="paragraph" style:parent-style-name="Standard">
      <style:text-properties fo:color="#000000" loext:opacity="100%" style:font-name="Calibri1" fo:font-size="13pt" style:text-underline-style="none" fo:font-weight="normal" officeooo:rsid="032ce937" officeooo:paragraph-rsid="059cb372" style:font-size-asian="13pt" style:font-weight-asian="normal" style:font-size-complex="13pt" style:font-weight-complex="normal"/>
    </style:style>
    <style:style style:name="P648" style:family="paragraph" style:parent-style-name="Standard">
      <style:text-properties fo:color="#000000" loext:opacity="100%" style:font-name="Calibri1" fo:font-size="13pt" style:text-underline-style="none" fo:font-weight="normal" officeooo:rsid="032ce937" officeooo:paragraph-rsid="0594ef48" style:font-size-asian="13pt" style:font-weight-asian="normal" style:font-size-complex="13pt" style:font-weight-complex="normal"/>
    </style:style>
    <style:style style:name="P649" style:family="paragraph" style:parent-style-name="Standard">
      <style:text-properties fo:color="#000000" loext:opacity="100%" style:font-name="Calibri1" fo:font-size="13pt" style:text-underline-style="none" fo:font-weight="normal" officeooo:rsid="03319b0f" officeooo:paragraph-rsid="03319b0f" style:font-size-asian="13pt" style:font-weight-asian="normal" style:font-size-complex="13pt" style:font-weight-complex="normal"/>
    </style:style>
    <style:style style:name="P650" style:family="paragraph" style:parent-style-name="Standard">
      <style:text-properties fo:color="#000000" loext:opacity="100%" style:font-name="Calibri1" fo:font-size="13pt" style:text-underline-style="none" fo:font-weight="normal" officeooo:rsid="03319b0f" officeooo:paragraph-rsid="059cb372" style:font-size-asian="13pt" style:font-weight-asian="normal" style:font-size-complex="13pt" style:font-weight-complex="normal"/>
    </style:style>
    <style:style style:name="P651" style:family="paragraph" style:parent-style-name="Standard">
      <style:text-properties fo:color="#000000" loext:opacity="100%" style:font-name="Calibri1" fo:font-size="13pt" style:text-underline-style="none" fo:font-weight="normal" officeooo:rsid="03319b0f" officeooo:paragraph-rsid="0496044c" style:font-size-asian="13pt" style:font-weight-asian="normal" style:font-size-complex="13pt" style:font-weight-complex="normal"/>
    </style:style>
    <style:style style:name="P652" style:family="paragraph" style:parent-style-name="Standard">
      <style:text-properties fo:color="#000000" loext:opacity="100%" style:font-name="Calibri1" fo:font-size="13pt" style:text-underline-style="none" fo:font-weight="normal" officeooo:rsid="03929d43" officeooo:paragraph-rsid="04d6dcc1" style:font-size-asian="13pt" style:font-weight-asian="normal" style:font-size-complex="13pt" style:font-weight-complex="normal"/>
    </style:style>
    <style:style style:name="P653" style:family="paragraph" style:parent-style-name="Standard">
      <style:text-properties fo:color="#000000" loext:opacity="100%" style:font-name="Calibri1" fo:font-size="13pt" style:text-underline-style="none" fo:font-weight="normal" officeooo:rsid="03370e6e" officeooo:paragraph-rsid="03b3b5ed" style:font-size-asian="13pt" style:font-weight-asian="normal" style:font-size-complex="13pt" style:font-weight-complex="normal"/>
    </style:style>
    <style:style style:name="P654" style:family="paragraph" style:parent-style-name="Standard">
      <style:text-properties fo:color="#000000" loext:opacity="100%" style:font-name="Calibri1" fo:font-size="13pt" style:text-underline-style="none" fo:font-weight="normal" officeooo:rsid="03370e6e" officeooo:paragraph-rsid="059cb372" style:font-size-asian="13pt" style:font-weight-asian="normal" style:font-size-complex="13pt" style:font-weight-complex="normal"/>
    </style:style>
    <style:style style:name="P655" style:family="paragraph" style:parent-style-name="Standard">
      <style:text-properties fo:color="#000000" loext:opacity="100%" style:font-name="Calibri1" fo:font-size="13pt" style:text-underline-style="none" fo:font-weight="normal" officeooo:rsid="03370e6e" officeooo:paragraph-rsid="059aedbe" style:font-size-asian="13pt" style:font-weight-asian="normal" style:font-size-complex="13pt" style:font-weight-complex="normal"/>
    </style:style>
    <style:style style:name="P656" style:family="paragraph" style:parent-style-name="Standard">
      <style:text-properties style:font-name="Calibri1" fo:font-size="13pt" style:text-underline-style="none" fo:font-weight="bold" officeooo:rsid="0346ca07" officeooo:paragraph-rsid="038b6635" style:font-size-asian="13pt" style:font-weight-asian="bold" style:font-size-complex="13pt" style:font-weight-complex="bold"/>
    </style:style>
    <style:style style:name="T1" style:family="text">
      <style:text-properties style:text-underline-style="none" officeooo:rsid="020c773e"/>
    </style:style>
    <style:style style:name="T2" style:family="text">
      <style:text-properties style:text-underline-style="none" officeooo:rsid="033ccd16"/>
    </style:style>
    <style:style style:name="T3" style:family="text">
      <style:text-properties fo:color="#808080" loext:opacity="100%"/>
    </style:style>
    <style:style style:name="T4" style:family="text">
      <style:text-properties fo:color="#808080" loext:opacity="100%" officeooo:rsid="05a8d263"/>
    </style:style>
    <style:style style:name="T5" style:family="text">
      <style:text-properties fo:color="#808080" loext:opacity="100%" officeooo:rsid="0502eb77"/>
    </style:style>
    <style:style style:name="T6" style:family="text">
      <style:text-properties officeooo:rsid="04fa55c2"/>
    </style:style>
    <style:style style:name="T7" style:family="text">
      <style:text-properties officeooo:rsid="05018bd0"/>
    </style:style>
    <style:style style:name="T8" style:family="text">
      <style:text-properties officeooo:rsid="043456f7"/>
    </style:style>
    <style:style style:name="T9" style:family="text">
      <style:text-properties officeooo:rsid="0502eb77"/>
    </style:style>
    <style:style style:name="T10" style:family="text">
      <style:text-properties fo:color="#808080" loext:opacity="100%" officeooo:rsid="04a7ff7e"/>
    </style:style>
    <style:style style:name="T11" style:family="text">
      <style:text-properties officeooo:rsid="0551214b"/>
    </style:style>
    <style:style style:name="T12" style:family="text">
      <style:text-properties fo:color="#808080" loext:opacity="100%" officeooo:rsid="0340907a"/>
    </style:style>
    <style:style style:name="T13" style:family="text">
      <style:text-properties officeooo:rsid="033ea21a"/>
    </style:style>
    <style:style style:name="T14" style:family="text">
      <style:text-properties officeooo:rsid="04fa9f93"/>
    </style:style>
    <style:style style:name="T15" style:family="text">
      <style:text-properties fo:color="#808080" loext:opacity="100%" officeooo:rsid="054d934c"/>
    </style:style>
    <style:style style:name="T16" style:family="text">
      <style:text-properties fo:color="#808080" loext:opacity="100%" style:text-underline-style="none" officeooo:rsid="03df4c52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officeooo:rsid="05a8d263"/>
    </style:style>
    <style:style style:name="T19" style:family="text">
      <style:text-properties fo:color="#808080" loext:opacity="100%" style:text-underline-style="none" officeooo:rsid="04afb164"/>
    </style:style>
    <style:style style:name="T20" style:family="text">
      <style:text-properties fo:color="#000000" loext:opacity="100%" style:text-underline-style="none" officeooo:rsid="0502eb77"/>
    </style:style>
    <style:style style:name="T21" style:family="text">
      <style:text-properties fo:color="#000000" loext:opacity="100%" style:text-underline-style="none"/>
    </style:style>
    <style:style style:name="T22" style:family="text">
      <style:text-properties style:text-underline-style="none" officeooo:rsid="05a6f1a2"/>
    </style:style>
    <style:style style:name="T23" style:family="text">
      <style:text-properties style:text-underline-style="none" officeooo:rsid="0502eb77"/>
    </style:style>
    <style:style style:name="T24" style:family="text">
      <style:text-properties style:text-underline-style="none" officeooo:rsid="04fa9f93"/>
    </style:style>
    <style:style style:name="T25" style:family="text">
      <style:text-properties fo:color="#808080" loext:opacity="100%" officeooo:rsid="0342c8a6"/>
    </style:style>
    <style:style style:name="T26" style:family="text">
      <style:text-properties officeooo:rsid="0352b189"/>
    </style:style>
    <style:style style:name="T27" style:family="text">
      <style:text-properties officeooo:rsid="05a8d263"/>
    </style:style>
    <style:style style:name="T28" style:family="text">
      <style:text-properties fo:color="#808080" loext:opacity="100%" officeooo:rsid="035525f2"/>
    </style:style>
    <style:style style:name="T29" style:family="text">
      <style:text-properties officeooo:rsid="05aa44fa"/>
    </style:style>
    <style:style style:name="T30" style:family="text">
      <style:text-properties fo:font-size="6pt" officeooo:rsid="043456f7" style:font-size-asian="6pt" style:font-size-complex="6pt"/>
    </style:style>
    <style:style style:name="T31" style:family="text">
      <style:text-properties officeooo:rsid="04f81e26"/>
    </style:style>
    <style:style style:name="T32" style:family="text">
      <style:text-properties style:text-underline-style="none" fo:font-weight="bold" style:font-weight-asian="bold" style:font-weight-complex="bold"/>
    </style:style>
    <style:style style:name="T33" style:family="text">
      <style:text-properties style:text-underline-style="none" fo:font-weight="bold" officeooo:rsid="04f95dc3" style:font-weight-asian="bold" style:font-weight-complex="bold"/>
    </style:style>
    <style:style style:name="T34" style:family="text">
      <style:text-properties style:text-underline-style="none" fo:font-weight="bold" officeooo:rsid="05a35cf1" style:font-weight-asian="bold" style:font-weight-complex="bold"/>
    </style:style>
    <style:style style:name="T35" style:family="text">
      <style:text-properties style:text-underline-style="none" fo:font-weight="bold" officeooo:rsid="04fd7c08" style:font-weight-asian="bold" style:font-weight-complex="bold"/>
    </style:style>
    <style:style style:name="T36" style:family="text">
      <style:text-properties style:text-underline-style="none" fo:font-weight="bold" officeooo:rsid="03405156" style:font-weight-asian="bold" style:font-weight-complex="bold"/>
    </style:style>
    <style:style style:name="T37" style:family="text">
      <style:text-properties officeooo:rsid="03451dcc"/>
    </style:style>
    <style:style style:name="T38" style:family="text">
      <style:text-properties officeooo:rsid="03447a9c"/>
    </style:style>
    <style:style style:name="T39" style:family="text">
      <style:text-properties fo:color="#808080" loext:opacity="100%" officeooo:rsid="035852ae"/>
    </style:style>
    <style:style style:name="T40" style:family="text">
      <style:text-properties officeooo:rsid="041efc01"/>
    </style:style>
    <style:style style:name="T41" style:family="text">
      <style:text-properties fo:font-weight="bold" officeooo:rsid="0346ca07" style:font-weight-asian="bold" style:font-weight-complex="bold"/>
    </style:style>
    <style:style style:name="T42" style:family="text">
      <style:text-properties style:text-underline-style="none" officeooo:rsid="056700f4"/>
    </style:style>
    <style:style style:name="T43" style:family="text">
      <style:text-properties style:text-underline-style="none" officeooo:rsid="0347e5f4"/>
    </style:style>
    <style:style style:name="T44" style:family="text">
      <style:text-properties officeooo:rsid="056700f4"/>
    </style:style>
    <style:style style:name="T45" style:family="text">
      <style:text-properties officeooo:rsid="0616229c"/>
    </style:style>
    <style:style style:name="T46" style:family="text">
      <style:text-properties officeooo:rsid="035a0238"/>
    </style:style>
    <style:style style:name="T47" style:family="text">
      <style:text-properties officeooo:rsid="036ad110"/>
    </style:style>
    <style:style style:name="T48" style:family="text">
      <style:text-properties officeooo:rsid="04404c9a"/>
    </style:style>
    <style:style style:name="T49" style:family="text">
      <style:text-properties officeooo:rsid="0346ca07"/>
    </style:style>
    <style:style style:name="T50" style:family="text">
      <style:text-properties officeooo:rsid="05a12ba0"/>
    </style:style>
    <style:style style:name="T51" style:family="text">
      <style:text-properties fo:color="#000000" loext:opacity="100%" style:text-underline-style="none" fo:background-color="transparent" loext:char-shading-value="0"/>
    </style:style>
    <style:style style:name="T52" style:family="text">
      <style:text-properties fo:color="#000000" loext:opacity="100%" style:text-underline-style="none" officeooo:rsid="0619f467" fo:background-color="transparent" loext:char-shading-value="0"/>
    </style:style>
    <style:style style:name="T53" style:family="text">
      <style:text-properties style:text-underline-style="none" fo:background-color="transparent" loext:char-shading-value="0"/>
    </style:style>
    <style:style style:name="T54" style:family="text">
      <style:text-properties style:text-underline-style="none" officeooo:rsid="05a12ba0" fo:background-color="transparent" loext:char-shading-value="0"/>
    </style:style>
    <style:style style:name="T55" style:family="text">
      <style:text-properties fo:color="#000000" loext:opacity="100%" style:text-underline-style="none" officeooo:rsid="0632168e" fo:background-color="transparent" loext:char-shading-value="0"/>
    </style:style>
    <style:style style:name="T56" style:family="text">
      <style:text-properties officeooo:rsid="05878f7c"/>
    </style:style>
    <style:style style:name="T57" style:family="text">
      <style:text-properties fo:color="#000000" loext:opacity="100%" officeooo:rsid="062101a0"/>
    </style:style>
    <style:style style:name="T58" style:family="text">
      <style:text-properties style:text-underline-style="none" officeooo:rsid="0349d131" fo:background-color="transparent" loext:char-shading-value="0"/>
    </style:style>
    <style:style style:name="T59" style:family="text">
      <style:text-properties officeooo:rsid="0548ed80"/>
    </style:style>
    <style:style style:name="T60" style:family="text">
      <style:text-properties officeooo:rsid="035852ae"/>
    </style:style>
    <style:style style:name="T61" style:family="text">
      <style:text-properties officeooo:rsid="05a158f0"/>
    </style:style>
    <style:style style:name="T62" style:family="text">
      <style:text-properties officeooo:rsid="05a28a74"/>
    </style:style>
    <style:style style:name="T63" style:family="text">
      <style:text-properties officeooo:rsid="05d7184e"/>
    </style:style>
    <style:style style:name="T64" style:family="text">
      <style:text-properties officeooo:rsid="061f5fc8"/>
    </style:style>
    <style:style style:name="T65" style:family="text">
      <style:text-properties officeooo:rsid="0548559d"/>
    </style:style>
    <style:style style:name="T66" style:family="text">
      <style:text-properties fo:color="#000000" loext:opacity="100%" style:font-name="Calibri1" fo:font-size="13pt" style:text-underline-style="solid" style:text-underline-width="auto" style:text-underline-color="font-color" officeooo:rsid="033ccd16" style:font-size-asian="13pt" style:font-size-complex="13pt"/>
    </style:style>
    <style:style style:name="T67" style:family="text">
      <style:text-properties style:font-name="Calibri1" fo:font-size="13pt" style:text-underline-style="solid" style:text-underline-width="auto" style:text-underline-color="font-color" officeooo:rsid="033ccd16" style:font-size-asian="13pt" style:font-size-complex="13pt"/>
    </style:style>
    <style:style style:name="T68" style:family="text">
      <style:text-properties style:font-name="Calibri1"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69" style:family="text">
      <style:text-properties style:font-name="Calibri1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70" style:family="text">
      <style:text-properties style:font-name="Calibri1" fo:font-size="12pt" style:text-underline-style="none" fo:font-weight="normal" style:font-size-asian="12pt" style:font-weight-asian="normal" style:font-size-complex="12pt" style:font-weight-complex="normal"/>
    </style:style>
    <style:style style:name="T71" style:family="text">
      <style:text-properties fo:color="#000000" loext:opacity="100%" style:font-name="Calibri1" fo:font-size="13pt" style:text-underline-style="solid" style:text-underline-width="auto" style:text-underline-color="font-color" officeooo:rsid="04acf4f4" style:font-size-asian="13pt" style:font-size-complex="13pt"/>
    </style:style>
    <style:style style:name="T72" style:family="text">
      <style:text-properties style:font-name="Calibri1" fo:font-size="13pt" fo:font-weight="normal" officeooo:rsid="04acf4f4" style:font-size-asian="13pt" style:font-weight-asian="normal" style:font-size-complex="13pt" style:font-weight-complex="normal"/>
    </style:style>
    <style:style style:name="T73" style:family="text">
      <style:text-properties style:font-name="Calibri1"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74" style:family="text">
      <style:text-properties style:font-name="Calibri1" fo:font-size="12pt" style:text-underline-style="solid" style:text-underline-width="auto" style:text-underline-color="font-color" fo:font-weight="normal" officeooo:rsid="04ad0675" style:font-size-asian="12pt" style:font-weight-asian="normal" style:font-size-complex="12pt" style:font-weight-complex="normal"/>
    </style:style>
    <style:style style:name="T75" style:family="text">
      <style:text-properties style:font-name="Calibri1" fo:font-size="12pt" style:text-underline-style="none" fo:font-weight="normal" officeooo:rsid="04acf4f4" style:font-size-asian="12pt" style:font-weight-asian="normal" style:font-size-complex="12pt" style:font-weight-complex="normal"/>
    </style:style>
    <style:style style:name="T76" style:family="text">
      <style:text-properties fo:color="#000000" loext:opacity="100%" style:font-name="Calibri1" fo:font-size="12pt" style:text-underline-style="solid" style:text-underline-width="auto" style:text-underline-color="font-color" officeooo:rsid="04acf4f4" style:font-size-asian="12pt" style:font-size-complex="12pt"/>
    </style:style>
    <style:style style:name="T77" style:family="text">
      <style:text-properties fo:font-family="Futura" style:font-pitch="variable" fo:font-size="15pt" style:text-underline-style="none" fo:font-weight="bold" officeooo:rsid="020c773e" style:font-size-asian="15pt" style:font-weight-asian="bold" style:font-size-complex="15pt" style:font-weight-complex="bold"/>
    </style:style>
    <style:style style:name="T78" style:family="text">
      <style:text-properties fo:font-family="Futura" style:font-pitch="variable" fo:font-size="15pt" style:text-underline-style="none" fo:font-weight="bold" officeooo:rsid="033ccd16" style:font-size-asian="15pt" style:font-weight-asian="bold" style:font-size-complex="15pt" style:font-weight-complex="bold"/>
    </style:style>
    <style:style style:name="T79" style:family="text">
      <style:text-properties fo:color="#000000" loext:opacity="100%" fo:font-weight="bold" style:font-weight-asian="bold" style:font-weight-complex="bold"/>
    </style:style>
    <style:style style:name="T80" style:family="text">
      <style:text-properties fo:color="#000000" loext:opacity="100%" fo:font-weight="bold" officeooo:rsid="05018bd0" style:font-weight-asian="bold" style:font-weight-complex="bold"/>
    </style:style>
    <style:style style:name="T81" style:family="text">
      <style:text-properties officeooo:rsid="0553879c"/>
    </style:style>
    <style:style style:name="T82" style:family="text">
      <style:text-properties officeooo:rsid="0340907a"/>
    </style:style>
    <style:style style:name="T83" style:family="text">
      <style:text-properties fo:font-weight="bold" officeooo:rsid="050480af" style:font-weight-asian="bold" style:font-weight-complex="bold"/>
    </style:style>
    <style:style style:name="T84" style:family="text">
      <style:text-properties officeooo:rsid="0551a503"/>
    </style:style>
    <style:style style:name="T85" style:family="text">
      <style:text-properties fo:color="#000000" loext:opacity="100%" style:text-underline-style="none" fo:font-weight="bold" officeooo:rsid="050480af" style:font-weight-asian="bold" style:font-weight-complex="bold"/>
    </style:style>
    <style:style style:name="T86" style:family="text">
      <style:text-properties style:text-underline-style="none" officeooo:rsid="0551a503"/>
    </style:style>
    <style:style style:name="T87" style:family="text">
      <style:text-properties fo:color="#000000" loext:opacity="100%" style:text-underline-style="none" fo:font-weight="bold" officeooo:rsid="04afb164" style:font-weight-asian="bold" style:font-weight-complex="bold"/>
    </style:style>
    <style:style style:name="T88" style:family="text">
      <style:text-properties fo:color="#000000" loext:opacity="100%" fo:font-size="12pt" style:text-underline-style="none" fo:font-weight="bold" officeooo:rsid="04271b03" style:font-size-asian="12pt" style:font-weight-asian="bold" style:font-size-complex="12pt" style:font-weight-complex="bold"/>
    </style:style>
    <style:style style:name="T89" style:family="text">
      <style:text-properties fo:color="#000000" loext:opacity="100%" fo:font-size="12pt" style:text-underline-style="none" fo:font-weight="bold" officeooo:rsid="039b59ca" style:font-size-asian="12pt" style:font-weight-asian="bold" style:font-size-complex="12pt" style:font-weight-complex="bold"/>
    </style:style>
    <style:style style:name="T90" style:family="text">
      <style:text-properties fo:color="#000000" loext:opacity="100%" fo:font-size="12pt" style:text-underline-style="none" fo:font-weight="bold" officeooo:rsid="04337ca5" style:font-size-asian="12pt" style:font-weight-asian="bold" style:font-size-complex="12pt" style:font-weight-complex="bold"/>
    </style:style>
    <style:style style:name="T91" style:family="text">
      <style:text-properties fo:color="#000000" loext:opacity="100%" fo:font-weight="bold" officeooo:rsid="050480af" style:font-weight-asian="bold" style:font-weight-complex="bold"/>
    </style:style>
    <style:style style:name="T92" style:family="text">
      <style:text-properties fo:color="#808080" loext:opacity="100%" fo:font-weight="bold" officeooo:rsid="043456f7" style:font-weight-asian="bold" style:font-weight-complex="bold"/>
    </style:style>
    <style:style style:name="T93" style:family="text">
      <style:text-properties fo:color="#808080" loext:opacity="100%" officeooo:rsid="043456f7"/>
    </style:style>
    <style:style style:name="T94" style:family="text">
      <style:text-properties fo:font-size="13pt" style:text-underline-style="none" fo:font-weight="bold" style:font-size-asian="13pt" style:font-weight-asian="bold" style:font-size-complex="13pt" style:font-weight-complex="bold"/>
    </style:style>
    <style:style style:name="T95" style:family="text">
      <style:text-properties fo:font-size="16pt" style:text-underline-style="none" fo:font-weight="bold" officeooo:rsid="050480af" style:font-size-asian="16pt" style:font-weight-asian="bold" style:font-size-complex="16pt" style:font-weight-complex="bold"/>
    </style:style>
    <style:style style:name="T96" style:family="text">
      <style:text-properties style:text-underline-style="none" fo:font-weight="bold" officeooo:rsid="050480af" style:font-weight-asian="bold" style:font-weight-complex="bold"/>
    </style:style>
    <style:style style:name="T97" style:family="text">
      <style:text-properties fo:font-size="13pt" style:text-underline-style="none" fo:font-weight="bold" officeooo:rsid="04fd7c08" style:font-size-asian="13pt" style:font-weight-asian="bold" style:font-size-complex="13pt" style:font-weight-complex="bold"/>
    </style:style>
    <style:style style:name="T98" style:family="text">
      <style:text-properties style:font-name="Calibri1" fo:font-size="13pt" style:text-underline-style="none" fo:font-weight="bold" officeooo:rsid="033ccd16" style:font-size-asian="13pt" style:font-weight-asian="bold" style:font-size-complex="13pt" style:font-weight-complex="bold"/>
    </style:style>
    <style:style style:name="T99" style:family="text">
      <style:text-properties style:font-name="Calibri1" fo:font-size="15pt" style:text-underline-style="none" fo:font-weight="normal" officeooo:rsid="033ccd16" style:font-size-asian="15pt" style:font-weight-asian="normal" style:font-size-complex="15pt" style:font-weight-complex="normal"/>
    </style:style>
    <style:style style:name="T100" style:family="text">
      <style:text-properties style:font-name="Calibri1" fo:font-size="15pt" style:text-underline-style="none" fo:font-weight="bold" officeooo:rsid="033ccd16" style:font-size-asian="15pt" style:font-weight-asian="bold" style:font-size-complex="15pt" style:font-weight-complex="bold"/>
    </style:style>
    <style:style style:name="T101" style:family="text">
      <style:text-properties style:font-name="Calibri1" fo:font-size="16pt" style:text-underline-style="none" fo:font-weight="bold" officeooo:rsid="050480af" style:font-size-asian="16pt" style:font-weight-asian="bold" style:font-size-complex="16pt" style:font-weight-complex="bold"/>
    </style:style>
    <style:style style:name="T102" style:family="text">
      <style:text-properties style:font-name="Calibri1" fo:font-size="15pt" style:text-underline-style="none" fo:font-weight="bold" officeooo:rsid="050480af" style:font-size-asian="15pt" style:font-weight-asian="bold" style:font-size-complex="15pt" style:font-weight-complex="bold"/>
    </style:style>
    <style:style style:name="T103" style:family="text">
      <style:text-properties officeooo:rsid="03731ff3"/>
    </style:style>
    <style:style style:name="T104" style:family="text">
      <style:text-properties officeooo:rsid="03739ec1"/>
    </style:style>
    <style:style style:name="T105" style:family="text">
      <style:text-properties officeooo:rsid="03755946"/>
    </style:style>
    <style:style style:name="T106" style:family="text">
      <style:text-properties officeooo:rsid="0563a45a"/>
    </style:style>
    <style:style style:name="T107" style:family="text">
      <style:text-properties officeooo:rsid="04d31320"/>
    </style:style>
    <style:style style:name="T108" style:family="text">
      <style:text-properties style:text-underline-style="none" officeooo:rsid="0347e5f4" fo:background-color="transparent" loext:char-shading-value="0"/>
    </style:style>
    <style:style style:name="T109" style:family="text">
      <style:text-properties officeooo:rsid="05894847"/>
    </style:style>
    <style:style style:name="T110" style:family="text">
      <style:text-properties officeooo:rsid="044ce836"/>
    </style:style>
    <style:style style:name="T111" style:family="text">
      <style:text-properties officeooo:rsid="0455df9b"/>
    </style:style>
    <style:style style:name="T112" style:family="text">
      <style:text-properties officeooo:rsid="0379fa09"/>
    </style:style>
    <style:style style:name="T113" style:family="text">
      <style:text-properties officeooo:rsid="037ba54b"/>
    </style:style>
    <style:style style:name="T114" style:family="text">
      <style:text-properties officeooo:rsid="03659d24"/>
    </style:style>
    <style:style style:name="T115" style:family="text">
      <style:text-properties style:text-underline-style="none" officeooo:rsid="034813e8"/>
    </style:style>
    <style:style style:name="T116" style:family="text">
      <style:text-properties style:text-underline-style="none" officeooo:rsid="04d31320"/>
    </style:style>
    <style:style style:name="T117" style:family="text">
      <style:text-properties officeooo:rsid="0487bdbe"/>
    </style:style>
    <style:style style:name="T118" style:family="text">
      <style:text-properties style:text-underline-style="none" officeooo:rsid="0349d131"/>
    </style:style>
    <style:style style:name="T119" style:family="text">
      <style:text-properties style:text-underline-style="none" officeooo:rsid="0487bdbe"/>
    </style:style>
    <style:style style:name="T120" style:family="text">
      <style:text-properties officeooo:rsid="056c9006"/>
    </style:style>
    <style:style style:name="T121" style:family="text">
      <style:text-properties officeooo:rsid="04106282"/>
    </style:style>
    <style:style style:name="T122" style:family="text">
      <style:text-properties officeooo:rsid="03570e8e"/>
    </style:style>
    <style:style style:name="T123" style:family="text">
      <style:text-properties officeooo:rsid="05648fac"/>
    </style:style>
    <style:style style:name="T124" style:family="text">
      <style:text-properties officeooo:rsid="039dd7ff"/>
    </style:style>
    <style:style style:name="T125" style:family="text">
      <style:text-properties officeooo:rsid="0376b698"/>
    </style:style>
    <style:style style:name="T126" style:family="text">
      <style:text-properties officeooo:rsid="0367273a"/>
    </style:style>
    <style:style style:name="T127" style:family="text">
      <style:text-properties officeooo:rsid="0386baf0"/>
    </style:style>
    <style:style style:name="T128" style:family="text">
      <style:text-properties fo:color="#808080" loext:opacity="100%" style:font-name="Calibri1" fo:font-size="13pt" style:text-underline-style="solid" style:text-underline-width="auto" style:text-underline-color="font-color" officeooo:rsid="033ccd16" style:font-size-asian="13pt" style:font-size-complex="13pt"/>
    </style:style>
    <style:style style:name="T129" style:family="text">
      <style:text-properties fo:color="#808080" loext:opacity="100%" style:font-name="Calibri1"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130" style:family="text">
      <style:text-properties fo:color="#808080" loext:opacity="100%" style:font-name="Calibri1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131" style:family="text">
      <style:text-properties fo:color="#808080" loext:opacity="100%" style:font-name="Calibri1" fo:font-size="12pt" style:text-underline-style="none" fo:font-weight="normal" style:font-size-asian="12pt" style:font-weight-asian="normal" style:font-size-complex="12pt" style:font-weight-complex="normal"/>
    </style:style>
    <style:style style:name="T132" style:family="text">
      <style:text-properties style:font-name="Calibri1" fo:font-size="12pt" style:text-underline-style="none" fo:font-weight="normal" officeooo:rsid="04b2ba3c" style:font-size-asian="12pt" style:font-weight-asian="normal" style:font-size-complex="12pt" style:font-weight-complex="normal"/>
    </style:style>
    <style:style style:name="T133" style:family="text">
      <style:text-properties style:font-name="Calibri1" fo:font-size="12pt" style:text-underline-style="none" fo:font-weight="normal" officeooo:rsid="04afb164" style:font-size-asian="12pt" style:font-weight-asian="normal" style:font-size-complex="12pt" style:font-weight-complex="normal"/>
    </style:style>
    <style:style style:name="T134" style:family="text">
      <style:text-properties style:font-name="Calibri1" fo:font-size="12pt" style:text-underline-style="none" fo:font-weight="normal" officeooo:rsid="04ded5c3" style:font-size-asian="12pt" style:font-weight-asian="normal" style:font-size-complex="12pt" style:font-weight-complex="normal"/>
    </style:style>
    <style:style style:name="T135" style:family="text">
      <style:text-properties style:font-name="Calibri1" fo:font-size="12pt" style:text-underline-style="none" fo:font-weight="normal" officeooo:rsid="020c773e" style:font-size-asian="12pt" style:font-weight-asian="normal" style:font-size-complex="12pt" style:font-weight-complex="normal"/>
    </style:style>
    <style:style style:name="T136" style:family="text">
      <style:text-properties fo:color="#000000" loext:opacity="100%" fo:font-weight="bold" officeooo:rsid="05080e9b" style:font-weight-asian="bold" style:font-weight-complex="bold"/>
    </style:style>
    <style:style style:name="T137" style:family="text">
      <style:text-properties fo:color="#000000" loext:opacity="100%" style:text-underline-style="none" fo:font-weight="bold" officeooo:rsid="052076ff" style:font-weight-asian="bold" style:font-weight-complex="bold"/>
    </style:style>
    <style:style style:name="T138" style:family="text">
      <style:text-properties officeooo:rsid="056a041c"/>
    </style:style>
    <style:style style:name="T139" style:family="text">
      <style:text-properties officeooo:rsid="056b9459"/>
    </style:style>
    <style:style style:name="T140" style:family="text">
      <style:text-properties officeooo:rsid="056d7642"/>
    </style:style>
    <style:style style:name="T141" style:family="text">
      <style:text-properties fo:color="#000000" loext:opacity="100%" style:font-name="Calibri1" fo:font-size="12pt" style:text-underline-style="none" fo:font-weight="bold" officeooo:rsid="04acf4f4" style:font-size-asian="12pt" style:font-weight-asian="bold" style:font-size-complex="12pt" style:font-weight-complex="bold"/>
    </style:style>
    <style:style style:name="T142" style:family="text">
      <style:text-properties fo:color="#000000" loext:opacity="100%" fo:font-weight="bold" officeooo:rsid="053820e2" style:font-weight-asian="bold" style:font-weight-complex="bold"/>
    </style:style>
    <style:style style:name="T143" style:family="text">
      <style:text-properties officeooo:rsid="05539010"/>
    </style:style>
    <style:style style:name="T144" style:family="text">
      <style:text-properties fo:color="#000000" loext:opacity="100%" style:text-underline-style="none" fo:font-weight="bold" officeooo:rsid="0553879c" style:font-weight-asian="bold" style:font-weight-complex="bold"/>
    </style:style>
    <style:style style:name="T145" style:family="text">
      <style:text-properties style:text-underline-style="none" officeooo:rsid="0553879c"/>
    </style:style>
    <style:style style:name="T146" style:family="text">
      <style:text-properties officeooo:rsid="056f4131"/>
    </style:style>
    <style:style style:name="T147" style:family="text">
      <style:text-properties officeooo:rsid="05719a7c"/>
    </style:style>
    <style:style style:name="T148" style:family="text">
      <style:text-properties fo:color="#000000" loext:opacity="100%" fo:font-weight="bold" officeooo:rsid="053d3142" style:font-weight-asian="bold" style:font-weight-complex="bold"/>
    </style:style>
    <style:style style:name="T149" style:family="text">
      <style:text-properties fo:color="#000000" loext:opacity="100%" style:text-underline-style="none" fo:font-weight="bold" officeooo:rsid="053f91bc" style:font-weight-asian="bold" style:font-weight-complex="bold"/>
    </style:style>
    <style:style style:name="T150" style:family="text">
      <style:text-properties officeooo:rsid="057474b0"/>
    </style:style>
    <style:style style:name="T151" style:family="text">
      <style:text-properties officeooo:rsid="0575c638"/>
    </style:style>
    <style:style style:name="T152" style:family="text">
      <style:text-properties officeooo:rsid="057547d8"/>
    </style:style>
    <style:style style:name="T153" style:family="text">
      <style:text-properties fo:color="#000000" loext:opacity="100%" fo:font-weight="bold" officeooo:rsid="050885c8" style:font-weight-asian="bold" style:font-weight-complex="bold"/>
    </style:style>
    <style:style style:name="T154" style:family="text">
      <style:text-properties officeooo:rsid="05539c5a"/>
    </style:style>
    <style:style style:name="T155" style:family="text">
      <style:text-properties fo:font-weight="bold" officeooo:rsid="05097cb8" style:font-weight-asian="bold" style:font-weight-complex="bold"/>
    </style:style>
    <style:style style:name="T156" style:family="text">
      <style:text-properties fo:color="#000000" loext:opacity="100%" style:text-underline-style="none" fo:font-weight="bold" officeooo:rsid="04337ca5" style:font-weight-asian="bold" style:font-weight-complex="bold"/>
    </style:style>
    <style:style style:name="T157" style:family="text">
      <style:text-properties fo:color="#000000" loext:opacity="100%" fo:font-weight="bold" officeooo:rsid="05097cb8" style:font-weight-asian="bold" style:font-weight-complex="bold"/>
    </style:style>
    <style:style style:name="T158" style:family="text">
      <style:text-properties fo:font-size="16pt" style:text-underline-style="none" fo:font-weight="bold" officeooo:rsid="050a2f03" style:font-size-asian="16pt" style:font-weight-asian="bold" style:font-size-complex="16pt" style:font-weight-complex="bold"/>
    </style:style>
    <style:style style:name="T159" style:family="text">
      <style:text-properties style:text-underline-style="none" fo:font-weight="bold" officeooo:rsid="050a2f03" style:font-weight-asian="bold" style:font-weight-complex="bold"/>
    </style:style>
    <style:style style:name="T160" style:family="text">
      <style:text-properties fo:color="#000000" loext:opacity="100%" style:text-underline-style="none" fo:font-weight="bold" officeooo:rsid="050a2f03" style:font-weight-asian="bold" style:font-weight-complex="bold"/>
    </style:style>
    <style:style style:name="T161" style:family="text">
      <style:text-properties style:font-name="Calibri1" fo:font-size="16pt" style:text-underline-style="none" fo:font-weight="bold" officeooo:rsid="050a2f03" style:font-size-asian="16pt" style:font-weight-asian="bold" style:font-size-complex="16pt" style:font-weight-complex="bold"/>
    </style:style>
    <style:style style:name="T162" style:family="text">
      <style:text-properties style:font-name="Calibri1" fo:font-size="15pt" style:text-underline-style="none" fo:font-weight="bold" officeooo:rsid="050a2f03" style:font-size-asian="15pt" style:font-weight-asian="bold" style:font-size-complex="15pt" style:font-weight-complex="bold"/>
    </style:style>
    <style:style style:name="T163" style:family="text">
      <style:text-properties fo:color="#000000" loext:opacity="100%" style:font-name="Calibri1" fo:font-size="15pt" style:text-underline-style="none" fo:font-weight="bold" officeooo:rsid="050a2f03" style:font-size-asian="15pt" style:font-weight-asian="bold" style:font-size-complex="15pt" style:font-weight-complex="bold"/>
    </style:style>
    <style:style style:name="T164" style:family="text">
      <style:text-properties officeooo:rsid="0576d3d2"/>
    </style:style>
    <style:style style:name="T165" style:family="text">
      <style:text-properties officeooo:rsid="03a0ecbb"/>
    </style:style>
    <style:style style:name="T166" style:family="text">
      <style:text-properties officeooo:rsid="03a37c5e"/>
    </style:style>
    <style:style style:name="T167" style:family="text">
      <style:text-properties officeooo:rsid="03a3b714"/>
    </style:style>
    <style:style style:name="T168" style:family="text">
      <style:text-properties officeooo:rsid="037f1cab"/>
    </style:style>
    <style:style style:name="T169" style:family="text">
      <style:text-properties officeooo:rsid="05779158"/>
    </style:style>
    <style:style style:name="T170" style:family="text">
      <style:text-properties officeooo:rsid="04530c40"/>
    </style:style>
    <style:style style:name="T171" style:family="text">
      <style:text-properties officeooo:rsid="0576d3d2" fo:background-color="#dddddd" loext:char-shading-value="0"/>
    </style:style>
    <style:style style:name="T172" style:family="text">
      <style:text-properties fo:background-color="#dddddd" loext:char-shading-value="0"/>
    </style:style>
    <style:style style:name="T173" style:family="text">
      <style:text-properties officeooo:rsid="0376b698" fo:background-color="#dddddd" loext:char-shading-value="0"/>
    </style:style>
    <style:style style:name="T174" style:family="text">
      <style:text-properties officeooo:rsid="03aa0230"/>
    </style:style>
    <style:style style:name="T175" style:family="text">
      <style:text-properties officeooo:rsid="035f0824"/>
    </style:style>
    <style:style style:name="T176" style:family="text">
      <style:text-properties officeooo:rsid="03a20172"/>
    </style:style>
    <style:style style:name="T177" style:family="text">
      <style:text-properties officeooo:rsid="0578ad58"/>
    </style:style>
    <style:style style:name="T178" style:family="text">
      <style:text-properties officeooo:rsid="03f16b1b"/>
    </style:style>
    <style:style style:name="T179" style:family="text">
      <style:text-properties style:font-name="Calibri1" style:text-underline-style="none" fo:font-weight="normal" officeooo:rsid="04b2ba3c" style:font-weight-asian="normal" style:font-weight-complex="normal"/>
    </style:style>
    <style:style style:name="T180" style:family="text">
      <style:text-properties style:font-name="Calibri1" style:text-underline-style="none" fo:font-weight="normal" style:font-weight-asian="normal" style:font-weight-complex="normal"/>
    </style:style>
    <style:style style:name="T181" style:family="text">
      <style:text-properties style:font-name="Calibri1" style:text-underline-style="none" fo:font-weight="normal" officeooo:rsid="04acf4f4" style:font-weight-asian="normal" style:font-weight-complex="normal"/>
    </style:style>
    <style:style style:name="T182" style:family="text">
      <style:text-properties style:font-name="Calibri1" style:text-underline-style="none" fo:font-weight="normal" officeooo:rsid="04afb164" style:font-weight-asian="normal" style:font-weight-complex="normal"/>
    </style:style>
    <style:style style:name="T183" style:family="text">
      <style:text-properties style:font-name="Calibri1" style:text-underline-style="none" fo:font-weight="normal" fo:background-color="transparent" loext:char-shading-value="0" style:font-weight-asian="normal" style:font-weight-complex="normal"/>
    </style:style>
    <style:style style:name="T184" style:family="text">
      <style:text-properties style:font-name="Calibri1" style:text-underline-style="none" fo:font-weight="normal" officeooo:rsid="04271b03" style:font-weight-asian="normal" style:font-weight-complex="normal"/>
    </style:style>
    <style:style style:name="T185" style:family="text">
      <style:text-properties style:font-name="Calibri1" style:text-underline-style="none" fo:font-weight="normal" officeooo:rsid="04cc512c" style:font-weight-asian="normal" style:font-weight-complex="normal"/>
    </style:style>
    <style:style style:name="T186" style:family="text">
      <style:text-properties style:font-name="Calibri1" style:text-underline-style="none" fo:font-weight="normal" officeooo:rsid="04b98e02" style:font-weight-asian="normal" style:font-weight-complex="normal"/>
    </style:style>
    <style:style style:name="T187" style:family="text">
      <style:text-properties style:font-name="Calibri1" fo:font-size="12pt" style:text-underline-style="none" fo:font-weight="normal" officeooo:rsid="04b7fa9c" fo:background-color="#dddddd" loext:char-shading-value="0" style:font-size-asian="12pt" style:font-weight-asian="normal" style:font-size-complex="12pt" style:font-weight-complex="normal"/>
    </style:style>
    <style:style style:name="T188" style:family="text">
      <style:text-properties style:font-name="Calibri1" fo:font-size="12pt" style:text-underline-style="none" fo:font-weight="normal" fo:background-color="#dddddd" loext:char-shading-value="0" style:font-size-asian="12pt" style:font-weight-asian="normal" style:font-size-complex="12pt" style:font-weight-complex="normal"/>
    </style:style>
    <style:style style:name="T189" style:family="text">
      <style:text-properties style:font-name="Calibri1" fo:font-size="12pt" style:text-underline-style="none" fo:font-weight="normal" officeooo:rsid="04ded5c3" fo:background-color="#dddddd" loext:char-shading-value="0" style:font-size-asian="12pt" style:font-weight-asian="normal" style:font-size-complex="12pt" style:font-weight-complex="normal"/>
    </style:style>
    <style:style style:name="T190" style:family="text">
      <style:text-properties style:font-name="Calibri1" fo:font-size="12pt" style:text-underline-style="none" fo:font-weight="normal" officeooo:rsid="04b2ba3c" fo:background-color="#dddddd" loext:char-shading-value="0" style:font-size-asian="12pt" style:font-weight-asian="normal" style:font-size-complex="12pt" style:font-weight-complex="normal"/>
    </style:style>
    <style:style style:name="T191" style:family="text">
      <style:text-properties style:font-name="Calibri1" fo:font-size="12pt" style:text-underline-style="none" fo:font-weight="normal" officeooo:rsid="04beea70" fo:background-color="#dddddd" loext:char-shading-value="0" style:font-size-asian="12pt" style:font-weight-asian="normal" style:font-size-complex="12pt" style:font-weight-complex="normal"/>
    </style:style>
    <style:style style:name="T192" style:family="text">
      <style:text-properties fo:color="#000000" loext:opacity="100%" fo:font-weight="bold" officeooo:rsid="050b0a1e" style:font-weight-asian="bold" style:font-weight-complex="bold"/>
    </style:style>
    <style:style style:name="T193" style:family="text">
      <style:text-properties officeooo:rsid="05542986"/>
    </style:style>
    <style:style style:name="T194" style:family="text">
      <style:text-properties fo:color="#000000" loext:opacity="100%" style:text-underline-style="none" fo:font-weight="bold" officeooo:rsid="050b0a1e" style:font-weight-asian="bold" style:font-weight-complex="bold"/>
    </style:style>
    <style:style style:name="T195" style:family="text">
      <style:text-properties officeooo:rsid="057b849a"/>
    </style:style>
    <style:style style:name="T196" style:family="text">
      <style:text-properties officeooo:rsid="0578fa58"/>
    </style:style>
    <style:style style:name="T197" style:family="text">
      <style:text-properties officeooo:rsid="0579ae1a" fo:background-color="#dddddd" loext:char-shading-value="0"/>
    </style:style>
    <style:style style:name="T198" style:family="text">
      <style:text-properties fo:color="#000000" loext:opacity="100%" style:font-name="Calibri1" fo:font-size="12pt" style:text-underline-style="none" fo:font-weight="normal" officeooo:rsid="04b7fa9c" fo:background-color="#dddddd" loext:char-shading-value="0" style:font-size-asian="12pt" style:font-weight-asian="normal" style:font-size-complex="12pt" style:font-weight-complex="normal"/>
    </style:style>
    <style:style style:name="T199" style:family="text">
      <style:text-properties fo:color="#000000" loext:opacity="100%" style:font-name="Calibri1" fo:font-size="12pt" style:text-underline-style="none" fo:font-weight="normal" officeooo:rsid="04acf4f4" fo:background-color="#dddddd" loext:char-shading-value="0" style:font-size-asian="12pt" style:font-weight-asian="normal" style:font-size-complex="12pt" style:font-weight-complex="normal"/>
    </style:style>
    <style:style style:name="T200" style:family="text">
      <style:text-properties fo:color="#000000" loext:opacity="100%" style:font-name="Calibri1" fo:font-size="12pt" style:text-underline-style="none" fo:font-weight="normal" officeooo:rsid="04ded5c3" fo:background-color="#dddddd" loext:char-shading-value="0" style:font-size-asian="12pt" style:font-weight-asian="normal" style:font-size-complex="12pt" style:font-weight-complex="normal"/>
    </style:style>
    <style:style style:name="T201" style:family="text">
      <style:text-properties fo:color="#000000" loext:opacity="100%" style:font-name="Calibri1" fo:font-size="12pt" style:text-underline-style="none" fo:font-weight="normal" officeooo:rsid="04b2ba3c" fo:background-color="#dddddd" loext:char-shading-value="0" style:font-size-asian="12pt" style:font-weight-asian="normal" style:font-size-complex="12pt" style:font-weight-complex="normal"/>
    </style:style>
    <style:style style:name="T202" style:family="text">
      <style:text-properties fo:color="#000000" loext:opacity="100%" style:font-name="Calibri1" fo:font-size="12pt" style:text-underline-style="none" fo:font-weight="normal" officeooo:rsid="04beea70" fo:background-color="#dddddd" loext:char-shading-value="0" style:font-size-asian="12pt" style:font-weight-asian="normal" style:font-size-complex="12pt" style:font-weight-complex="normal"/>
    </style:style>
    <style:style style:name="T203" style:family="text">
      <style:text-properties fo:color="#000000" loext:opacity="100%" style:font-name="Calibri1" fo:font-size="12pt" fo:font-style="normal" style:text-underline-style="none" fo:font-weight="normal" officeooo:rsid="020c773e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04" style:family="text">
      <style:text-properties fo:color="#000000" loext:opacity="100%" style:font-name="Calibri1" fo:font-size="12pt" fo:font-style="normal" style:text-underline-style="none" fo:font-weight="normal" officeooo:rsid="04b7fa9c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05" style:family="text">
      <style:text-properties fo:color="#000000" loext:opacity="100%" style:font-name="Calibri1" fo:font-size="12pt" fo:font-style="normal" style:text-underline-style="none" fo:font-weight="normal" officeooo:rsid="04ded5c3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06" style:family="text">
      <style:text-properties fo:color="#000000" loext:opacity="100%" fo:font-weight="bold" officeooo:rsid="038b6635" style:font-weight-asian="bold" style:font-weight-complex="bold"/>
    </style:style>
    <style:style style:name="T207" style:family="text">
      <style:text-properties officeooo:rsid="0556296e"/>
    </style:style>
    <style:style style:name="T208" style:family="text">
      <style:text-properties style:text-underline-style="none" officeooo:rsid="050db77f"/>
    </style:style>
    <style:style style:name="T209" style:family="text">
      <style:text-properties fo:color="#000000" loext:opacity="100%" style:text-underline-style="none" officeooo:rsid="050db77f"/>
    </style:style>
    <style:style style:name="T210" style:family="text">
      <style:text-properties fo:color="#000000" loext:opacity="100%" fo:font-weight="bold" officeooo:rsid="050db77f" style:font-weight-asian="bold" style:font-weight-complex="bold"/>
    </style:style>
    <style:style style:name="T211" style:family="text">
      <style:text-properties fo:color="#000000" loext:opacity="100%" officeooo:rsid="050db77f"/>
    </style:style>
    <style:style style:name="T212" style:family="text">
      <style:text-properties style:text-underline-style="none" fo:font-weight="bold" officeooo:rsid="050f4113" style:font-weight-asian="bold" style:font-weight-complex="bold"/>
    </style:style>
    <style:style style:name="T213" style:family="text">
      <style:text-properties style:font-name="Calibri1" fo:font-size="16pt" style:text-underline-style="none" fo:font-weight="bold" officeooo:rsid="050f4113" style:font-size-asian="16pt" style:font-weight-asian="bold" style:font-size-complex="16pt" style:font-weight-complex="bold"/>
    </style:style>
    <style:style style:name="T214" style:family="text">
      <style:text-properties style:font-name="Calibri" fo:font-size="15pt" style:text-underline-style="none" fo:font-weight="bold" officeooo:rsid="05297a3e" style:font-name-asian="Calibri" style:font-size-asian="15pt" style:font-weight-asian="bold" style:font-name-complex="Calibri" style:font-size-complex="15pt" style:font-weight-complex="bold"/>
    </style:style>
    <style:style style:name="T215" style:family="text">
      <style:text-properties style:font-name="Calibri1" fo:font-size="15pt" style:text-underline-style="none" fo:font-weight="bold" officeooo:rsid="050f4113" style:font-size-asian="15pt" style:font-weight-asian="bold" style:font-size-complex="15pt" style:font-weight-complex="bold"/>
    </style:style>
    <style:style style:name="T216" style:family="text">
      <style:text-properties style:font-name="Calibri1" fo:font-size="13pt" style:text-underline-style="none" fo:font-weight="bold" officeooo:rsid="03405156" fo:background-color="transparent" loext:char-shading-value="0" style:font-size-asian="13pt" style:font-weight-asian="bold" style:font-size-complex="13pt" style:font-weight-complex="bold"/>
    </style:style>
    <style:style style:name="T217" style:family="text">
      <style:text-properties officeooo:rsid="03f4aae3"/>
    </style:style>
    <style:style style:name="T218" style:family="text">
      <style:text-properties officeooo:rsid="03f5dea1"/>
    </style:style>
    <style:style style:name="T219" style:family="text">
      <style:text-properties officeooo:rsid="04d4c859"/>
    </style:style>
    <style:style style:name="T220" style:family="text">
      <style:text-properties officeooo:rsid="03f957ad"/>
    </style:style>
    <style:style style:name="T221" style:family="text">
      <style:text-properties officeooo:rsid="045a5644"/>
    </style:style>
    <style:style style:name="T222" style:family="text">
      <style:text-properties officeooo:rsid="045a5644" fo:background-color="#dddddd" loext:char-shading-value="0"/>
    </style:style>
    <style:style style:name="T223" style:family="text">
      <style:text-properties officeooo:rsid="03f5dea1" fo:background-color="#dddddd" loext:char-shading-value="0"/>
    </style:style>
    <style:style style:name="T224" style:family="text">
      <style:text-properties officeooo:rsid="046511f9"/>
    </style:style>
    <style:style style:name="T225" style:family="text">
      <style:text-properties officeooo:rsid="03f89048"/>
    </style:style>
    <style:style style:name="T226" style:family="text">
      <style:text-properties style:text-underline-style="none" officeooo:rsid="04d4c859"/>
    </style:style>
    <style:style style:name="T227" style:family="text">
      <style:text-properties officeooo:rsid="057d6381"/>
    </style:style>
    <style:style style:name="T228" style:family="text">
      <style:text-properties style:font-name="Calibri1" fo:font-size="12pt" style:text-underline-style="none" fo:font-weight="normal" officeooo:rsid="03451dcc" fo:background-color="transparent" loext:char-shading-value="0" style:font-size-asian="12pt" style:font-weight-asian="normal" style:font-size-complex="12pt" style:font-weight-complex="normal"/>
    </style:style>
    <style:style style:name="T229" style:family="text">
      <style:text-properties style:font-name="Calibri1" fo:font-size="12pt" style:text-underline-style="none" fo:font-weight="normal" officeooo:rsid="0386baf0" fo:background-color="transparent" loext:char-shading-value="0" style:font-size-asian="12pt" style:font-weight-asian="normal" style:font-size-complex="12pt" style:font-weight-complex="normal"/>
    </style:style>
    <style:style style:name="T230" style:family="text">
      <style:text-properties style:font-name="Calibri1" fo:font-size="12pt" style:text-underline-style="none" fo:font-weight="normal" fo:background-color="transparent" loext:char-shading-value="0" style:font-size-asian="12pt" style:font-weight-asian="normal" style:font-size-complex="12pt" style:font-weight-complex="normal"/>
    </style:style>
    <style:style style:name="T231" style:family="text">
      <style:text-properties style:font-name="Calibri1" fo:font-size="12pt" style:text-underline-style="none" fo:font-weight="normal" officeooo:rsid="035a0238" fo:background-color="transparent" loext:char-shading-value="0" style:font-size-asian="12pt" style:font-weight-asian="normal" style:font-size-complex="12pt" style:font-weight-complex="normal"/>
    </style:style>
    <style:style style:name="T232" style:family="text">
      <style:text-properties style:font-name="Calibri1" fo:font-size="12pt" style:text-underline-style="none" fo:font-weight="normal" officeooo:rsid="036ad110" fo:background-color="transparent" loext:char-shading-value="0" style:font-size-asian="12pt" style:font-weight-asian="normal" style:font-size-complex="12pt" style:font-weight-complex="normal"/>
    </style:style>
    <style:style style:name="T233" style:family="text">
      <style:text-properties style:font-name="Calibri1" style:text-underline-style="none" fo:font-weight="normal" officeooo:rsid="04b2ba3c" fo:background-color="#dddddd" loext:char-shading-value="0" style:font-weight-asian="normal" style:font-weight-complex="normal"/>
    </style:style>
    <style:style style:name="T234" style:family="text">
      <style:text-properties style:font-name="Calibri1" style:text-underline-style="none" fo:font-weight="normal" fo:background-color="#dddddd" loext:char-shading-value="0" style:font-weight-asian="normal" style:font-weight-complex="normal"/>
    </style:style>
    <style:style style:name="T235" style:family="text">
      <style:text-properties style:font-name="Calibri1" style:text-underline-style="none" fo:font-weight="normal" officeooo:rsid="04acf4f4" fo:background-color="#dddddd" loext:char-shading-value="0" style:font-weight-asian="normal" style:font-weight-complex="normal"/>
    </style:style>
    <style:style style:name="T236" style:family="text">
      <style:text-properties style:font-name="Calibri1" style:text-underline-style="none" fo:font-weight="normal" officeooo:rsid="04afb164" fo:background-color="#dddddd" loext:char-shading-value="0" style:font-weight-asian="normal" style:font-weight-complex="normal"/>
    </style:style>
    <style:style style:name="T237" style:family="text">
      <style:text-properties style:font-name="Calibri1" style:text-underline-style="none" fo:font-weight="normal" officeooo:rsid="0543d3f0" fo:background-color="#dddddd" loext:char-shading-value="0" style:font-weight-asian="normal" style:font-weight-complex="normal"/>
    </style:style>
    <style:style style:name="T238" style:family="text">
      <style:text-properties style:font-name="Calibri1" style:text-underline-style="none" fo:font-weight="normal" officeooo:rsid="03d829c8" fo:background-color="#dddddd" loext:char-shading-value="0" style:font-weight-asian="normal" style:font-weight-complex="normal"/>
    </style:style>
    <style:style style:name="T239" style:family="text">
      <style:text-properties style:font-name="Calibri1" style:text-underline-style="none" fo:font-weight="normal" officeooo:rsid="04bb7ec8" fo:background-color="#dddddd" loext:char-shading-value="0" style:font-weight-asian="normal" style:font-weight-complex="normal"/>
    </style:style>
    <style:style style:name="T240" style:family="text">
      <style:text-properties style:font-name="Calibri1" style:text-underline-style="none" fo:font-weight="normal" officeooo:rsid="03d829c8" style:font-weight-asian="normal" style:font-weight-complex="normal"/>
    </style:style>
    <style:style style:name="T241" style:family="text">
      <style:text-properties style:font-name="Calibri1" style:text-underline-style="none" fo:font-weight="normal" officeooo:rsid="03e1b364" fo:background-color="#dddddd" loext:char-shading-value="0" style:font-weight-asian="normal" style:font-weight-complex="normal"/>
    </style:style>
    <style:style style:name="T242" style:family="text">
      <style:text-properties style:font-name="Calibri1" style:text-underline-style="none" fo:font-weight="normal" officeooo:rsid="04271b03" fo:background-color="#dddddd" loext:char-shading-value="0" style:font-weight-asian="normal" style:font-weight-complex="normal"/>
    </style:style>
    <style:style style:name="T243" style:family="text">
      <style:text-properties style:font-name="Calibri1" style:text-underline-style="none" fo:font-weight="normal" officeooo:rsid="04b98e02" fo:background-color="#dddddd" loext:char-shading-value="0" style:font-weight-asian="normal" style:font-weight-complex="normal"/>
    </style:style>
    <style:style style:name="T244" style:family="text">
      <style:text-properties fo:color="#000000" loext:opacity="100%" fo:font-weight="bold" officeooo:rsid="03c55c6f" style:font-weight-asian="bold" style:font-weight-complex="bold"/>
    </style:style>
    <style:style style:name="T245" style:family="text">
      <style:text-properties officeooo:rsid="0558c068"/>
    </style:style>
    <style:style style:name="T246" style:family="text">
      <style:text-properties style:text-underline-style="none" officeooo:rsid="0558c068"/>
    </style:style>
    <style:style style:name="T247" style:family="text">
      <style:text-properties fo:color="#000000" loext:opacity="100%" fo:font-weight="bold" officeooo:rsid="05126c96" style:font-weight-asian="bold" style:font-weight-complex="bold"/>
    </style:style>
    <style:style style:name="T248" style:family="text">
      <style:text-properties fo:font-size="16pt" style:text-underline-style="none" fo:font-weight="bold" officeooo:rsid="05126c96" style:font-size-asian="16pt" style:font-weight-asian="bold" style:font-size-complex="16pt" style:font-weight-complex="bold"/>
    </style:style>
    <style:style style:name="T249" style:family="text">
      <style:text-properties officeooo:rsid="03451dcc" fo:background-color="transparent" loext:char-shading-value="0"/>
    </style:style>
    <style:style style:name="T250" style:family="text">
      <style:text-properties fo:background-color="transparent" loext:char-shading-value="0"/>
    </style:style>
    <style:style style:name="T251" style:family="text">
      <style:text-properties officeooo:rsid="037ba54b" fo:background-color="transparent" loext:char-shading-value="0"/>
    </style:style>
    <style:style style:name="T252" style:family="text">
      <style:text-properties officeooo:rsid="03447a9c" fo:background-color="transparent" loext:char-shading-value="0"/>
    </style:style>
    <style:style style:name="T253" style:family="text">
      <style:text-properties officeooo:rsid="03731ff3" fo:background-color="transparent" loext:char-shading-value="0"/>
    </style:style>
    <style:style style:name="T254" style:family="text">
      <style:text-properties officeooo:rsid="03c807eb"/>
    </style:style>
    <style:style style:name="T255" style:family="text">
      <style:text-properties officeooo:rsid="058118ed"/>
    </style:style>
    <style:style style:name="T256" style:family="text">
      <style:text-properties officeooo:rsid="046739f1"/>
    </style:style>
    <style:style style:name="T257" style:family="text">
      <style:text-properties officeooo:rsid="03871734"/>
    </style:style>
    <style:style style:name="T258" style:family="text">
      <style:text-properties officeooo:rsid="0464e009"/>
    </style:style>
    <style:style style:name="T259" style:family="text">
      <style:text-properties officeooo:rsid="0466b3f6"/>
    </style:style>
    <style:style style:name="T260" style:family="text">
      <style:text-properties officeooo:rsid="041b4d5e"/>
    </style:style>
    <style:style style:name="T261" style:family="text">
      <style:text-properties style:text-underline-style="none" officeooo:rsid="0486dea9"/>
    </style:style>
    <style:style style:name="T262" style:family="text">
      <style:text-properties officeooo:rsid="0400ab4a"/>
    </style:style>
    <style:style style:name="T263" style:family="text">
      <style:text-properties officeooo:rsid="046c4dfb"/>
    </style:style>
    <style:style style:name="T264" style:family="text">
      <style:text-properties officeooo:rsid="03c55c6f"/>
    </style:style>
    <style:style style:name="T265" style:family="text">
      <style:text-properties officeooo:rsid="0596da2a"/>
    </style:style>
    <style:style style:name="T266" style:family="text">
      <style:text-properties officeooo:rsid="0386aca4"/>
    </style:style>
    <style:style style:name="T267" style:family="text">
      <style:text-properties officeooo:rsid="040193e6"/>
    </style:style>
    <style:style style:name="T268" style:family="text">
      <style:text-properties style:font-name="Calibri1" fo:font-size="12pt" style:text-underline-style="none" style:font-size-asian="12pt" style:font-size-complex="12pt"/>
    </style:style>
    <style:style style:name="T269" style:family="text">
      <style:text-properties style:font-name="Calibri1" fo:font-size="12pt" style:text-underline-style="none" officeooo:rsid="0386baf0" style:font-size-asian="12pt" style:font-size-complex="12pt"/>
    </style:style>
    <style:style style:name="T270" style:family="text">
      <style:text-properties style:font-name="Calibri1" fo:font-size="12pt" style:text-underline-style="none" officeooo:rsid="040193e6" style:font-size-asian="12pt" style:font-size-complex="12pt"/>
    </style:style>
    <style:style style:name="T271" style:family="text">
      <style:text-properties style:font-name="Calibri1" fo:font-size="12pt" style:text-underline-style="none" officeooo:rsid="035a0238" style:font-size-asian="12pt" style:font-size-complex="12pt"/>
    </style:style>
    <style:style style:name="T272" style:family="text">
      <style:text-properties style:font-name="Calibri1" fo:font-size="12pt" style:text-underline-style="none" officeooo:rsid="036ad110" style:font-size-asian="12pt" style:font-size-complex="12pt"/>
    </style:style>
    <style:style style:name="T273" style:family="text">
      <style:text-properties style:font-name="Calibri1" fo:font-size="12pt" style:text-underline-style="none" fo:font-weight="normal" officeooo:rsid="04acf4f4" fo:background-color="#dddddd" loext:char-shading-value="0" style:font-size-asian="12pt" style:font-weight-asian="normal" style:font-size-complex="12pt" style:font-weight-complex="normal"/>
    </style:style>
    <style:style style:name="T274" style:family="text">
      <style:text-properties style:font-name="Calibri1" fo:font-size="12pt" style:text-underline-style="none" fo:font-weight="normal" officeooo:rsid="04afb164" fo:background-color="#dddddd" loext:char-shading-value="0" style:font-size-asian="12pt" style:font-weight-asian="normal" style:font-size-complex="12pt" style:font-weight-complex="normal"/>
    </style:style>
    <style:style style:name="T275" style:family="text">
      <style:text-properties fo:color="#808080" loext:opacity="100%" style:font-name="Calibri1"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276" style:family="text">
      <style:text-properties style:font-name="Calibri1" fo:font-size="12pt" style:text-underline-style="none" fo:font-weight="normal" officeooo:rsid="04bd4b24" fo:background-color="#dddddd" loext:char-shading-value="0" style:font-size-asian="12pt" style:font-weight-asian="normal" style:font-size-complex="12pt" style:font-weight-complex="normal"/>
    </style:style>
    <style:style style:name="T277" style:family="text">
      <style:text-properties style:font-name="Calibri1" fo:font-size="12pt" fo:font-style="normal" style:text-underline-style="none" fo:font-weight="normal" officeooo:rsid="020c773e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78" style:family="text">
      <style:text-properties style:font-name="Calibri1" fo:font-size="12pt" style:text-underline-style="none" fo:font-weight="normal" officeooo:rsid="04dedfa7" fo:background-color="#dddddd" loext:char-shading-value="0" style:font-size-asian="12pt" style:font-weight-asian="normal" style:font-size-complex="12pt" style:font-weight-complex="normal"/>
    </style:style>
    <style:style style:name="T279" style:family="text">
      <style:text-properties fo:color="#000000" loext:opacity="100%" style:font-name="Calibri1" fo:font-size="12pt" fo:font-style="normal" style:text-underline-style="none" fo:font-weight="normal" officeooo:rsid="04c0acc0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80" style:family="text">
      <style:text-properties fo:color="#000000" loext:opacity="100%" style:font-name="Calibri1" fo:font-size="12pt" fo:font-style="normal" style:text-underline-style="none" fo:font-weight="normal" officeooo:rsid="04bd4b24" fo:background-color="#dddddd" loext:char-shading-value="0" style:font-size-asian="12pt" style:font-style-asian="normal" style:font-weight-asian="normal" style:font-size-complex="12pt" style:font-style-complex="normal" style:font-weight-complex="normal"/>
    </style:style>
    <style:style style:name="T281" style:family="text">
      <style:text-properties fo:color="#000000" loext:opacity="100%" fo:font-weight="bold" officeooo:rsid="0535e0bb" style:font-weight-asian="bold" style:font-weight-complex="bold"/>
    </style:style>
    <style:style style:name="T282" style:family="text">
      <style:text-properties fo:color="#000000" loext:opacity="100%" officeooo:rsid="0535e0bb"/>
    </style:style>
    <style:style style:name="T283" style:family="text">
      <style:text-properties officeooo:rsid="055b3293"/>
    </style:style>
    <style:style style:name="T284" style:family="text">
      <style:text-properties fo:color="#000000" loext:opacity="100%" fo:font-weight="bold" officeooo:rsid="053a7d39" style:font-weight-asian="bold" style:font-weight-complex="bold"/>
    </style:style>
    <style:style style:name="T285" style:family="text">
      <style:text-properties fo:color="#000000" loext:opacity="100%" style:text-underline-style="none" fo:font-weight="bold" officeooo:rsid="0535e0bb" style:font-weight-asian="bold" style:font-weight-complex="bold"/>
    </style:style>
    <style:style style:name="T286" style:family="text">
      <style:text-properties fo:color="#000000" loext:opacity="100%" style:text-underline-style="none" officeooo:rsid="0535e0bb"/>
    </style:style>
    <style:style style:name="T287" style:family="text">
      <style:text-properties officeooo:rsid="05830aae"/>
    </style:style>
    <style:style style:name="T288" style:family="text">
      <style:text-properties officeooo:rsid="05841bba"/>
    </style:style>
    <style:style style:name="T289" style:family="text">
      <style:text-properties fo:color="#000000" loext:opacity="100%" fo:font-weight="bold" officeooo:rsid="0518f5ac" style:font-weight-asian="bold" style:font-weight-complex="bold"/>
    </style:style>
    <style:style style:name="T290" style:family="text">
      <style:text-properties fo:color="#000000" loext:opacity="100%" style:font-name="Calibri" fo:font-weight="bold" officeooo:rsid="03b0c53f" style:font-name-asian="Calibri" style:font-weight-asian="bold" style:font-name-complex="Calibri" style:font-weight-complex="bold"/>
    </style:style>
    <style:style style:name="T291" style:family="text">
      <style:text-properties fo:color="#000000" loext:opacity="100%" style:font-name="Calibri" fo:font-weight="bold" officeooo:rsid="0518f5ac" style:font-name-asian="Calibri" style:font-weight-asian="bold" style:font-name-complex="Calibri" style:font-weight-complex="bold"/>
    </style:style>
    <style:style style:name="T292" style:family="text">
      <style:text-properties officeooo:rsid="055eb2ff"/>
    </style:style>
    <style:style style:name="T293" style:family="text">
      <style:text-properties fo:font-weight="bold" officeooo:rsid="0513f7d2" style:font-weight-asian="bold" style:font-weight-complex="bold"/>
    </style:style>
    <style:style style:name="T294" style:family="text">
      <style:text-properties fo:color="#000000" loext:opacity="100%" style:text-underline-style="none" fo:font-weight="bold" officeooo:rsid="051dd71e" style:font-weight-asian="bold" style:font-weight-complex="bold"/>
    </style:style>
    <style:style style:name="T295" style:family="text">
      <style:text-properties fo:color="#000000" loext:opacity="100%" style:text-underline-style="none" officeooo:rsid="055eb2ff"/>
    </style:style>
    <style:style style:name="T296" style:family="text">
      <style:text-properties style:text-underline-style="none" officeooo:rsid="055eb2ff"/>
    </style:style>
    <style:style style:name="T297" style:family="text">
      <style:text-properties fo:font-size="16pt" style:text-underline-style="none" fo:font-weight="bold" officeooo:rsid="0513f7d2" style:font-size-asian="16pt" style:font-weight-asian="bold" style:font-size-complex="16pt" style:font-weight-complex="bold"/>
    </style:style>
    <style:style style:name="T298" style:family="text">
      <style:text-properties style:text-underline-style="none" fo:font-weight="bold" officeooo:rsid="0513f7d2" style:font-weight-asian="bold" style:font-weight-complex="bold"/>
    </style:style>
    <style:style style:name="T299" style:family="text">
      <style:text-properties style:text-underline-style="none" fo:font-weight="bold" officeooo:rsid="0525e9a0" style:font-weight-asian="bold" style:font-weight-complex="bold"/>
    </style:style>
    <style:style style:name="T300" style:family="text">
      <style:text-properties style:font-name="Calibri1" fo:font-size="16pt" style:text-underline-style="none" fo:font-weight="bold" officeooo:rsid="0513f7d2" style:font-size-asian="16pt" style:font-weight-asian="bold" style:font-size-complex="16pt" style:font-weight-complex="bold"/>
    </style:style>
    <style:style style:name="T301" style:family="text">
      <style:text-properties style:font-name="Calibri1" fo:font-size="15pt" style:text-underline-style="none" fo:font-weight="bold" officeooo:rsid="0513f7d2" style:font-size-asian="15pt" style:font-weight-asian="bold" style:font-size-complex="15pt" style:font-weight-complex="bold"/>
    </style:style>
    <style:style style:name="T302" style:family="text">
      <style:text-properties officeooo:rsid="0486dea9"/>
    </style:style>
    <style:style style:name="T303" style:family="text">
      <style:text-properties officeooo:rsid="05847699"/>
    </style:style>
    <style:style style:name="T304" style:family="text">
      <style:text-properties officeooo:rsid="04705374"/>
    </style:style>
    <style:style style:name="T305" style:family="text">
      <style:text-properties officeooo:rsid="0402ec91"/>
    </style:style>
    <style:style style:name="T306" style:family="text">
      <style:text-properties officeooo:rsid="04320d9a"/>
    </style:style>
    <style:style style:name="T307" style:family="text">
      <style:text-properties officeooo:rsid="0473df98"/>
    </style:style>
    <style:style style:name="T308" style:family="text">
      <style:text-properties officeooo:rsid="05847699" fo:background-color="#dddddd" loext:char-shading-value="0"/>
    </style:style>
    <style:style style:name="T309" style:family="text">
      <style:text-properties style:font-name="Calibri1" fo:font-size="12pt" style:text-underline-style="none" officeooo:rsid="04d4c859" style:font-size-asian="12pt" style:font-size-complex="12pt"/>
    </style:style>
    <style:style style:name="T310" style:family="text">
      <style:text-properties style:font-name="Calibri1" fo:font-size="12pt" style:text-underline-style="none" fo:font-weight="normal" officeooo:rsid="04ce265e" fo:background-color="#dddddd" loext:char-shading-value="0" style:font-size-asian="12pt" style:font-weight-asian="normal" style:font-size-complex="12pt" style:font-weight-complex="normal"/>
    </style:style>
    <style:style style:name="T311" style:family="text">
      <style:text-properties style:font-name="Calibri1" fo:font-size="12pt" style:text-underline-style="none" fo:font-weight="normal" officeooo:rsid="04cef2f0" fo:background-color="#dddddd" loext:char-shading-value="0" style:font-size-asian="12pt" style:font-weight-asian="normal" style:font-size-complex="12pt" style:font-weight-complex="normal"/>
    </style:style>
    <style:style style:name="T312" style:family="text">
      <style:text-properties style:font-name="Calibri1" fo:font-size="12pt" style:text-underline-style="none" fo:font-weight="normal" officeooo:rsid="04c13763" fo:background-color="#dddddd" loext:char-shading-value="0" style:font-size-asian="12pt" style:font-weight-asian="normal" style:font-size-complex="12pt" style:font-weight-complex="normal"/>
    </style:style>
    <style:style style:name="T313" style:family="text">
      <style:text-properties style:font-name="Calibri1" fo:font-size="12pt" style:text-underline-style="none" fo:font-weight="normal" officeooo:rsid="0518f5ac" style:font-size-asian="12pt" style:font-weight-asian="normal" style:font-size-complex="12pt" style:font-weight-complex="normal"/>
    </style:style>
    <style:style style:name="T314" style:family="text">
      <style:text-properties style:font-name="Calibri1" fo:font-size="12pt" style:text-underline-style="none" fo:font-weight="normal" officeooo:rsid="051ac3b0" style:font-size-asian="12pt" style:font-weight-asian="normal" style:font-size-complex="12pt" style:font-weight-complex="normal"/>
    </style:style>
    <style:style style:name="T315" style:family="text">
      <style:text-properties style:font-name="Calibri1" fo:font-size="12pt" style:text-underline-style="none" fo:font-weight="normal" officeooo:rsid="051c0ee7" style:font-size-asian="12pt" style:font-weight-asian="normal" style:font-size-complex="12pt" style:font-weight-complex="normal"/>
    </style:style>
    <style:style style:name="T316" style:family="text">
      <style:text-properties officeooo:rsid="055eee95"/>
    </style:style>
    <style:style style:name="T317" style:family="text">
      <style:text-properties officeooo:rsid="0584dcb4"/>
    </style:style>
    <style:style style:name="T318" style:family="text">
      <style:text-properties officeooo:rsid="05859034" fo:background-color="#dddddd" loext:char-shading-value="0"/>
    </style:style>
    <style:style style:name="T319" style:family="text">
      <style:text-properties fo:color="#000000" loext:opacity="100%" fo:font-weight="bold" officeooo:rsid="03370e6e" style:font-name-asian="Calibri" style:font-weight-asian="bold" style:font-name-complex="Calibri" style:font-weight-complex="bold"/>
    </style:style>
    <style:style style:name="T320" style:family="text">
      <style:text-properties officeooo:rsid="055ef7f1"/>
    </style:style>
    <style:style style:name="T321" style:family="text">
      <style:text-properties style:text-underline-style="none" officeooo:rsid="05180213"/>
    </style:style>
    <style:style style:name="T322" style:family="text">
      <style:text-properties fo:font-size="16pt" style:text-underline-style="none" fo:font-weight="bold" officeooo:rsid="0517d4c2" style:font-size-asian="16pt" style:font-weight-asian="bold" style:font-size-complex="16pt" style:font-weight-complex="bold"/>
    </style:style>
    <style:style style:name="T323" style:family="text">
      <style:text-properties style:text-underline-style="none" fo:font-weight="bold" officeooo:rsid="0517d4c2" style:font-weight-asian="bold" style:font-weight-complex="bold"/>
    </style:style>
    <style:style style:name="T324" style:family="text">
      <style:text-properties fo:color="#000000" loext:opacity="100%" style:text-underline-style="none" fo:font-weight="bold" officeooo:rsid="0513f7d2" style:font-weight-asian="bold" style:font-weight-complex="bold"/>
    </style:style>
    <style:style style:name="T325" style:family="text">
      <style:text-properties style:font-name="Calibri1" fo:font-size="15pt" style:text-underline-style="none" fo:font-weight="bold" officeooo:rsid="0517d4c2" style:font-size-asian="15pt" style:font-weight-asian="bold" style:font-size-complex="15pt" style:font-weight-complex="bold"/>
    </style:style>
    <style:style style:name="T326" style:family="text">
      <style:text-properties style:font-name="Calibri1" fo:font-size="15pt" style:text-underline-style="none" fo:font-weight="bold" officeooo:rsid="03405156" fo:background-color="transparent" loext:char-shading-value="0" style:font-size-asian="15pt" style:font-weight-asian="bold" style:font-size-complex="15pt" style:font-weight-complex="bold"/>
    </style:style>
    <style:style style:name="T327" style:family="text">
      <style:text-properties fo:color="#000000" loext:opacity="100%" style:font-name="Calibri1" fo:font-size="15pt" style:text-underline-style="none" fo:font-weight="bold" officeooo:rsid="03405156" fo:background-color="transparent" loext:char-shading-value="0" style:font-size-asian="15pt" style:font-weight-asian="bold" style:font-size-complex="15pt" style:font-weight-complex="bold"/>
    </style:style>
    <style:style style:name="T328" style:family="text">
      <style:text-properties fo:color="#000000" loext:opacity="100%" style:font-name="Calibri1" fo:font-size="15pt" style:text-underline-style="none" fo:font-weight="bold" officeooo:rsid="0517d4c2" fo:background-color="transparent" loext:char-shading-value="0" style:font-size-asian="15pt" style:font-weight-asian="bold" style:font-size-complex="15pt" style:font-weight-complex="bold"/>
    </style:style>
    <style:style style:name="T329" style:family="text">
      <style:text-properties officeooo:rsid="040c2127"/>
    </style:style>
    <style:style style:name="T330" style:family="text">
      <style:text-properties officeooo:rsid="048488ef"/>
    </style:style>
    <style:style style:name="T331" style:family="text">
      <style:text-properties officeooo:rsid="040e121a"/>
    </style:style>
    <style:style style:name="T332" style:family="text">
      <style:text-properties style:text-underline-style="none" officeooo:rsid="048488ef"/>
    </style:style>
    <style:style style:name="T333" style:family="text">
      <style:text-properties style:text-underline-style="none" officeooo:rsid="058b9d13"/>
    </style:style>
    <style:style style:name="T334" style:family="text">
      <style:text-properties officeooo:rsid="058b9d13"/>
    </style:style>
    <style:style style:name="T335" style:family="text">
      <style:text-properties officeooo:rsid="04799191"/>
    </style:style>
    <style:style style:name="T336" style:family="text">
      <style:text-properties officeooo:rsid="0415a346"/>
    </style:style>
    <style:style style:name="T337" style:family="text">
      <style:text-properties officeooo:rsid="047c2eb5"/>
    </style:style>
    <style:style style:name="T338" style:family="text">
      <style:text-properties officeooo:rsid="04100e18"/>
    </style:style>
    <style:style style:name="T339" style:family="text">
      <style:text-properties officeooo:rsid="0411bb46"/>
    </style:style>
    <style:style style:name="T340" style:family="text">
      <style:text-properties officeooo:rsid="058b9d13" fo:background-color="#dddddd" loext:char-shading-value="0"/>
    </style:style>
    <style:style style:name="T341" style:family="text">
      <style:text-properties officeooo:rsid="035852ae" fo:background-color="#dddddd" loext:char-shading-value="0"/>
    </style:style>
    <style:style style:name="T342" style:family="text">
      <style:text-properties officeooo:rsid="040f47ef" fo:background-color="#dddddd" loext:char-shading-value="0"/>
    </style:style>
    <style:style style:name="T343" style:family="text">
      <style:text-properties officeooo:rsid="04867854"/>
    </style:style>
    <style:style style:name="T344" style:family="text">
      <style:text-properties officeooo:rsid="040f47ef"/>
    </style:style>
    <style:style style:name="T345" style:family="text">
      <style:text-properties officeooo:rsid="05917e63"/>
    </style:style>
    <style:style style:name="T346" style:family="text">
      <style:text-properties officeooo:rsid="059994a7"/>
    </style:style>
    <style:style style:name="T347" style:family="text">
      <style:text-properties officeooo:rsid="04db9419"/>
    </style:style>
    <style:style style:name="T348" style:family="text">
      <style:text-properties officeooo:rsid="041d5139"/>
    </style:style>
    <style:style style:name="T349" style:family="text">
      <style:text-properties style:font-name="Calibri1" fo:font-size="12pt" style:text-underline-style="none" fo:background-color="transparent" loext:char-shading-value="0" style:font-size-asian="12pt" style:font-size-complex="12pt"/>
    </style:style>
    <style:style style:name="T350" style:family="text">
      <style:text-properties style:font-name="Calibri1" fo:font-size="12pt" style:text-underline-style="none" officeooo:rsid="0386baf0" fo:background-color="transparent" loext:char-shading-value="0" style:font-size-asian="12pt" style:font-size-complex="12pt"/>
    </style:style>
    <style:style style:name="T351" style:family="text">
      <style:text-properties style:font-name="Calibri1" fo:font-size="12pt" style:text-underline-style="none" officeooo:rsid="035a0238" fo:background-color="transparent" loext:char-shading-value="0" style:font-size-asian="12pt" style:font-size-complex="12pt"/>
    </style:style>
    <style:style style:name="T352" style:family="text">
      <style:text-properties style:font-name="Calibri1" fo:font-size="12pt" style:text-underline-style="none" officeooo:rsid="036ad110" fo:background-color="transparent" loext:char-shading-value="0" style:font-size-asian="12pt" style:font-size-complex="12pt"/>
    </style:style>
    <style:style style:name="T353" style:family="text">
      <style:text-properties style:font-name="Calibri1" fo:font-size="12pt" style:text-underline-style="none" fo:font-weight="normal" officeooo:rsid="04c69fc1" style:font-size-asian="12pt" style:font-weight-asian="normal" style:font-size-complex="12pt" style:font-weight-complex="normal"/>
    </style:style>
    <style:style style:name="T354" style:family="text">
      <style:text-properties style:font-name="Calibri1" fo:font-size="12pt" style:text-underline-style="none" fo:font-weight="normal" officeooo:rsid="04c93aeb" style:font-size-asian="12pt" style:font-weight-asian="normal" style:font-size-complex="12pt" style:font-weight-complex="normal"/>
    </style:style>
    <style:style style:name="T355" style:family="text">
      <style:text-properties style:font-name="Calibri1" fo:font-size="12pt" style:text-underline-style="none" fo:font-weight="normal" officeooo:rsid="04c73d10" style:font-size-asian="12pt" style:font-weight-asian="normal" style:font-size-complex="12pt" style:font-weight-complex="normal"/>
    </style:style>
    <style:style style:name="T356" style:family="text">
      <style:text-properties fo:color="#000000" loext:opacity="100%" fo:font-weight="bold" officeooo:rsid="0530d020" style:font-weight-asian="bold" style:font-weight-complex="bold"/>
    </style:style>
    <style:style style:name="T357" style:family="text">
      <style:text-properties officeooo:rsid="0560c1d4"/>
    </style:style>
    <style:style style:name="T358" style:family="text">
      <style:text-properties fo:color="#808080" loext:opacity="100%" style:text-underline-style="none" officeooo:rsid="0502eb77"/>
    </style:style>
    <style:style style:name="T359" style:family="text">
      <style:text-properties style:text-underline-style="none" officeooo:rsid="05340712"/>
    </style:style>
    <style:style style:name="T360" style:family="text">
      <style:text-properties officeooo:rsid="05340712"/>
    </style:style>
    <style:style style:name="T361" style:family="text">
      <style:text-properties officeooo:rsid="058d483a"/>
    </style:style>
    <style:style style:name="T362" style:family="text">
      <style:text-properties officeooo:rsid="058d483a" fo:background-color="#dddddd" loext:char-shading-value="0"/>
    </style:style>
    <style:style style:name="T363" style:family="text">
      <style:text-properties officeooo:rsid="05614a43"/>
    </style:style>
    <style:style style:name="T364" style:family="text">
      <style:text-properties fo:color="#000000" loext:opacity="100%" style:text-underline-style="none" officeooo:rsid="04afb164"/>
    </style:style>
    <style:style style:name="T365" style:family="text">
      <style:text-properties officeooo:rsid="05917e63" fo:background-color="#dddddd" loext:char-shading-value="0"/>
    </style:style>
    <style:style style:name="T366" style:family="text">
      <style:text-properties officeooo:rsid="033ccd16"/>
    </style:style>
    <style:style style:name="T367" style:family="text">
      <style:text-properties officeooo:rsid="04f76a53"/>
    </style:style>
    <style:style style:name="T368" style:family="text">
      <style:text-properties officeooo:rsid="05385973"/>
    </style:style>
    <style:style style:name="T369" style:family="text">
      <style:text-properties officeooo:rsid="0544ad50"/>
    </style:style>
    <style:style style:name="T370" style:family="text">
      <style:text-properties officeooo:rsid="03af7a62"/>
    </style:style>
    <style:style style:name="T371" style:family="text">
      <style:text-properties style:font-name="Calibri" officeooo:rsid="03b0c53f" style:font-name-asian="Calibri" style:font-name-complex="Calibri"/>
    </style:style>
    <style:style style:name="T372" style:family="text">
      <style:text-properties officeooo:rsid="04d5a17f"/>
    </style:style>
    <style:style style:name="T373" style:family="text">
      <style:text-properties officeooo:rsid="0593c27a"/>
    </style:style>
    <style:style style:name="T374" style:family="text">
      <style:text-properties officeooo:rsid="032c10a9"/>
    </style:style>
    <style:style style:name="T375" style:family="text">
      <style:text-properties officeooo:rsid="032c1968"/>
    </style:style>
    <style:style style:name="T376" style:family="text">
      <style:text-properties officeooo:rsid="03e340dd"/>
    </style:style>
    <style:style style:name="T377" style:family="text">
      <style:text-properties officeooo:rsid="03ebfa16"/>
    </style:style>
    <style:style style:name="T378" style:family="text">
      <style:text-properties officeooo:rsid="03ec9fc1"/>
    </style:style>
    <style:style style:name="T379" style:family="text">
      <style:text-properties fo:color="#000000" loext:opacity="100%" style:font-name="Calibri" officeooo:rsid="059cb372" style:font-name-asian="Calibri" style:font-name-complex="Calibri"/>
    </style:style>
    <style:style style:name="T380" style:family="text">
      <style:text-properties officeooo:rsid="03e55c6c"/>
    </style:style>
    <style:style style:name="T381" style:family="text">
      <style:text-properties officeooo:rsid="04258367"/>
    </style:style>
    <style:style style:name="T382" style:family="text">
      <style:text-properties officeooo:rsid="059cb372"/>
    </style:style>
    <style:style style:name="T383" style:family="text">
      <style:text-properties officeooo:rsid="033b3ab0"/>
    </style:style>
    <style:style style:name="T384" style:family="text">
      <style:text-properties officeooo:rsid="039e4051"/>
    </style:style>
    <style:style style:name="T385" style:family="text">
      <style:text-properties officeooo:rsid="03c82029"/>
    </style:style>
    <style:style style:name="T386" style:family="text">
      <style:text-properties style:text-line-through-style="none" style:text-line-through-type="none" officeooo:rsid="03ca367b"/>
    </style:style>
    <style:style style:name="T387" style:family="text">
      <style:text-properties style:text-line-through-style="none" style:text-line-through-type="none" officeooo:rsid="03755946"/>
    </style:style>
    <style:style style:name="T388" style:family="text">
      <style:text-properties style:text-line-through-style="none" style:text-line-through-type="none" officeooo:rsid="04d4ec02"/>
    </style:style>
    <style:style style:name="T389" style:family="text">
      <style:text-properties style:text-line-through-style="none" style:text-line-through-type="none" officeooo:rsid="032c1968"/>
    </style:style>
    <style:style style:name="T390" style:family="text">
      <style:text-properties style:text-line-through-style="none" style:text-line-through-type="none" officeooo:rsid="03a3d6eb"/>
    </style:style>
    <style:style style:name="T391" style:family="text">
      <style:text-properties style:text-line-through-style="none" style:text-line-through-type="none" officeooo:rsid="03bcac93"/>
    </style:style>
    <style:style style:name="T392" style:family="text">
      <style:text-properties style:text-line-through-style="none" style:text-line-through-type="none" officeooo:rsid="0395e0fc"/>
    </style:style>
    <style:style style:name="T393" style:family="text">
      <style:text-properties officeooo:rsid="048a7075"/>
    </style:style>
    <style:style style:name="T394" style:family="text">
      <style:text-properties officeooo:rsid="04d4ec02"/>
    </style:style>
    <style:style style:name="T395" style:family="text">
      <style:text-properties officeooo:rsid="03e4313e"/>
    </style:style>
    <style:style style:name="T396" style:family="text">
      <style:text-properties officeooo:rsid="03eca7e9"/>
    </style:style>
    <style:style style:name="T397" style:family="text">
      <style:text-properties officeooo:rsid="03ed669a"/>
    </style:style>
    <style:style style:name="T398" style:family="text">
      <style:text-properties officeooo:rsid="0424a129"/>
    </style:style>
    <style:style style:name="T399" style:family="text">
      <style:text-properties officeooo:rsid="03d061bf"/>
    </style:style>
    <style:style style:name="T400" style:family="text">
      <style:text-properties officeooo:rsid="03cc1f1f"/>
    </style:style>
    <style:style style:name="T401" style:family="text">
      <style:text-properties style:font-name="Calibri" officeooo:rsid="059cb372" style:font-name-asian="Calibri" style:font-name-complex="Calibri"/>
    </style:style>
    <style:style style:name="T402" style:family="text">
      <style:text-properties officeooo:rsid="048db741"/>
    </style:style>
    <style:style style:name="T403" style:family="text">
      <style:text-properties officeooo:rsid="03d2c93c"/>
    </style:style>
    <style:style style:name="T404" style:family="text">
      <style:text-properties officeooo:rsid="04e09be5"/>
    </style:style>
    <style:style style:name="T405" style:family="text">
      <style:text-properties officeooo:rsid="0593ee36"/>
    </style:style>
    <style:style style:name="T406" style:family="text">
      <style:text-properties officeooo:rsid="03e63f0a"/>
    </style:style>
    <style:style style:name="T407" style:family="text">
      <style:text-properties officeooo:rsid="03aaa9b0"/>
    </style:style>
    <style:style style:name="T408" style:family="text">
      <style:text-properties officeooo:rsid="03fdf383"/>
    </style:style>
    <style:style style:name="T409" style:family="text">
      <style:text-properties officeooo:rsid="038dd3fd"/>
    </style:style>
    <style:style style:name="T410" style:family="text">
      <style:text-properties officeooo:rsid="03cd380a"/>
    </style:style>
    <style:style style:name="T411" style:family="text">
      <style:text-properties officeooo:rsid="03cd6022"/>
    </style:style>
    <style:style style:name="T412" style:family="text">
      <style:text-properties officeooo:rsid="03f6cf94"/>
    </style:style>
    <style:style style:name="T413" style:family="text">
      <style:text-properties officeooo:rsid="048dc0b8"/>
    </style:style>
    <style:style style:name="T414" style:family="text">
      <style:text-properties officeooo:rsid="03d572ab"/>
    </style:style>
    <style:style style:name="T415" style:family="text">
      <style:text-properties officeooo:rsid="03b044a1"/>
    </style:style>
    <style:style style:name="T416" style:family="text">
      <style:text-properties officeooo:rsid="0535e0bb"/>
    </style:style>
    <style:style style:name="T417" style:family="text">
      <style:text-properties fo:font-weight="normal" officeooo:rsid="0535e0bb" style:font-weight-asian="normal" style:font-weight-complex="normal"/>
    </style:style>
    <style:style style:name="T418" style:family="text">
      <style:text-properties officeooo:rsid="042c00b0"/>
    </style:style>
    <style:style style:name="T419" style:family="text">
      <style:text-properties officeooo:rsid="04d6dcc1"/>
    </style:style>
    <style:style style:name="T420" style:family="text">
      <style:text-properties officeooo:rsid="05969e7a"/>
    </style:style>
    <style:style style:name="T421" style:family="text">
      <style:text-properties officeooo:rsid="03e6d629"/>
    </style:style>
    <style:style style:name="T422" style:family="text">
      <style:text-properties officeooo:rsid="038b6635"/>
    </style:style>
    <style:style style:name="T423" style:family="text">
      <style:text-properties officeooo:rsid="03bc15d9"/>
    </style:style>
    <style:style style:name="T424" style:family="text">
      <style:text-properties officeooo:rsid="03bcac93"/>
    </style:style>
    <style:style style:name="T425" style:family="text">
      <style:text-properties officeooo:rsid="04a268c8"/>
    </style:style>
    <style:style style:name="T426" style:family="text">
      <style:text-properties officeooo:rsid="0594ef48"/>
    </style:style>
    <style:style style:name="T427" style:family="text">
      <style:text-properties officeooo:rsid="03d41903"/>
    </style:style>
    <style:style style:name="T428" style:family="text">
      <style:text-properties officeooo:rsid="04179dea"/>
    </style:style>
    <style:style style:name="T429" style:family="text">
      <style:text-properties officeooo:rsid="048f325e"/>
    </style:style>
    <style:style style:name="T430" style:family="text">
      <style:text-properties officeooo:rsid="03b11922"/>
    </style:style>
    <style:style style:name="T431" style:family="text">
      <style:text-properties officeooo:rsid="0333bfd7"/>
    </style:style>
    <style:style style:name="T432" style:family="text">
      <style:text-properties officeooo:rsid="04012cd7"/>
    </style:style>
    <style:style style:name="T433" style:family="text">
      <style:text-properties style:font-name="Calibri" officeooo:rsid="04f76a53" style:font-name-asian="Calibri" style:font-name-complex="Calibri"/>
    </style:style>
    <style:style style:name="T434" style:family="text">
      <style:text-properties style:font-name="Calibri" officeooo:rsid="042d4334" style:font-name-asian="Calibri" style:font-name-complex="Calibri"/>
    </style:style>
    <style:style style:name="T435" style:family="text">
      <style:text-properties style:font-name="Calibri" officeooo:rsid="042e4a13" style:font-name-asian="Calibri" style:font-name-complex="Calibri"/>
    </style:style>
    <style:style style:name="T436" style:family="text">
      <style:text-properties officeooo:rsid="042d4334"/>
    </style:style>
    <style:style style:name="T437" style:family="text">
      <style:text-properties officeooo:rsid="0597abfe"/>
    </style:style>
    <style:style style:name="T438" style:family="text">
      <style:text-properties officeooo:rsid="03e7b95c"/>
    </style:style>
    <style:style style:name="T439" style:family="text">
      <style:text-properties officeooo:rsid="0525e9a0"/>
    </style:style>
    <style:style style:name="T440" style:family="text">
      <style:text-properties officeooo:rsid="0526f566"/>
    </style:style>
    <style:style style:name="T441" style:family="text">
      <style:text-properties officeooo:rsid="03e6dd0b"/>
    </style:style>
    <style:style style:name="T442" style:family="text">
      <style:text-properties officeooo:rsid="0597755c"/>
    </style:style>
    <style:style style:name="T443" style:family="text">
      <style:text-properties officeooo:rsid="059aedbe"/>
    </style:style>
    <style:style style:name="T444" style:family="text">
      <style:text-properties officeooo:rsid="0496044c"/>
    </style:style>
    <style:style style:name="T445" style:family="text">
      <style:text-properties officeooo:rsid="0399be73"/>
    </style:style>
    <style:style style:name="T446" style:family="text">
      <style:text-properties officeooo:rsid="032c5546"/>
    </style:style>
    <style:style style:name="T447" style:family="text">
      <style:text-properties officeooo:rsid="032ce937"/>
    </style:style>
    <style:style style:name="T448" style:family="text">
      <style:text-properties officeooo:rsid="03c051ad"/>
    </style:style>
    <style:style style:name="T449" style:family="text">
      <style:text-properties fo:font-weight="bold" style:font-weight-asian="bold" style:font-weight-complex="bold"/>
    </style:style>
    <style:style style:name="T450" style:family="text">
      <style:text-properties fo:font-weight="bold" officeooo:rsid="053226e1" style:font-weight-asian="bold" style:font-weight-complex="bold"/>
    </style:style>
    <style:style style:name="T451" style:family="text">
      <style:text-properties style:font-name="Calibri" fo:font-weight="bold" officeooo:rsid="03b0c53f" style:font-name-asian="Calibri" style:font-weight-asian="bold" style:font-name-complex="Calibri" style:font-weight-complex="bold"/>
    </style:style>
    <style:style style:name="T452" style:family="text">
      <style:text-properties fo:font-weight="bold" officeooo:rsid="04323169" style:font-weight-asian="bold" style:font-weight-complex="bold"/>
    </style:style>
    <style:style style:name="T453" style:family="text">
      <style:text-properties fo:font-weight="bold" officeooo:rsid="03b539a6" style:font-weight-asian="bold" style:font-weight-complex="bold"/>
    </style:style>
    <style:style style:name="T454" style:family="text">
      <style:text-properties fo:font-weight="bold" officeooo:rsid="04d9abe7" style:font-weight-asian="bold" style:font-weight-complex="bold"/>
    </style:style>
    <style:style style:name="T455" style:family="text">
      <style:text-properties fo:font-weight="bold" officeooo:rsid="0598fc13" style:font-weight-asian="bold" style:font-weight-complex="bold"/>
    </style:style>
    <style:style style:name="T456" style:family="text">
      <style:text-properties officeooo:rsid="03b29325"/>
    </style:style>
    <style:style style:name="T457" style:family="text">
      <style:text-properties officeooo:rsid="03eeafb7"/>
    </style:style>
    <style:style style:name="T458" style:family="text">
      <style:text-properties officeooo:rsid="03b43de2"/>
    </style:style>
    <style:style style:name="T459" style:family="text">
      <style:text-properties officeooo:rsid="03b76ff8"/>
    </style:style>
    <style:style style:name="T460" style:family="text">
      <style:text-properties officeooo:rsid="0598dc69"/>
    </style:style>
    <style:style style:name="T461" style:family="text">
      <style:text-properties officeooo:rsid="0498ca55"/>
    </style:style>
    <style:style style:name="T462" style:family="text">
      <style:text-properties officeooo:rsid="03b3b5ed"/>
    </style:style>
    <style:style style:name="T463" style:family="text">
      <style:text-properties officeooo:rsid="03b712c9"/>
    </style:style>
    <style:style style:name="T464" style:family="text">
      <style:text-properties officeooo:rsid="040f9bbe"/>
    </style:style>
    <style:style style:name="T465" style:family="text">
      <style:text-properties officeooo:rsid="03b539a6"/>
    </style:style>
    <style:style style:name="T466" style:family="text">
      <style:text-properties officeooo:rsid="03b82b61"/>
    </style:style>
    <style:style style:name="T467" style:family="text">
      <style:text-properties officeooo:rsid="03b9d94d"/>
    </style:style>
    <style:style style:name="T468" style:family="text">
      <style:text-properties officeooo:rsid="0598fc13"/>
    </style:style>
    <style:style style:name="T469" style:family="text">
      <style:text-properties officeooo:rsid="04d7e84b"/>
    </style:style>
    <style:style style:name="T470" style:family="text">
      <style:text-properties officeooo:rsid="041be52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63.29mm, 0mm, 67.15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5.43mm, 13.72mm, 15.33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mm, 0mm, 34.94mm, 0m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from-top" style:vertical-rel="paragraph" style:horizontal-pos="from-left" style:horizontal-rel="paragraph" style:mirror="none" fo:clip="rect(0mm, 7.74mm, 0mm, 8.61m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vertical-pos="from-top" style:vertical-rel="paragraph" style:horizontal-pos="from-left" style:horizontal-rel="paragraph" style:mirror="none" fo:clip="rect(3.42mm, 0mm, 67.87mm, 0m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vertical-pos="from-top" style:vertical-rel="paragraph" style:horizontal-pos="from-left" style:horizontal-rel="paragraph" style:mirror="none" fo:clip="rect(0mm, 0mm, 0mm, 76.13m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vertical-pos="from-top" style:vertical-rel="paragraph" style:horizontal-pos="from-left" style:horizontal-rel="paragraph" style:mirror="none" fo:clip="rect(0mm, 3.46mm, 0mm, 0m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vertical-pos="from-top" style:vertical-rel="paragraph" style:horizontal-pos="from-left" style:horizontal-rel="paragraph" style:mirror="none" fo:clip="rect(0mm, 76.92mm, 0mm, 34.75m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vertical-pos="from-top" style:vertical-rel="paragraph" style:horizontal-pos="from-left" style:horizontal-rel="paragraph" style:mirror="none" fo:clip="rect(0mm, 0mm, 19.83mm, 0m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4" fo:column-gap="4.97mm">
          <style:column style:rel-width="16383*" fo:start-indent="0mm" fo:end-indent="2.48mm"/>
          <style:column style:rel-width="16383*" fo:start-indent="2.48mm" fo:end-indent="2.48mm"/>
          <style:column style:rel-width="16383*" fo:start-indent="2.48mm" fo:end-indent="2.48mm"/>
          <style:column style:rel-width="16386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</text:span><text:span text:style-name="T2">raveller</text:span></text:p>
      <text:p text:style-name="P2"><text:span text:style-name="T3">Name </text:span><text:span text:style-name="T4">___</text:span><text:span text:style-name="T5">_</text:span>________________________<text:span text:style-name="T6">_____</text:span><text:span text:style-name="T7">_</text:span><text:span text:style-name="T6">_</text:span><text:span text:style-name="T8">____</text:span><text:span text:style-name="T6">_</text:span><text:span text:style-name="T9">_</text:span></text:p>
      <text:p text:style-name="P3"><text:span text:style-name="T10">Spezies </text:span><text:span text:style-name="T4">__</text:span><text:span text:style-name="T5">_</text:span>________ <text:span text:style-name="T3">Geburtswelt </text:span>_____<text:span text:style-name="T7">____</text:span><text:span text:style-name="T11">_</text:span><text:span text:style-name="T7"> </text:span><text:span text:style-name="T12">Alter </text:span><text:span text:style-name="T13">__</text:span><text:span text:style-name="T14">_</text:span></text:p>
      <text:p text:style-name="P2"><text:span text:style-name="T3">Beschreibung </text:span><text:span text:style-name="T15">_</text:span><text:span text:style-name="T4">_</text:span>__________________________<text:span text:style-name="T8">____</text:span><text:span text:style-name="T6">___</text:span></text:p>
      <text:p text:style-name="P2">_______________________________________<text:span text:style-name="T8">____</text:span><text:span text:style-name="T6">___</text:span></text:p>
      <text:p text:style-name="P4">______________________________________<text:span text:style-name="T14">_______</text:span>_</text:p>
      <text:p text:style-name="P5"><text:span text:style-name="T16">Beruf </text:span><text:span text:style-name="T17">_____</text:span><text:span text:style-name="T18">_</text:span><text:span text:style-name="T17">_ </text:span><text:span text:style-name="T19">Kontakte </text:span><text:span text:style-name="T20">______</text:span><text:span text:style-name="T21">_</text:span><text:span text:style-name="T17">______</text:span><text:span text:style-name="T22">______</text:span><text:span text:style-name="T18">___</text:span><text:span text:style-name="T22">____</text:span><text:span text:style-name="T17"><text:line-break/></text:span><text:span text:style-name="T19">Besitz </text:span><text:span text:style-name="T17">_</text:span><text:span text:style-name="T23">_</text:span><text:span text:style-name="T17">_________</text:span><text:span text:style-name="T24">__</text:span><text:span text:style-name="T17">________________</text:span><text:span text:style-name="T23">__</text:span><text:span text:style-name="T17">______</text:span><text:span text:style-name="T18">____</text:span></text:p>
      <text:p text:style-name="P6"><text:span text:style-name="T25">Credits </text:span>_______<text:span text:style-name="T26">_</text:span><text:span text:style-name="T8">____</text:span><text:span text:style-name="T27">___</text:span><text:span text:style-name="T8"><text:tab/></text:span><text:span text:style-name="T28">Vermögen </text:span>_______<text:span text:style-name="T26">_</text:span><text:span text:style-name="T8">____</text:span><text:span text:style-name="T6">__</text:span><text:span text:style-name="T29">_</text:span><text:span text:style-name="T6">_</text:span><text:span text:style-name="T8"><text:line-break/></text:span><text:span text:style-name="T30"> </text:span></text:p>
      <table:table table:name="Tabelle1" table:style-name="Tabelle1">
        <table:table-column table:style-name="Tabelle1.A" table:number-columns-repeated="8"/>
        <table:table-row>
          <table:table-cell table:style-name="Tabelle1.A1" office:value-type="string">
            <text:p text:style-name="P7">Wert</text:p>
          </table:table-cell>
          <table:table-cell table:style-name="Tabelle1.A1" office:value-type="string">
            <text:p text:style-name="P7">0</text:p>
          </table:table-cell>
          <table:table-cell table:style-name="Tabelle1.A1" office:value-type="string">
            <text:p text:style-name="P7">1-2</text:p>
          </table:table-cell>
          <table:table-cell table:style-name="Tabelle1.A1" office:value-type="string">
            <text:p text:style-name="P7">3-5</text:p>
          </table:table-cell>
          <table:table-cell table:style-name="Tabelle1.A1" office:value-type="string">
            <text:p text:style-name="P7">6-8</text:p>
          </table:table-cell>
          <table:table-cell table:style-name="Tabelle1.A1" office:value-type="string">
            <text:p text:style-name="P7">9-11</text:p>
          </table:table-cell>
          <table:table-cell table:style-name="Tabelle1.A1" office:value-type="string">
            <text:p text:style-name="P7">12-14</text:p>
          </table:table-cell>
          <table:table-cell table:style-name="Tabelle1.A1" office:value-type="string">
            <text:p text:style-name="P7">15-16</text:p>
          </table:table-cell>
        </table:table-row>
        <table:table-row table:style-name="Tabelle1.2">
          <table:table-cell table:style-name="Tabelle1.A1" office:value-type="string">
            <text:p text:style-name="P7">Mod.</text:p>
          </table:table-cell>
          <table:table-cell table:style-name="Tabelle1.A1" office:value-type="string">
            <text:p text:style-name="P8">-<text:span text:style-name="T31">3</text:span></text:p>
          </table:table-cell>
          <table:table-cell table:style-name="Tabelle1.A1" office:value-type="string">
            <text:p text:style-name="P8">-<text:span text:style-name="T31">2</text:span></text:p>
          </table:table-cell>
          <table:table-cell table:style-name="Tabelle1.A1" office:value-type="string">
            <text:p text:style-name="P8">-<text:span text:style-name="T31">1</text:span></text:p>
          </table:table-cell>
          <table:table-cell table:style-name="Tabelle1.A1" office:value-type="string">
            <text:p text:style-name="P7">0</text:p>
          </table:table-cell>
          <table:table-cell table:style-name="Tabelle1.A1" office:value-type="string">
            <text:p text:style-name="P7">+1</text:p>
          </table:table-cell>
          <table:table-cell table:style-name="Tabelle1.A1" office:value-type="string">
            <text:p text:style-name="P7">+2</text:p>
          </table:table-cell>
          <table:table-cell table:style-name="Tabelle1.A1" office:value-type="string">
            <text:p text:style-name="P7">+3</text:p>
          </table:table-cell>
        </table:table-row>
      </table:table>
      <text:p text:style-name="P9"><text:span text:style-name="T32">Stärke</text:span><text:span text:style-name="T17"><text:tab/><text:tab/>___<text:tab/></text:span><text:span text:style-name="T33">___</text:span><text:span text:style-name="T17"><text:tab/><text:tab/></text:span><text:span text:style-name="T32">Intell</text:span><text:span text:style-name="T34">ekt<text:tab/></text:span><text:span text:style-name="T32"><text:tab/></text:span><text:span text:style-name="T32">___</text:span><text:span text:style-name="T17"><text:tab/></text:span><text:span text:style-name="T33">___<text:tab/><text:line-break/></text:span><text:span text:style-name="T32">Geschick</text:span><text:span text:style-name="T17"><text:tab/><text:tab/>___<text:tab/></text:span><text:span text:style-name="T33">___<text:tab/></text:span><text:span text:style-name="T32"><text:tab/></text:span><text:span text:style-name="T35">B</text:span><text:span text:style-name="T32">ildung</text:span><text:span text:style-name="T17"><text:tab/><text:tab/></text:span><text:span text:style-name="T32">___</text:span><text:span text:style-name="T17"><text:tab/></text:span><text:span text:style-name="T33">___<text:tab/></text:span></text:p>
      <text:p text:style-name="P9"><text:span text:style-name="T32">Ausdauer</text:span><text:span text:style-name="T17"><text:tab/>___<text:tab/></text:span><text:span text:style-name="T33">___</text:span><text:span text:style-name="T17"><text:tab/><text:tab/></text:span><text:span text:style-name="T32">Sozialstatus</text:span><text:span text:style-name="T17"><text:tab/></text:span><text:span text:style-name="T32">___</text:span><text:span text:style-name="T17"><text:tab/></text:span><text:span text:style-name="T33">___</text:span><text:span text:style-name="T36"><text:tab/></text:span></text:p>
      <text:p text:style-name="P10"><text:span text:style-name="T37"><text:tab/><text:tab/><text:tab/><text:tab/>Alleskönner</text:span>: <text:span text:style-name="T38">__</text:span><text:tab/><text:tab/><text:tab/><text:tab/><text:tab/><text:tab/>Un<text:span text:style-name="T38">trainiert: __ </text:span><text:span text:style-name="T39">(-3)</text:span><text:span text:style-name="T38"><text:tab/><text:tab/><text:tab/><text:tab/></text:span></text:p>
      <text:section text:style-name="Sect1" text:name="Mehrspaltig">
        <text:p text:style-name="P11">Anführer</text:p>
        <text:p text:style-name="P12"><text:span text:style-name="T40">Astrogation</text:span><text:span text:style-name="T41"/></text:p>
        <text:p text:style-name="P12">Athletik</text:p>
        <text:p text:style-name="P13"><text:span text:style-name="T17"><text:tab/></text:span><text:span text:style-name="T42">Ausdauer</text:span></text:p>
        <text:p text:style-name="P13"><text:span text:style-name="T43"><text:tab/></text:span><text:span text:style-name="T42">Geschick</text:span></text:p>
        <text:p text:style-name="P14"><text:tab/><text:span text:style-name="T44">St</text:span>ä<text:span text:style-name="T44">rke</text:span></text:p>
        <text:p text:style-name="P15">Aufklären</text:p>
        <text:p text:style-name="P16"><text:span text:style-name="T45">Ausbildung<text:tab/></text:span></text:p>
        <text:p text:style-name="P17"><text:tab/><text:span text:style-name="T46">__________</text:span><text:span text:style-name="T47">___</text:span></text:p>
        <text:p text:style-name="P18">Diplomatie</text:p>
        <text:p text:style-name="P19">Elektronik</text:p>
        <text:p text:style-name="P20"><text:tab/>Computer</text:p>
        <text:p text:style-name="P21"><text:tab/><text:span text:style-name="T48">Fernsteuerung</text:span></text:p>
        <text:p text:style-name="P21"><text:tab/>Kommunikation</text:p>
        <text:p text:style-name="P22"><text:span text:style-name="T41"><text:tab/></text:span><text:span text:style-name="T49">Sensoren</text:span></text:p>
        <text:p text:style-name="P22">Ermitteln</text:p>
        <text:p text:style-name="P23">Fahre<text:span text:style-name="T50">r</text:span></text:p>
        <text:p text:style-name="P24"><text:span text:style-name="T51"><text:tab/></text:span><text:span text:style-name="T52">Luftkissen</text:span><text:span text:style-name="T51"><text:line-break/></text:span><text:span text:style-name="T53"><text:tab/></text:span><text:span text:style-name="T54">Mechs</text:span></text:p>
        <text:p text:style-name="P25"><text:span text:style-name="T53"><text:tab/></text:span><text:span text:style-name="T55">Rad &amp; </text:span><text:span text:style-name="T51">Ketten</text:span></text:p>
        <text:p text:style-name="P26"/>
        <text:p text:style-name="P27">Fliege<text:span text:style-name="T50">r</text:span></text:p>
        <text:p text:style-name="P23"><text:tab/><text:span text:style-name="T50">Gleiter<text:line-break/><text:tab/></text:span>Rotor</text:p>
        <text:p text:style-name="P23"><text:tab/>Tragflächen</text:p>
        <text:p text:style-name="P28">Geselligkeit</text:p>
        <text:p text:style-name="P23">Glücksspiel</text:p>
        <text:p text:style-name="P23">H<text:span text:style-name="T56">a</text:span>nd<text:span text:style-name="T56">e</text:span>l<text:span text:style-name="T50">n</text:span></text:p>
        <text:p text:style-name="P23">Ingenieur</text:p>
        <text:p text:style-name="P29"><text:tab/>Lebenserhaltung</text:p>
        <text:p text:style-name="P23"><text:tab/>Manöverantrieb</text:p>
        <text:p text:style-name="P29"><text:tab/>Reaktor</text:p>
        <text:p text:style-name="P23"><text:tab/>Sprungantrieb</text:p>
        <text:p text:style-name="P30">Kanonier <text:span text:style-name="T57">(Weltraum)</text:span></text:p>
        <text:p text:style-name="P18"><text:tab/>T<text:span text:style-name="T50">u</text:span>rm<text:span text:style-name="T50">schütze</text:span></text:p>
        <text:p text:style-name="P18"><text:tab/>Orbital</text:p>
        <text:p text:style-name="P18">Kunst</text:p>
        <text:p text:style-name="P31"><text:tab/><text:span text:style-name="T46">__________</text:span><text:span text:style-name="T47">____</text:span></text:p>
        <text:p text:style-name="P23">Mechanik</text:p>
        <text:p text:style-name="P32">Medizin</text:p>
        <text:p text:style-name="P33"/>
        <text:p text:style-name="P34">Nahkampf</text:p>
        <text:p text:style-name="P35"><text:tab/>Klingen</text:p>
        <text:p text:style-name="P36"><text:span text:style-name="T53"><text:tab/>Unbewaffnet</text:span></text:p>
        <text:p text:style-name="P37">Navigation <text:span text:style-name="T50">(planetar)</text:span><text:line-break/><text:span text:style-name="T50">Null-D<text:line-break/>P</text:span><text:span text:style-name="T49">ilot </text:span><text:span text:style-name="T50">(Weltraum)</text:span></text:p>
        <text:p text:style-name="P35"><text:tab/>Beiboote</text:p>
        <text:p text:style-name="P35"><text:tab/>Raumschiffe</text:p>
        <text:p text:style-name="P38"><text:span text:style-name="T53"><text:tab/></text:span><text:span text:style-name="T58">Große</text:span><text:span text:style-name="T53"> Schiffe</text:span></text:p>
        <text:p text:style-name="P35">Raumanzug</text:p>
        <text:p text:style-name="P39">Recht</text:p>
        <text:p text:style-name="P40">Schleichen</text:p>
        <text:p text:style-name="P41"><text:span text:style-name="T59">Schuss</text:span>waffen</text:p>
        <text:p text:style-name="P41"><text:tab/>Energiew<text:span text:style-name="T60">affen</text:span></text:p>
        <text:p text:style-name="P41"><text:tab/>Projektil</text:p>
        <text:p text:style-name="P42">Schwere Waffen</text:p>
        <text:p text:style-name="P35"><text:tab/>Artillerie</text:p>
        <text:p text:style-name="P35"><text:tab/>Tragbare</text:p>
        <text:p text:style-name="P35"><text:tab/><text:span text:style-name="T46">Fahrzeug</text:span></text:p>
        <text:p text:style-name="P35"/>
        <text:p text:style-name="P43">Seefahr<text:span text:style-name="T61">er</text:span></text:p>
        <text:p text:style-name="P44"><text:tab/><text:span text:style-name="T46">__________</text:span><text:span text:style-name="T47">____</text:span></text:p>
        <text:p text:style-name="P45">Sprachen</text:p>
        <text:p text:style-name="P46"><text:tab/><text:span text:style-name="T46">__________</text:span><text:span text:style-name="T47">____</text:span></text:p>
        <text:p text:style-name="P35">Sprengstoff</text:p>
        <text:p text:style-name="P47">Steward</text:p>
        <text:p text:style-name="P48">Taktik</text:p>
        <text:p text:style-name="P49"><text:tab/><text:span text:style-name="T62">P</text:span><text:span text:style-name="T63">lanetar<text:tab/><text:tab/></text:span><text:span text:style-name="T64">_</text:span></text:p>
        <text:p text:style-name="P49"><text:tab/><text:span text:style-name="T63">Weltraum<text:tab/><text:tab/></text:span><text:span text:style-name="T64">_</text:span></text:p>
        <text:p text:style-name="P50">Täuschen</text:p>
        <text:p text:style-name="P35">Tiere</text:p>
        <text:p text:style-name="P35"><text:tab/>Abrichten</text:p>
        <text:p text:style-name="P35"><text:tab/>Tiermedizin</text:p>
        <text:p text:style-name="P51">Überleben</text:p>
        <text:p text:style-name="P52">Überreden</text:p>
        <text:p text:style-name="P28">Unterwelt</text:p>
        <text:p text:style-name="P23"><text:span text:style-name="T50">Verwaltung<text:line-break/></text:span><text:span text:style-name="T65">W</text:span><text:span text:style-name="T49">issenschaft</text:span><text:tab/><text:span text:style-name="T46">__________</text:span><text:span text:style-name="T47">____</text:span></text:p>
        <text:p text:style-name="P37"/>
      </text:section>
      <text:p text:style-name="P53"><text:span text:style-name="T66">Rüstung</text:span><text:span text:style-name="T67"><text:tab/><text:tab/></text:span><text:span text:style-name="T68">TL<text:tab/></text:span><text:span text:style-name="T69">Schutz<text:tab/>Strahlung<text:tab/>Gewicht</text:span><text:span text:style-name="T70"><text:tab/><text:tab/></text:span><text:span text:style-name="T71">Ausr</text:span><text:span text:style-name="T66">üstung</text:span><text:span text:style-name="T67"><text:tab/><text:tab/><text:tab/></text:span><text:span text:style-name="T68">TL<text:tab/></text:span><text:span text:style-name="T69">Gewicht <text:s text:c="4"/></text:span></text:p>
      <text:p text:style-name="P54"><text:span text:style-name="T72"/></text:p>
      <text:p text:style-name="P53"><text:span text:style-name="T73"/></text:p>
      <text:p text:style-name="P53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/text:span><text:span text:style-name="T75"><text:tab/><text:tab/></text:span><text:span text:style-name="T76">Implantate</text:span><text:span text:style-name="T68">TL</text:span><text:span text:style-name="T69"><text:tab/></text:span><text:span text:style-name="T68">Effekt <text:s text:c="9"/></text:span></text:p>
      <text:p text:style-name="P55"><text:span text:style-name="T70"/></text:p>
      <text:p text:style-name="P55"><text:span text:style-name="T70"/></text:p>
      <text:p text:style-name="P56"><text:span text:style-name="T77">T</text:span><text:span text:style-name="T78">raveller</text:span><draw:frame draw:style-name="fr1" draw:name="Bild1" text:anchor-type="char" svg:x="121.57mm" svg:y="-0.12mm" svg:width="68.12mm" svg:height="80.66mm" draw:z-index="0"><draw:image xlink:href="Pictures/100000000000043800000258468D55D0.jpg" xlink:type="simple" xlink:show="embed" xlink:actuate="onLoad" draw:mime-type="image/jpeg"/></draw:frame></text:p>
      <text:p text:style-name="P57"><text:span text:style-name="T3">Name<text:tab/></text:span><text:span text:style-name="T79">Mal Reynolds</text:span></text:p>
      <text:p text:style-name="P57"><text:span text:style-name="T10">Spezies<text:tab/></text:span><text:span text:style-name="T80">Mensch</text:span> <text:tab/> <text:s/><text:span text:style-name="T3">Geburtswelt</text:span> ____<text:span text:style-name="T81">__</text:span>_<text:span text:style-name="T7">____ </text:span><text:span text:style-name="T12">Alter</text:span><text:span text:style-name="T82"> </text:span><text:span text:style-name="T83">42</text:span></text:p>
      <text:p text:style-name="P57"><text:span text:style-name="T3">Beschreibung</text:span><text:tab/>__________________________<text:span text:style-name="T8">____</text:span><text:span text:style-name="T6">___</text:span><text:span text:style-name="T84">_</text:span></text:p>
      <text:p text:style-name="P57">_______________________________________<text:span text:style-name="T8">____</text:span><text:span text:style-name="T6">___</text:span><text:span text:style-name="T84">_</text:span></text:p>
      <text:p text:style-name="P57">______________________________________<text:span text:style-name="T14">_______</text:span>_<text:span text:style-name="T84">_</text:span></text:p>
      <text:p text:style-name="P58"><text:span text:style-name="T16">Beruf<text:tab/></text:span><text:span text:style-name="T85">Captain a.D.<text:tab/></text:span><text:span text:style-name="T19">Kontakte </text:span><text:span text:style-name="T20">______</text:span><text:span text:style-name="T21">____</text:span><text:span text:style-name="T17">______</text:span><text:span text:style-name="T86">_</text:span><text:span text:style-name="T17"><text:line-break/></text:span><text:span text:style-name="T19">Besitz</text:span><text:span text:style-name="T87"><text:tab/></text:span><text:span text:style-name="T88">Galauniform</text:span><text:span text:style-name="T89">, </text:span><text:span text:style-name="T90">Mitglied Traveller’s Aid Society (TAS)</text:span></text:p>
      <text:p text:style-name="P57"><text:span text:style-name="T25">Credits<text:tab/></text:span><text:span text:style-name="T91">5000</text:span><text:span text:style-name="T92"><text:tab/><text:tab/><text:tab/></text:span><text:span text:style-name="T28">Vermögen </text:span><text:span text:style-name="T91">1 Schiffsanteil</text:span><text:span text:style-name="T93"><text:line-break/></text:span><text:span text:style-name="T30"> </text:span></text:p>
      <table:table table:name="Tabelle2" table:style-name="Tabelle2">
        <table:table-column table:style-name="Tabelle2.A" table:number-columns-repeated="8"/>
        <table:table-row>
          <table:table-cell table:style-name="Tabelle2.A1" office:value-type="string">
            <text:p text:style-name="P59">Wert</text:p>
          </table:table-cell>
          <table:table-cell table:style-name="Tabelle2.A1" office:value-type="string">
            <text:p text:style-name="P59">0</text:p>
          </table:table-cell>
          <table:table-cell table:style-name="Tabelle2.A1" office:value-type="string">
            <text:p text:style-name="P59">1-2</text:p>
          </table:table-cell>
          <table:table-cell table:style-name="Tabelle2.A1" office:value-type="string">
            <text:p text:style-name="P59">3-5</text:p>
          </table:table-cell>
          <table:table-cell table:style-name="Tabelle2.A1" office:value-type="string">
            <text:p text:style-name="P59">6-8</text:p>
          </table:table-cell>
          <table:table-cell table:style-name="Tabelle2.A1" office:value-type="string">
            <text:p text:style-name="P59">9-11</text:p>
          </table:table-cell>
          <table:table-cell table:style-name="Tabelle2.A1" office:value-type="string">
            <text:p text:style-name="P59">12-14</text:p>
          </table:table-cell>
          <table:table-cell table:style-name="Tabelle2.A1" office:value-type="string">
            <text:p text:style-name="P59">15-16</text:p>
          </table:table-cell>
        </table:table-row>
        <table:table-row>
          <table:table-cell table:style-name="Tabelle2.A1" office:value-type="string">
            <text:p text:style-name="P59">Mod</text:p>
          </table:table-cell>
          <table:table-cell table:style-name="Tabelle2.A1" office:value-type="string">
            <text:p text:style-name="P60">-<text:span text:style-name="T31">3</text:span></text:p>
          </table:table-cell>
          <table:table-cell table:style-name="Tabelle2.A1" office:value-type="string">
            <text:p text:style-name="P60">-<text:span text:style-name="T31">2</text:span></text:p>
          </table:table-cell>
          <table:table-cell table:style-name="Tabelle2.A1" office:value-type="string">
            <text:p text:style-name="P60">-<text:span text:style-name="T31">1</text:span></text:p>
          </table:table-cell>
          <table:table-cell table:style-name="Tabelle2.A1" office:value-type="string">
            <text:p text:style-name="P59">0</text:p>
          </table:table-cell>
          <table:table-cell table:style-name="Tabelle2.A1" office:value-type="string">
            <text:p text:style-name="P59">+1</text:p>
          </table:table-cell>
          <table:table-cell table:style-name="Tabelle2.A1" office:value-type="string">
            <text:p text:style-name="P59">+2</text:p>
          </table:table-cell>
          <table:table-cell table:style-name="Tabelle2.A1" office:value-type="string">
            <text:p text:style-name="P59">+3</text:p>
          </table:table-cell>
        </table:table-row>
      </table:table>
      <text:p text:style-name="P61"><text:span text:style-name="T94">Stärke</text:span><text:span text:style-name="T17"><text:tab/> <text:s/></text:span><text:span text:style-name="T95">7</text:span><text:span text:style-name="T17"><text:tab/><text:tab/><text:tab/></text:span><text:span text:style-name="T94">Intelligenz<text:tab/></text:span><text:span text:style-name="T17"><text:tab/> <text:s/></text:span><text:span text:style-name="T96">9</text:span><text:span text:style-name="T17"><text:tab/></text:span><text:span text:style-name="T96">+1</text:span></text:p>
      <text:p text:style-name="P61"><text:span text:style-name="T94">Geschick</text:span><text:span text:style-name="T17"><text:tab/> </text:span><text:span text:style-name="T32"><text:s/></text:span><text:span text:style-name="T95">7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62"><text:span text:style-name="T98">Ausdauer</text:span><text:span text:style-name="T99"><text:tab/> </text:span><text:span text:style-name="T100"><text:s/></text:span><text:span text:style-name="T101">6</text:span><text:span text:style-name="T99"><text:tab/><text:tab/><text:tab/></text:span><text:span text:style-name="T98">Sozialstatus</text:span><text:span text:style-name="T99"><text:tab/> <text:s/></text:span><text:span text:style-name="T102">8</text:span><text:span text:style-name="T99"><text:tab/></text:span></text:p>
      <text:p text:style-name="P63"><text:span text:style-name="T37"><text:tab/><text:tab/><text:tab/><text:tab/>Alleskönner</text:span>: <text:span text:style-name="T103">1</text:span><text:tab/><text:tab/><text:tab/><text:tab/><text:tab/><text:tab/>Un<text:span text:style-name="T38">trainiert: -</text:span><text:span text:style-name="T103">2<text:tab/></text:span><text:span text:style-name="T38"><text:tab/><text:tab/><text:tab/><text:tab/></text:span></text:p>
      <text:section text:style-name="Sect1" text:name="Mehrspaltig 2">
        <text:p text:style-name="P64"><text:span text:style-name="T46">Administration<text:tab/><text:tab/></text:span><text:span text:style-name="T104">2 </text:span></text:p>
        <text:p text:style-name="P64">Anführer<text:tab/><text:tab/><text:tab/><text:span text:style-name="T104">1 </text:span></text:p>
        <text:p text:style-name="P64"><text:span text:style-name="T60">Astrogation<text:tab/><text:tab/></text:span><text:span text:style-name="T105">1 </text:span></text:p>
        <text:p text:style-name="P65">Athletik</text:p>
        <text:p text:style-name="P66"><text:span text:style-name="T17"><text:tab/></text:span><text:span text:style-name="T42">Ausdauer</text:span></text:p>
        <text:p text:style-name="P66"><text:span text:style-name="T43"><text:tab/></text:span><text:span text:style-name="T42">Geschick</text:span></text:p>
        <text:p text:style-name="P67"><text:tab/><text:span text:style-name="T44">St</text:span>ä<text:span text:style-name="T44">rke</text:span></text:p>
        <text:p text:style-name="P68">Aufklären</text:p>
        <text:p text:style-name="P65">Diplomatie</text:p>
        <text:p text:style-name="P69">Elektronik<text:tab/><text:tab/><text:tab/><text:span text:style-name="T106">0 </text:span></text:p>
        <text:p text:style-name="P70"><text:tab/>Computer<text:tab/><text:tab/><text:span text:style-name="T107">0</text:span><text:span text:style-name="T105"> </text:span></text:p>
        <text:p text:style-name="P71"><text:tab/>Fernsteuerung<text:tab/><text:span text:style-name="T106">0 </text:span></text:p>
        <text:p text:style-name="P72"><text:tab/>Kommunikation<text:tab/><text:span text:style-name="T106">0 </text:span></text:p>
        <text:p text:style-name="P69"><text:tab/>Sensoren<text:tab/><text:tab/><text:span text:style-name="T106">0 </text:span></text:p>
        <text:p text:style-name="P65">Ermitteln</text:p>
        <text:p text:style-name="P65">Fahren</text:p>
        <text:p text:style-name="P73"><text:span text:style-name="T53"><text:tab/></text:span><text:span text:style-name="T108">Bau</text:span><text:span text:style-name="T53">fahrzeuge</text:span></text:p>
        <text:p text:style-name="P65"><text:tab/>Kettenfahrzeuge</text:p>
        <text:p text:style-name="P65"><text:tab/>Radfahrzeuge</text:p>
        <text:p text:style-name="P65"><text:tab/><text:span text:style-name="T46">__________</text:span><text:span text:style-name="T47">____</text:span></text:p>
        <text:p text:style-name="P65">Fliegen</text:p>
        <text:p text:style-name="P65"><text:tab/>Rotor</text:p>
        <text:p text:style-name="P65"><text:tab/>Tragflächen</text:p>
        <text:p text:style-name="P65"><text:tab/><text:span text:style-name="T46">__________</text:span><text:span text:style-name="T47">____</text:span></text:p>
        <text:p text:style-name="P65"/>
        <text:p text:style-name="P74">Geselligkeit</text:p>
        <text:p text:style-name="P65">Glücksspiel</text:p>
        <text:p text:style-name="P65">H<text:span text:style-name="T109">a</text:span>nd<text:span text:style-name="T109">e</text:span>l</text:p>
        <text:p text:style-name="P75">Beruf</text:p>
        <text:p text:style-name="P65"><text:tab/><text:span text:style-name="T46">__________</text:span><text:span text:style-name="T47">____</text:span></text:p>
        <text:p text:style-name="P65">Ingenieur<text:span text:style-name="T46"><text:tab/></text:span><text:tab/>Lebenserhaltung</text:p>
        <text:p text:style-name="P65"><text:tab/>Manöverantrieb</text:p>
        <text:p text:style-name="P65"><text:tab/>Reaktor</text:p>
        <text:p text:style-name="P65"><text:tab/>Sprungantrieb</text:p>
        <text:p text:style-name="P65">Kunst <text:span text:style-name="T110">&amp; Musik</text:span></text:p>
        <text:p text:style-name="P65"><text:tab/><text:span text:style-name="T111">Klavier</text:span></text:p>
        <text:p text:style-name="P65"><text:tab/><text:span text:style-name="T46">__________</text:span><text:span text:style-name="T47">____</text:span></text:p>
        <text:p text:style-name="P65">Mechanik</text:p>
        <text:p text:style-name="P76">Medizin</text:p>
        <text:p text:style-name="P77">Nahkampf<text:tab/><text:tab/><text:tab/><text:span text:style-name="T112">0 </text:span></text:p>
        <text:p text:style-name="P77"><text:tab/>Klingen<text:tab/><text:tab/><text:span text:style-name="T113">1</text:span><text:span text:style-name="T112"> </text:span></text:p>
        <text:p text:style-name="P77"><text:tab/><text:span text:style-name="T114">Natürlich<text:tab/><text:tab/></text:span><text:span text:style-name="T107">0 </text:span></text:p>
        <text:p text:style-name="P78"><text:span text:style-name="T17"><text:tab/>S</text:span><text:span text:style-name="T115">chlagw</text:span><text:span text:style-name="T17">affen<text:tab/></text:span><text:span text:style-name="T116">0 </text:span></text:p>
        <text:p text:style-name="P77"><text:tab/>Unbewaffnet<text:tab/><text:span text:style-name="T107">0 </text:span></text:p>
        <text:p text:style-name="P79"><text:tab/><text:span text:style-name="T46">__________</text:span><text:span text:style-name="T47">____</text:span></text:p>
        <text:p text:style-name="P80">Navigation</text:p>
        <text:p text:style-name="P81"/>
        <text:p text:style-name="P82">Raumpilot<text:tab/><text:tab/><text:tab/><text:span text:style-name="T107">0 </text:span></text:p>
        <text:p text:style-name="P77"><text:tab/>Beiboote<text:tab/><text:tab/><text:span text:style-name="T107">0</text:span><text:span text:style-name="T117"> </text:span></text:p>
        <text:p text:style-name="P77"><text:tab/>Raumschiffe<text:tab/><text:span text:style-name="T107">1</text:span><text:span text:style-name="T105"> </text:span></text:p>
        <text:p text:style-name="P78"><text:span text:style-name="T17"><text:tab/></text:span><text:span text:style-name="T118">Große</text:span><text:span text:style-name="T17"> Schiffe<text:tab/></text:span><text:span text:style-name="T116">0</text:span><text:span text:style-name="T119"> </text:span></text:p>
        <text:p text:style-name="P77">Raumanzug<text:tab/><text:tab/><text:span text:style-name="T112">1 </text:span></text:p>
        <text:p text:style-name="P83">Raumkampf<text:tab/><text:tab/><text:span text:style-name="T117">0 </text:span></text:p>
        <text:p text:style-name="P64"><text:tab/>Türme<text:tab/><text:tab/><text:span text:style-name="T120">0 </text:span></text:p>
        <text:p text:style-name="P64"><text:tab/>Orbital<text:tab/><text:tab/><text:span text:style-name="T120">0 </text:span></text:p>
        <text:p text:style-name="P64"><text:tab/>Schilde<text:tab/><text:tab/><text:span text:style-name="T120">0 </text:span></text:p>
        <text:p text:style-name="P84"><text:tab/><text:span text:style-name="T121">Hauptw</text:span><text:span text:style-name="T122">affen<text:tab/></text:span><text:span text:style-name="T120">0 </text:span></text:p>
        <text:p text:style-name="P85">Recht</text:p>
        <text:p text:style-name="P86">Robotik</text:p>
        <text:p text:style-name="P87">Schleichen</text:p>
        <text:p text:style-name="P88"><text:span text:style-name="T123">Schuss</text:span>waffen<text:tab/><text:tab/><text:span text:style-name="T123">0 </text:span></text:p>
        <text:p text:style-name="P88"><text:tab/><text:span text:style-name="T60">Archaisch<text:tab/><text:tab/></text:span><text:span text:style-name="T107">0 </text:span></text:p>
        <text:p text:style-name="P88"><text:tab/>Energiew<text:span text:style-name="T60">affen<text:tab/></text:span><text:span text:style-name="T107">0 </text:span></text:p>
        <text:p text:style-name="P88"><text:tab/>Projektil<text:tab/><text:tab/><text:span text:style-name="T124">1</text:span><text:span text:style-name="T125"> </text:span></text:p>
        <text:p text:style-name="P89">Schwere Waffen</text:p>
        <text:p text:style-name="P85"><text:tab/>Artillerie</text:p>
        <text:p text:style-name="P85"><text:tab/>Tragbare</text:p>
        <text:p text:style-name="P85"><text:tab/><text:span text:style-name="T46">Fahrzeug</text:span></text:p>
        <text:p text:style-name="P85"/>
        <text:p text:style-name="P90">Seefahrt</text:p>
        <text:p text:style-name="P85"><text:tab/>Motorboote</text:p>
        <text:p text:style-name="P85"><text:tab/><text:span text:style-name="T46">Große Schiffe</text:span></text:p>
        <text:p text:style-name="P85"><text:tab/>Segel<text:span text:style-name="T126">n</text:span></text:p>
        <text:p text:style-name="P85"><text:tab/>U-Boote</text:p>
        <text:p text:style-name="P91">Sprachen</text:p>
        <text:p text:style-name="P85"><text:tab/><text:span text:style-name="T46">__________</text:span><text:span text:style-name="T47">____</text:span></text:p>
        <text:p text:style-name="P85">Sprengstoff</text:p>
        <text:p text:style-name="P47">Steward</text:p>
        <text:p text:style-name="P92">Taktik<text:tab/><text:tab/><text:tab/><text:span text:style-name="T124">1 </text:span></text:p>
        <text:p text:style-name="P93">Täuschen</text:p>
        <text:p text:style-name="P94">Tiere</text:p>
        <text:p text:style-name="P85"><text:tab/>Abrichten</text:p>
        <text:p text:style-name="P85"><text:tab/>Reiten</text:p>
        <text:p text:style-name="P85"><text:tab/>Tiermedizin</text:p>
        <text:p text:style-name="P95">Überleben</text:p>
        <text:p text:style-name="P96">Überreden<text:tab/><text:tab/><text:tab/><text:span text:style-name="T107">1 </text:span></text:p>
        <text:p text:style-name="P65">Unterwelt</text:p>
        <text:p text:style-name="P97"><text:tab/><text:span text:style-name="T127">Bestechen</text:span></text:p>
        <text:p text:style-name="P97"><text:tab/><text:span text:style-name="T127">Fälschen</text:span></text:p>
        <text:p text:style-name="P98"><text:span text:style-name="T65">W</text:span><text:span text:style-name="T49">issenschaft</text:span><text:tab/><text:span text:style-name="T46">__________</text:span><text:span text:style-name="T47">____</text:span></text:p>
        <text:p text:style-name="P99"/>
      </text:section>
      <text:p text:style-name="P100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101"><text:span text:style-name="T132">Kleidung</text:span><text:span text:style-name="T70"><text:tab/><text:tab/></text:span><text:span text:style-name="T75">1<text:tab/></text:span><text:span text:style-name="T133">0</text:span><text:span text:style-name="T70"><text:tab/><text:tab/>-<text:tab/><text:tab/></text:span><text:span text:style-name="T133">2</text:span><text:span text:style-name="T70"> kg<text:tab/><text:tab/></text:span></text:p>
      <text:p text:style-name="P102"><text:span text:style-name="T73"/></text:p>
      <text:p text:style-name="P102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103"><text:span text:style-name="T70">Pistole</text:span><text:span text:style-name="T134">*</text:span><text:span text:style-name="T70"><text:tab/><text:tab/></text:span><text:span text:style-name="T132">6<text:tab/>2.5/10/20<text:tab/><text:tab/>3w6-3<text:tab/>1 kg<text:tab/><text:tab/>15<text:tab/><text:tab/></text:span></text:p>
      <text:p text:style-name="P104"><text:span text:style-name="T135"/></text:p>
      <text:p text:style-name="P105"><draw:frame draw:style-name="fr2" draw:name="Bild2" text:anchor-type="char" svg:x="113.79mm" svg:y="-0.07mm" svg:width="76.08mm" svg:height="80.91mm" draw:z-index="1"><draw:image xlink:href="Pictures/100000000000019600000190780383F0.jpg" xlink:type="simple" xlink:show="embed" xlink:actuate="onLoad" draw:mime-type="image/jpeg"/></draw:frame><text:span text:style-name="T77">T</text:span><text:span text:style-name="T78">raveller</text:span></text:p>
      <text:p text:style-name="P106"><text:span text:style-name="T3">Name<text:tab/></text:span><text:span text:style-name="T136">Phillip Thomsen</text:span></text:p>
      <text:p text:style-name="P106"><text:span text:style-name="T10">Spezies<text:tab/></text:span><text:span text:style-name="T80">Mensch</text:span> <text:tab/> <text:s/><text:span text:style-name="T3">Geburtswelt</text:span> ____<text:span text:style-name="T81">__</text:span>_<text:span text:style-name="T7">____ </text:span><text:span text:style-name="T12">Alter</text:span><text:span text:style-name="T82"> </text:span><text:span text:style-name="T83">42</text:span></text:p>
      <text:p text:style-name="P106"><text:span text:style-name="T3">Beschreibung</text:span><text:tab/>__________________________<text:span text:style-name="T8">____</text:span><text:span text:style-name="T6">___</text:span><text:span text:style-name="T84">_</text:span></text:p>
      <text:p text:style-name="P106">_______________________________________<text:span text:style-name="T8">____</text:span><text:span text:style-name="T6">___</text:span><text:span text:style-name="T84">_</text:span></text:p>
      <text:p text:style-name="P106">______________________________________<text:span text:style-name="T14">_______</text:span>_<text:span text:style-name="T84">_</text:span></text:p>
      <text:p text:style-name="P107"><text:span text:style-name="T16">Beruf<text:tab/></text:span><text:span text:style-name="T137">K</text:span><text:span text:style-name="T85">ap</text:span><text:span text:style-name="T137">i</text:span><text:span text:style-name="T85">tä</text:span><text:span text:style-name="T137">n</text:span><text:span text:style-name="T85">l</text:span><text:span text:style-name="T137">eutnant</text:span><text:span text:style-name="T85"> a.D. </text:span><text:span text:style-name="T19">Kontakte </text:span><text:span text:style-name="T20">__</text:span><text:span text:style-name="T21">__</text:span><text:span text:style-name="T17">________</text:span><text:span text:style-name="T24">_</text:span><text:span text:style-name="T17"><text:line-break/></text:span><text:span text:style-name="T19">Besitz</text:span><text:span text:style-name="T87"><text:tab/></text:span><text:span text:style-name="T88">Galauniform</text:span><text:span text:style-name="T89">, </text:span><text:span text:style-name="T90">Mitglied Traveller’s Aid Society (TAS)</text:span></text:p>
      <text:p text:style-name="P106"><text:span text:style-name="T25">Credits<text:tab/></text:span><text:span text:style-name="T91">5000</text:span><text:span text:style-name="T92"><text:tab/><text:tab/><text:tab/><text:tab/></text:span><text:span text:style-name="T28">Vermögen </text:span><text:span text:style-name="T91">1 Schiffsanteil</text:span><text:span text:style-name="T93"><text:line-break/></text:span><text:span text:style-name="T30"> </text:span></text:p>
      <table:table table:name="Tabelle3" table:style-name="Tabelle3">
        <table:table-column table:style-name="Tabelle3.A" table:number-columns-repeated="8"/>
        <table:table-row>
          <table:table-cell table:style-name="Tabelle3.A1" office:value-type="string">
            <text:p text:style-name="P108">Wert</text:p>
          </table:table-cell>
          <table:table-cell table:style-name="Tabelle3.A1" office:value-type="string">
            <text:p text:style-name="P108">0</text:p>
          </table:table-cell>
          <table:table-cell table:style-name="Tabelle3.A1" office:value-type="string">
            <text:p text:style-name="P108">1-2</text:p>
          </table:table-cell>
          <table:table-cell table:style-name="Tabelle3.A1" office:value-type="string">
            <text:p text:style-name="P108">3-5</text:p>
          </table:table-cell>
          <table:table-cell table:style-name="Tabelle3.A1" office:value-type="string">
            <text:p text:style-name="P108">6-8</text:p>
          </table:table-cell>
          <table:table-cell table:style-name="Tabelle3.A1" office:value-type="string">
            <text:p text:style-name="P108">9-11</text:p>
          </table:table-cell>
          <table:table-cell table:style-name="Tabelle3.A1" office:value-type="string">
            <text:p text:style-name="P108">12-14</text:p>
          </table:table-cell>
          <table:table-cell table:style-name="Tabelle3.A1" office:value-type="string">
            <text:p text:style-name="P108">15-16</text:p>
          </table:table-cell>
        </table:table-row>
        <table:table-row>
          <table:table-cell table:style-name="Tabelle3.A1" office:value-type="string">
            <text:p text:style-name="P108">Mod</text:p>
          </table:table-cell>
          <table:table-cell table:style-name="Tabelle3.A1" office:value-type="string">
            <text:p text:style-name="P109">-<text:span text:style-name="T31">3</text:span></text:p>
          </table:table-cell>
          <table:table-cell table:style-name="Tabelle3.A1" office:value-type="string">
            <text:p text:style-name="P109">-<text:span text:style-name="T31">2</text:span></text:p>
          </table:table-cell>
          <table:table-cell table:style-name="Tabelle3.A1" office:value-type="string">
            <text:p text:style-name="P109">-<text:span text:style-name="T31">1</text:span></text:p>
          </table:table-cell>
          <table:table-cell table:style-name="Tabelle3.A1" office:value-type="string">
            <text:p text:style-name="P108">0</text:p>
          </table:table-cell>
          <table:table-cell table:style-name="Tabelle3.A1" office:value-type="string">
            <text:p text:style-name="P108">+1</text:p>
          </table:table-cell>
          <table:table-cell table:style-name="Tabelle3.A1" office:value-type="string">
            <text:p text:style-name="P108">+2</text:p>
          </table:table-cell>
          <table:table-cell table:style-name="Tabelle3.A1" office:value-type="string">
            <text:p text:style-name="P108">+3</text:p>
          </table:table-cell>
        </table:table-row>
      </table:table>
      <text:p text:style-name="P110"><text:span text:style-name="T94">Stärke</text:span><text:span text:style-name="T17"><text:tab/> <text:s/></text:span><text:span text:style-name="T95">7</text:span><text:span text:style-name="T17"><text:tab/><text:tab/><text:tab/></text:span><text:span text:style-name="T94">Intelligenz<text:tab/></text:span><text:span text:style-name="T17"><text:tab/> <text:s/></text:span><text:span text:style-name="T96">9</text:span><text:span text:style-name="T17"><text:tab/></text:span><text:span text:style-name="T96">+1</text:span></text:p>
      <text:p text:style-name="P110"><text:span text:style-name="T94">Geschick</text:span><text:span text:style-name="T17"><text:tab/> <text:s/></text:span><text:span text:style-name="T95">7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111"><text:span text:style-name="T98">Ausdauer</text:span><text:span text:style-name="T99"><text:tab/> <text:s/></text:span><text:span text:style-name="T101">6</text:span><text:span text:style-name="T99"><text:tab/><text:tab/><text:tab/></text:span><text:span text:style-name="T98">Sozialstatus</text:span><text:span text:style-name="T99"><text:tab/> <text:s/></text:span><text:span text:style-name="T102">8</text:span><text:span text:style-name="T99"><text:tab/></text:span></text:p>
      <text:p text:style-name="P112"><text:span text:style-name="T37"><text:tab/><text:tab/><text:tab/><text:tab/>Alleskönner</text:span>: <text:span text:style-name="T103">1</text:span><text:tab/><text:tab/><text:tab/><text:tab/><text:tab/><text:tab/>Un<text:span text:style-name="T38">trainiert: -</text:span><text:span text:style-name="T103">2<text:tab/></text:span><text:span text:style-name="T38"><text:tab/><text:tab/><text:tab/><text:tab/></text:span></text:p>
      <text:section text:style-name="Sect1" text:name="Bereich6">
        <text:p text:style-name="P113"><text:span text:style-name="T46">Administration<text:tab/><text:tab/></text:span><text:span text:style-name="T104">2 </text:span></text:p>
        <text:p text:style-name="P113">Anführer<text:tab/><text:tab/><text:tab/><text:span text:style-name="T104">1 </text:span></text:p>
        <text:p text:style-name="P113"><text:span text:style-name="T60">Astrogation<text:tab/><text:tab/></text:span><text:span text:style-name="T105">1 </text:span></text:p>
        <text:p text:style-name="P114">Athletik</text:p>
        <text:p text:style-name="P115"><text:span text:style-name="T17"><text:tab/></text:span><text:span text:style-name="T42">Ausdauer</text:span></text:p>
        <text:p text:style-name="P115"><text:span text:style-name="T43"><text:tab/></text:span><text:span text:style-name="T42">Geschick</text:span></text:p>
        <text:p text:style-name="P116"><text:tab/><text:span text:style-name="T44">St</text:span>ä<text:span text:style-name="T44">rke</text:span></text:p>
        <text:p text:style-name="P117">Aufklären</text:p>
        <text:p text:style-name="P114">Diplomatie</text:p>
        <text:p text:style-name="P118">Elektronik<text:tab/><text:tab/><text:tab/><text:span text:style-name="T138">0 </text:span></text:p>
        <text:p text:style-name="P118"><text:tab/><text:span text:style-name="T138">Computer<text:tab/><text:tab/>0 </text:span></text:p>
        <text:p text:style-name="P118"><text:tab/>Fernsteuerung<text:tab/><text:span text:style-name="T138">0 </text:span></text:p>
        <text:p text:style-name="P118"><text:tab/>Kommunikation<text:tab/><text:span text:style-name="T138">0 </text:span></text:p>
        <text:p text:style-name="P118"><text:tab/>Sensoren<text:tab/><text:tab/><text:span text:style-name="T138">0 </text:span></text:p>
        <text:p text:style-name="P114">Ermitteln</text:p>
        <text:p text:style-name="P114">Fahren</text:p>
        <text:p text:style-name="P119"><text:span text:style-name="T53"><text:tab/></text:span><text:span text:style-name="T108">Bau</text:span><text:span text:style-name="T53">fahrzeuge</text:span></text:p>
        <text:p text:style-name="P114"><text:tab/>Kettenfahrzeuge</text:p>
        <text:p text:style-name="P114"><text:tab/>Radfahrzeuge</text:p>
        <text:p text:style-name="P114"><text:tab/><text:span text:style-name="T46">__________</text:span><text:span text:style-name="T47">____</text:span></text:p>
        <text:p text:style-name="P114">Fliegen</text:p>
        <text:p text:style-name="P114"><text:tab/>Rotor</text:p>
        <text:p text:style-name="P114"><text:tab/>Tragflächen</text:p>
        <text:p text:style-name="P114"><text:tab/><text:span text:style-name="T46">__________</text:span><text:span text:style-name="T47">____</text:span></text:p>
        <text:p text:style-name="P114"/>
        <text:p text:style-name="P120">Geselligkeit</text:p>
        <text:p text:style-name="P114">Glücksspiel</text:p>
        <text:p text:style-name="P114">H<text:span text:style-name="T109">a</text:span>nd<text:span text:style-name="T109">e</text:span>l</text:p>
        <text:p text:style-name="P75">Beruf</text:p>
        <text:p text:style-name="P114"><text:tab/><text:span text:style-name="T46">__________</text:span><text:span text:style-name="T47">____</text:span></text:p>
        <text:p text:style-name="P114">Ingenieur<text:span text:style-name="T46"><text:tab/></text:span><text:tab/>Lebenserhaltung</text:p>
        <text:p text:style-name="P114"><text:tab/>Manöverantrieb</text:p>
        <text:p text:style-name="P114"><text:tab/>Reaktor</text:p>
        <text:p text:style-name="P114"><text:tab/>Sprungantrieb</text:p>
        <text:p text:style-name="P114">Kunst <text:span text:style-name="T110">&amp; Musik</text:span></text:p>
        <text:p text:style-name="P114"><text:tab/><text:span text:style-name="T111">Klavier</text:span></text:p>
        <text:p text:style-name="P114"><text:tab/><text:span text:style-name="T46">__________</text:span><text:span text:style-name="T47">____</text:span></text:p>
        <text:p text:style-name="P114">Mechanik</text:p>
        <text:p text:style-name="P121">Medizin</text:p>
        <text:p text:style-name="P122">Nahkampf<text:tab/><text:tab/><text:tab/><text:span text:style-name="T112">0 </text:span></text:p>
        <text:p text:style-name="P122"><text:tab/>Klingen<text:tab/><text:tab/><text:span text:style-name="T113">1</text:span><text:span text:style-name="T112"> </text:span></text:p>
        <text:p text:style-name="P122"><text:tab/><text:span text:style-name="T114">Natürlich<text:tab/><text:tab/></text:span><text:span text:style-name="T107">0 </text:span></text:p>
        <text:p text:style-name="P123"><text:span text:style-name="T17"><text:tab/>S</text:span><text:span text:style-name="T115">chlagw</text:span><text:span text:style-name="T17">affen<text:tab/></text:span><text:span text:style-name="T116">0 </text:span></text:p>
        <text:p text:style-name="P122"><text:tab/>Unbewaffnet<text:tab/><text:span text:style-name="T107">0 </text:span></text:p>
        <text:p text:style-name="P124"><text:tab/><text:span text:style-name="T46">__________</text:span><text:span text:style-name="T47">____</text:span></text:p>
        <text:p text:style-name="P125">Navigation</text:p>
        <text:p text:style-name="P126"/>
        <text:p text:style-name="P127">Raumpilot<text:tab/><text:tab/><text:tab/><text:span text:style-name="T107">0 </text:span></text:p>
        <text:p text:style-name="P122"><text:tab/>Beiboote<text:tab/><text:tab/><text:span text:style-name="T107">0</text:span><text:span text:style-name="T117"> </text:span></text:p>
        <text:p text:style-name="P122"><text:tab/>Raumschiffe<text:tab/><text:span text:style-name="T107">1</text:span><text:span text:style-name="T105"> </text:span></text:p>
        <text:p text:style-name="P123"><text:span text:style-name="T17"><text:tab/></text:span><text:span text:style-name="T118">Große</text:span><text:span text:style-name="T17"> Schiffe<text:tab/></text:span><text:span text:style-name="T116">0</text:span><text:span text:style-name="T119"> </text:span></text:p>
        <text:p text:style-name="P122">Raumanzug<text:tab/><text:tab/><text:span text:style-name="T112">1 </text:span></text:p>
        <text:p text:style-name="P128">Raumkampf<text:tab/><text:tab/><text:span text:style-name="T117">0 </text:span></text:p>
        <text:p text:style-name="P113"><text:tab/>Türme<text:tab/><text:tab/><text:span text:style-name="T139">0 </text:span></text:p>
        <text:p text:style-name="P113"><text:tab/>Orbital<text:tab/><text:tab/><text:span text:style-name="T139">0 </text:span></text:p>
        <text:p text:style-name="P113"><text:tab/>Schilde<text:tab/><text:tab/><text:span text:style-name="T139">0 </text:span></text:p>
        <text:p text:style-name="P113"><text:tab/><text:span text:style-name="T121">Hauptw</text:span><text:span text:style-name="T122">affen<text:tab/></text:span><text:span text:style-name="T139">0 </text:span></text:p>
        <text:p text:style-name="P129">Recht</text:p>
        <text:p text:style-name="P130">Robotik</text:p>
        <text:p text:style-name="P131">Schleichen</text:p>
        <text:p text:style-name="P132"><text:span text:style-name="T138">Schuss</text:span>waffen<text:tab/><text:tab/><text:span text:style-name="T140">0 </text:span></text:p>
        <text:p text:style-name="P132"><text:tab/><text:span text:style-name="T60">Archaisch<text:tab/><text:tab/></text:span><text:span text:style-name="T107">0 </text:span></text:p>
        <text:p text:style-name="P132"><text:tab/>Energiew<text:span text:style-name="T60">affen<text:tab/></text:span><text:span text:style-name="T107">0 </text:span></text:p>
        <text:p text:style-name="P132"><text:tab/>Projektil<text:tab/><text:tab/><text:span text:style-name="T124">1</text:span><text:span text:style-name="T125"> </text:span></text:p>
        <text:p text:style-name="P133">Schwere Waffen</text:p>
        <text:p text:style-name="P129"><text:tab/>Artillerie</text:p>
        <text:p text:style-name="P129"><text:tab/>Tragbare</text:p>
        <text:p text:style-name="P129"><text:tab/><text:span text:style-name="T46">Fahrzeug</text:span></text:p>
        <text:p text:style-name="P129"/>
        <text:p text:style-name="P134">Seefahrt</text:p>
        <text:p text:style-name="P129"><text:tab/>Motorboote</text:p>
        <text:p text:style-name="P129"><text:tab/><text:span text:style-name="T46">Große Schiffe</text:span></text:p>
        <text:p text:style-name="P129"><text:tab/>Segel<text:span text:style-name="T126">n</text:span></text:p>
        <text:p text:style-name="P129"><text:tab/>U-Boote</text:p>
        <text:p text:style-name="P129">Sprachen</text:p>
        <text:p text:style-name="P129"><text:tab/><text:span text:style-name="T46">__________</text:span><text:span text:style-name="T47">____</text:span></text:p>
        <text:p text:style-name="P129">Sprengstoff</text:p>
        <text:p text:style-name="P135">Steward</text:p>
        <text:p text:style-name="P122">Taktik<text:tab/><text:tab/><text:tab/><text:span text:style-name="T124">1 </text:span></text:p>
        <text:p text:style-name="P136">Täuschen</text:p>
        <text:p text:style-name="P129">Tiere</text:p>
        <text:p text:style-name="P129"><text:tab/>Abrichten</text:p>
        <text:p text:style-name="P129"><text:tab/>Reiten</text:p>
        <text:p text:style-name="P129"><text:tab/>Tiermedizin</text:p>
        <text:p text:style-name="P137">Überleben</text:p>
        <text:p text:style-name="P122">Überreden<text:tab/><text:tab/><text:tab/><text:span text:style-name="T107">1 </text:span></text:p>
        <text:p text:style-name="P114">Unterwelt</text:p>
        <text:p text:style-name="P114"><text:tab/><text:span text:style-name="T127">Bestechen</text:span></text:p>
        <text:p text:style-name="P114"><text:tab/><text:span text:style-name="T127">Fälschen</text:span></text:p>
        <text:p text:style-name="P138"><text:span text:style-name="T65">W</text:span><text:span text:style-name="T49">issenschaft</text:span><text:tab/><text:span text:style-name="T46">__________</text:span><text:span text:style-name="T47">____</text:span></text:p>
      </text:section>
      <text:p text:style-name="P139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140"><text:span text:style-name="T132">Kleidung</text:span><text:span text:style-name="T70"><text:tab/><text:tab/></text:span><text:span text:style-name="T75">1<text:tab/></text:span><text:span text:style-name="T133">0</text:span><text:span text:style-name="T70"><text:tab/><text:tab/>-<text:tab/><text:tab/></text:span><text:span text:style-name="T133">2</text:span><text:span text:style-name="T70"> kg<text:tab/><text:tab/></text:span></text:p>
      <text:p text:style-name="P141"><text:span text:style-name="T73"/></text:p>
      <text:p text:style-name="P141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142"><text:span text:style-name="T70">Pistole</text:span><text:span text:style-name="T134">*</text:span><text:span text:style-name="T70"><text:tab/><text:tab/></text:span><text:span text:style-name="T132">6<text:tab/>2.5/10/20<text:tab/><text:tab/>3w6-3<text:tab/>1 kg<text:tab/><text:tab/>15<text:tab/><text:tab/></text:span></text:p>
      <text:p text:style-name="P143"><text:span text:style-name="T141"/></text:p>
      <text:p text:style-name="P144"><text:span text:style-name="T77">T</text:span><text:span text:style-name="T78">rav</text:span><draw:frame draw:style-name="fr3" draw:name="Bild12" text:anchor-type="char" svg:x="112.36mm" svg:y="0.12mm" svg:width="77.68mm" svg:height="80.5mm" draw:z-index="10"><draw:image xlink:href="Pictures/1000000000000163000001F4754DEA28.jpg" xlink:type="simple" xlink:show="embed" xlink:actuate="onLoad" draw:mime-type="image/jpeg"/></draw:frame><text:span text:style-name="T78">eller</text:span></text:p>
      <text:p text:style-name="P145"><text:span text:style-name="T3">Name<text:tab/></text:span><text:span text:style-name="T142">Yvette</text:span><text:span text:style-name="T136"> </text:span><text:span text:style-name="T142">Daladier</text:span></text:p>
      <text:p text:style-name="P145"><text:span text:style-name="T10">Spezies<text:tab/></text:span><text:span text:style-name="T80">Mensch</text:span> <text:tab/> <text:s/><text:span text:style-name="T3">Geburtswelt</text:span> _____<text:span text:style-name="T7">___</text:span><text:span text:style-name="T81">__</text:span><text:span text:style-name="T7">_ </text:span><text:span text:style-name="T12">Alter</text:span><text:span text:style-name="T82"> </text:span><text:span text:style-name="T83">42</text:span></text:p>
      <text:p text:style-name="P145"><text:span text:style-name="T3">Beschreibung</text:span><text:tab/>____________________<text:span text:style-name="T143">_</text:span>______<text:span text:style-name="T8">____</text:span><text:span text:style-name="T6">___</text:span><text:span text:style-name="T81">_</text:span></text:p>
      <text:p text:style-name="P145">________________________________<text:span text:style-name="T143">_</text:span>_______<text:span text:style-name="T8">____</text:span><text:span text:style-name="T6">__</text:span><text:span text:style-name="T81">_</text:span><text:span text:style-name="T6">_</text:span></text:p>
      <text:p text:style-name="P145">_______________________________<text:span text:style-name="T143">_</text:span>_______<text:span text:style-name="T14">______</text:span><text:span text:style-name="T81">_</text:span><text:span text:style-name="T14">_</text:span>_</text:p>
      <text:p text:style-name="P146"><text:span text:style-name="T16">Beruf<text:tab/></text:span><text:span text:style-name="T144">Captain </text:span><text:span text:style-name="T85">a.D.<text:tab/></text:span><text:span text:style-name="T19">Kontakte </text:span><text:span text:style-name="T20">____</text:span><text:span text:style-name="T21">___</text:span><text:span text:style-name="T17">_____</text:span><text:span text:style-name="T145">___</text:span><text:span text:style-name="T17">__</text:span><text:span text:style-name="T24">_</text:span><text:span text:style-name="T17"><text:line-break/></text:span><text:span text:style-name="T19">Besitz</text:span><text:span text:style-name="T87"><text:tab/></text:span><text:span text:style-name="T88">Galauniform</text:span><text:span text:style-name="T89">, </text:span><text:span text:style-name="T90">Mitglied Traveller’s Aid Society (TAS)</text:span></text:p>
      <text:p text:style-name="P145"><text:span text:style-name="T25">Credits<text:tab/></text:span><text:span text:style-name="T91">5000</text:span><text:span text:style-name="T92"><text:tab/><text:tab/><text:tab/></text:span><text:span text:style-name="T28">Vermögen </text:span><text:span text:style-name="T91">1 Schiffsanteil</text:span><text:span text:style-name="T93"><text:line-break/></text:span><text:span text:style-name="T30"> </text:span></text:p>
      <table:table table:name="Tabelle14" table:style-name="Tabelle14">
        <table:table-column table:style-name="Tabelle14.A" table:number-columns-repeated="8"/>
        <table:table-row>
          <table:table-cell table:style-name="Tabelle14.A1" office:value-type="string">
            <text:p text:style-name="P147">Wert</text:p>
          </table:table-cell>
          <table:table-cell table:style-name="Tabelle14.A1" office:value-type="string">
            <text:p text:style-name="P147">0</text:p>
          </table:table-cell>
          <table:table-cell table:style-name="Tabelle14.A1" office:value-type="string">
            <text:p text:style-name="P147">1-2</text:p>
          </table:table-cell>
          <table:table-cell table:style-name="Tabelle14.A1" office:value-type="string">
            <text:p text:style-name="P147">3-5</text:p>
          </table:table-cell>
          <table:table-cell table:style-name="Tabelle14.A1" office:value-type="string">
            <text:p text:style-name="P147">6-8</text:p>
          </table:table-cell>
          <table:table-cell table:style-name="Tabelle14.A1" office:value-type="string">
            <text:p text:style-name="P147">9-11</text:p>
          </table:table-cell>
          <table:table-cell table:style-name="Tabelle14.A1" office:value-type="string">
            <text:p text:style-name="P147">12-14</text:p>
          </table:table-cell>
          <table:table-cell table:style-name="Tabelle14.A1" office:value-type="string">
            <text:p text:style-name="P147">15-16</text:p>
          </table:table-cell>
        </table:table-row>
        <table:table-row>
          <table:table-cell table:style-name="Tabelle14.A1" office:value-type="string">
            <text:p text:style-name="P147">Mod</text:p>
          </table:table-cell>
          <table:table-cell table:style-name="Tabelle14.A1" office:value-type="string">
            <text:p text:style-name="P148">-<text:span text:style-name="T31">3</text:span></text:p>
          </table:table-cell>
          <table:table-cell table:style-name="Tabelle14.A1" office:value-type="string">
            <text:p text:style-name="P148">-<text:span text:style-name="T31">2</text:span></text:p>
          </table:table-cell>
          <table:table-cell table:style-name="Tabelle14.A1" office:value-type="string">
            <text:p text:style-name="P148">-<text:span text:style-name="T31">1</text:span></text:p>
          </table:table-cell>
          <table:table-cell table:style-name="Tabelle14.A1" office:value-type="string">
            <text:p text:style-name="P147">0</text:p>
          </table:table-cell>
          <table:table-cell table:style-name="Tabelle14.A1" office:value-type="string">
            <text:p text:style-name="P147">+1</text:p>
          </table:table-cell>
          <table:table-cell table:style-name="Tabelle14.A1" office:value-type="string">
            <text:p text:style-name="P147">+2</text:p>
          </table:table-cell>
          <table:table-cell table:style-name="Tabelle14.A1" office:value-type="string">
            <text:p text:style-name="P147">+3</text:p>
          </table:table-cell>
        </table:table-row>
      </table:table>
      <text:p text:style-name="P149"><text:span text:style-name="T94">Stärke</text:span><text:span text:style-name="T17"><text:tab/> <text:s/></text:span><text:span text:style-name="T95">7</text:span><text:span text:style-name="T17"><text:tab/><text:tab/><text:tab/></text:span><text:span text:style-name="T94">Intelligenz<text:tab/></text:span><text:span text:style-name="T17"><text:tab/> <text:s/></text:span><text:span text:style-name="T96">9</text:span><text:span text:style-name="T17"><text:tab/></text:span><text:span text:style-name="T96">+1</text:span></text:p>
      <text:p text:style-name="P149"><text:span text:style-name="T94">Geschick</text:span><text:span text:style-name="T17"><text:tab/> <text:s/></text:span><text:span text:style-name="T95">7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150"><text:span text:style-name="T98">Ausdauer</text:span><text:span text:style-name="T99"><text:tab/> <text:s/></text:span><text:span text:style-name="T101">6</text:span><text:span text:style-name="T99"><text:tab/><text:tab/><text:tab/></text:span><text:span text:style-name="T98">Sozialstatus</text:span><text:span text:style-name="T99"><text:tab/> <text:s/></text:span><text:span text:style-name="T102">8</text:span><text:span text:style-name="T99"><text:tab/></text:span></text:p>
      <text:p text:style-name="P151"><text:span text:style-name="T37"><text:tab/><text:tab/><text:tab/><text:tab/>Alleskönner</text:span>: <text:span text:style-name="T103">1</text:span><text:tab/><text:tab/><text:tab/><text:tab/><text:tab/><text:tab/>Un<text:span text:style-name="T38">trainiert: -</text:span><text:span text:style-name="T103">2<text:tab/></text:span><text:span text:style-name="T38"><text:tab/><text:tab/><text:tab/><text:tab/></text:span></text:p>
      <text:section text:style-name="Sect1" text:name="Bereich12">
        <text:p text:style-name="P152"><text:span text:style-name="T46">Administration<text:tab/><text:tab/></text:span><text:span text:style-name="T104">2 </text:span></text:p>
        <text:p text:style-name="P152">Anführer<text:tab/><text:tab/><text:tab/><text:span text:style-name="T104">1 </text:span></text:p>
        <text:p text:style-name="P152"><text:span text:style-name="T60">Astrogation<text:tab/><text:tab/></text:span><text:span text:style-name="T105">1 </text:span></text:p>
        <text:p text:style-name="P153">Athletik</text:p>
        <text:p text:style-name="P154"><text:span text:style-name="T17"><text:tab/></text:span><text:span text:style-name="T42">Ausdauer</text:span></text:p>
        <text:p text:style-name="P154"><text:span text:style-name="T43"><text:tab/></text:span><text:span text:style-name="T42">Geschick</text:span></text:p>
        <text:p text:style-name="P155"><text:tab/><text:span text:style-name="T44">St</text:span>ä<text:span text:style-name="T44">rke</text:span></text:p>
        <text:p text:style-name="P156">Aufklären</text:p>
        <text:p text:style-name="P153">Diplomatie</text:p>
        <text:p text:style-name="P157">Elektronik<text:tab/><text:tab/><text:tab/><text:span text:style-name="T146">0 </text:span></text:p>
        <text:p text:style-name="P157"><text:tab/><text:span text:style-name="T146">Computer<text:tab/><text:tab/>0 </text:span></text:p>
        <text:p text:style-name="P157"><text:tab/>Fernsteuerung<text:tab/><text:span text:style-name="T146">0 </text:span></text:p>
        <text:p text:style-name="P157"><text:tab/>Kommunikation<text:tab/><text:span text:style-name="T146">0 </text:span></text:p>
        <text:p text:style-name="P157"><text:tab/>Sensoren<text:tab/><text:tab/><text:span text:style-name="T146">0 </text:span></text:p>
        <text:p text:style-name="P153">Ermitteln</text:p>
        <text:p text:style-name="P153">Fahren</text:p>
        <text:p text:style-name="P158"><text:span text:style-name="T53"><text:tab/></text:span><text:span text:style-name="T108">Bau</text:span><text:span text:style-name="T53">fahrzeuge</text:span></text:p>
        <text:p text:style-name="P153"><text:tab/>Kettenfahrzeuge</text:p>
        <text:p text:style-name="P153"><text:tab/>Radfahrzeuge</text:p>
        <text:p text:style-name="P153"><text:tab/><text:span text:style-name="T46">__________</text:span><text:span text:style-name="T47">____</text:span></text:p>
        <text:p text:style-name="P153">Fliegen</text:p>
        <text:p text:style-name="P153"><text:tab/>Rotor</text:p>
        <text:p text:style-name="P153"><text:tab/>Tragflächen</text:p>
        <text:p text:style-name="P153"><text:tab/><text:span text:style-name="T46">__________</text:span><text:span text:style-name="T47">____</text:span></text:p>
        <text:p text:style-name="P153"/>
        <text:p text:style-name="P159">Geselligkeit</text:p>
        <text:p text:style-name="P153">Glücksspiel</text:p>
        <text:p text:style-name="P153">H<text:span text:style-name="T109">a</text:span>nd<text:span text:style-name="T109">e</text:span>l</text:p>
        <text:p text:style-name="P75">Beruf</text:p>
        <text:p text:style-name="P153"><text:tab/><text:span text:style-name="T46">__________</text:span><text:span text:style-name="T47">____</text:span></text:p>
        <text:p text:style-name="P153">Ingenieur<text:span text:style-name="T46"><text:tab/></text:span><text:tab/>Lebenserhaltung</text:p>
        <text:p text:style-name="P153"><text:tab/>Manöverantrieb</text:p>
        <text:p text:style-name="P153"><text:tab/>Reaktor</text:p>
        <text:p text:style-name="P153"><text:tab/>Sprungantrieb</text:p>
        <text:p text:style-name="P153">Kunst <text:span text:style-name="T110">&amp; Musik</text:span></text:p>
        <text:p text:style-name="P153"><text:tab/><text:span text:style-name="T111">Klavier</text:span></text:p>
        <text:p text:style-name="P153"><text:tab/><text:span text:style-name="T46">__________</text:span><text:span text:style-name="T47">____</text:span></text:p>
        <text:p text:style-name="P153">Mechanik</text:p>
        <text:p text:style-name="P160">Medizin</text:p>
        <text:p text:style-name="P161">Nahkampf<text:tab/><text:tab/><text:tab/><text:span text:style-name="T112">0 </text:span></text:p>
        <text:p text:style-name="P161"><text:tab/>Klingen<text:tab/><text:tab/><text:span text:style-name="T113">1</text:span><text:span text:style-name="T112"> </text:span></text:p>
        <text:p text:style-name="P161"><text:tab/><text:span text:style-name="T114">Natürlich<text:tab/><text:tab/></text:span><text:span text:style-name="T107">0 </text:span></text:p>
        <text:p text:style-name="P162"><text:span text:style-name="T17"><text:tab/>S</text:span><text:span text:style-name="T115">chlagw</text:span><text:span text:style-name="T17">affen<text:tab/></text:span><text:span text:style-name="T116">0 </text:span></text:p>
        <text:p text:style-name="P161"><text:tab/>Unbewaffnet<text:tab/><text:span text:style-name="T107">0 </text:span></text:p>
        <text:p text:style-name="P163"><text:tab/><text:span text:style-name="T46">__________</text:span><text:span text:style-name="T47">___</text:span><text:span text:style-name="T147">_</text:span></text:p>
        <text:p text:style-name="P164">Navigation</text:p>
        <text:p text:style-name="P165"/>
        <text:p text:style-name="P166">Raumpilot<text:tab/><text:tab/><text:tab/><text:span text:style-name="T107">0 </text:span></text:p>
        <text:p text:style-name="P161"><text:tab/>Beiboote<text:tab/><text:tab/><text:span text:style-name="T107">0</text:span><text:span text:style-name="T117"> </text:span></text:p>
        <text:p text:style-name="P161"><text:tab/>Raumschiffe<text:tab/><text:span text:style-name="T107">1</text:span><text:span text:style-name="T105"> </text:span></text:p>
        <text:p text:style-name="P162"><text:span text:style-name="T17"><text:tab/></text:span><text:span text:style-name="T118">Große</text:span><text:span text:style-name="T17"> Schiffe<text:tab/></text:span><text:span text:style-name="T116">0</text:span><text:span text:style-name="T119"> </text:span></text:p>
        <text:p text:style-name="P161">Raumanzug<text:tab/><text:tab/><text:span text:style-name="T112">1 </text:span></text:p>
        <text:p text:style-name="P167">Raumkampf<text:tab/><text:tab/><text:span text:style-name="T117">0 </text:span></text:p>
        <text:p text:style-name="P152"><text:tab/>Türme<text:tab/><text:tab/><text:span text:style-name="T146">0 </text:span></text:p>
        <text:p text:style-name="P152"><text:tab/>Orbital<text:tab/><text:tab/><text:span text:style-name="T146">0 </text:span></text:p>
        <text:p text:style-name="P152"><text:tab/>Schilde<text:tab/><text:tab/><text:span text:style-name="T146">0 </text:span></text:p>
        <text:p text:style-name="P152"><text:tab/><text:span text:style-name="T121">Hauptw</text:span><text:span text:style-name="T122">affen<text:tab/></text:span><text:span text:style-name="T146">0 </text:span></text:p>
        <text:p text:style-name="P168">Recht</text:p>
        <text:p text:style-name="P169">Robotik</text:p>
        <text:p text:style-name="P170">Schleichen</text:p>
        <text:p text:style-name="P171"><text:span text:style-name="T146">Schuss</text:span>waffen<text:span text:style-name="T125"> <text:tab/><text:tab/></text:span><text:span text:style-name="T146">0 </text:span></text:p>
        <text:p text:style-name="P171"><text:tab/><text:span text:style-name="T60">Archaisch<text:tab/><text:tab/></text:span><text:span text:style-name="T107">0 </text:span></text:p>
        <text:p text:style-name="P171"><text:tab/>Energiew<text:span text:style-name="T60">affen<text:tab/></text:span><text:span text:style-name="T107">0 </text:span></text:p>
        <text:p text:style-name="P171"><text:tab/>Projektil<text:tab/><text:tab/><text:span text:style-name="T124">1</text:span><text:span text:style-name="T125"> </text:span></text:p>
        <text:p text:style-name="P168">Schwere Waffen</text:p>
        <text:p text:style-name="P168"><text:tab/>Artillerie</text:p>
        <text:p text:style-name="P168"><text:tab/>Tragbare</text:p>
        <text:p text:style-name="P168"><text:tab/><text:span text:style-name="T46">Fahrzeug</text:span></text:p>
        <text:p text:style-name="P168"/>
        <text:p text:style-name="P172">Seefahrt</text:p>
        <text:p text:style-name="P168"><text:tab/>Motorboote</text:p>
        <text:p text:style-name="P168"><text:tab/><text:span text:style-name="T46">Große Schiffe</text:span></text:p>
        <text:p text:style-name="P168"><text:tab/>Segel<text:span text:style-name="T126">n</text:span></text:p>
        <text:p text:style-name="P168"><text:tab/>U-Boote</text:p>
        <text:p text:style-name="P168">Sprachen</text:p>
        <text:p text:style-name="P168"><text:tab/><text:span text:style-name="T46">__________</text:span><text:span text:style-name="T47">____</text:span></text:p>
        <text:p text:style-name="P168">Sprengstoff</text:p>
        <text:p text:style-name="P173">Steward</text:p>
        <text:p text:style-name="P161">Taktik<text:tab/><text:tab/><text:tab/><text:span text:style-name="T124">1 </text:span></text:p>
        <text:p text:style-name="P174">Täuschen</text:p>
        <text:p text:style-name="P168">Tiere</text:p>
        <text:p text:style-name="P168"><text:tab/>Abrichten</text:p>
        <text:p text:style-name="P168"><text:tab/>Reiten</text:p>
        <text:p text:style-name="P168"><text:tab/>Tiermedizin</text:p>
        <text:p text:style-name="P175">Überleben</text:p>
        <text:p text:style-name="P161">Überreden<text:tab/><text:tab/><text:tab/><text:span text:style-name="T107">1 </text:span></text:p>
        <text:p text:style-name="P153">Unterwelt</text:p>
        <text:p text:style-name="P153"><text:tab/><text:span text:style-name="T127">Bestechen</text:span></text:p>
        <text:p text:style-name="P153"><text:tab/><text:span text:style-name="T127">Fälschen</text:span></text:p>
        <text:p text:style-name="P176"><text:span text:style-name="T65">W</text:span><text:span text:style-name="T49">issenschaft</text:span><text:tab/><text:span text:style-name="T46">__________</text:span><text:span text:style-name="T47">____</text:span></text:p>
        <text:p text:style-name="P177"/>
      </text:section>
      <text:p text:style-name="P178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179"><text:span text:style-name="T132">Kleidung</text:span><text:span text:style-name="T70"><text:tab/><text:tab/></text:span><text:span text:style-name="T75">1<text:tab/></text:span><text:span text:style-name="T133">0</text:span><text:span text:style-name="T70"><text:tab/><text:tab/>-<text:tab/><text:tab/></text:span><text:span text:style-name="T133">2</text:span><text:span text:style-name="T70"> kg<text:tab/><text:tab/></text:span></text:p>
      <text:p text:style-name="P180"><text:span text:style-name="T73"/></text:p>
      <text:p text:style-name="P180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181"><text:span text:style-name="T70">Pistole</text:span><text:span text:style-name="T134">*</text:span><text:span text:style-name="T70"><text:tab/><text:tab/></text:span><text:span text:style-name="T132">6<text:tab/>2.5/10/20<text:tab/><text:tab/>3w6-3<text:tab/>1 kg<text:tab/><text:tab/>15<text:tab/><text:tab/></text:span></text:p>
      <text:p text:style-name="P182"><text:span text:style-name="T141"/></text:p>
      <text:p text:style-name="P183"><text:span text:style-name="T77">T</text:span><text:span text:style-name="T78">raveller</text:span><draw:frame draw:style-name="fr4" draw:name="Bild13" text:anchor-type="char" svg:x="116.31mm" svg:y="0.07mm" svg:width="63.48mm" svg:height="81.24mm" draw:z-index="12"><draw:image xlink:href="Pictures/1000000000000258000003007EC24B85.jpg" xlink:type="simple" xlink:show="embed" xlink:actuate="onLoad" draw:mime-type="image/jpeg"/></draw:frame></text:p>
      <text:p text:style-name="P184"><text:span text:style-name="T3">Name<text:tab/></text:span><text:span text:style-name="T148">Raymus Antilles</text:span></text:p>
      <text:p text:style-name="P184"><text:span text:style-name="T10">Spezies<text:tab/></text:span><text:span text:style-name="T80">Mensch</text:span> <text:tab/> <text:s/><text:span text:style-name="T3">Geburtswelt</text:span> _____<text:span text:style-name="T143">___</text:span><text:span text:style-name="T7">____ </text:span><text:span text:style-name="T12">Alter</text:span><text:span text:style-name="T82"> </text:span><text:span text:style-name="T83">42</text:span></text:p>
      <text:p text:style-name="P184"><text:span text:style-name="T3">Beschreibung</text:span><text:tab/>__________________________<text:span text:style-name="T8">____</text:span><text:span text:style-name="T6">___</text:span><text:span text:style-name="T143">_</text:span></text:p>
      <text:p text:style-name="P184">_______________________________________<text:span text:style-name="T8">____</text:span><text:span text:style-name="T6">___</text:span><text:span text:style-name="T143">_</text:span></text:p>
      <text:p text:style-name="P184">______________________________________<text:span text:style-name="T14">_______</text:span>_<text:span text:style-name="T143">_</text:span></text:p>
      <text:p text:style-name="P185"><text:span text:style-name="T16">Beruf<text:tab/></text:span><text:span text:style-name="T149">Captain</text:span><text:span text:style-name="T85"> a.D.<text:tab/></text:span><text:span text:style-name="T19">Kontakte </text:span><text:span text:style-name="T20">______</text:span><text:span text:style-name="T21">___</text:span><text:span text:style-name="T17">_______</text:span><text:span text:style-name="T24">_</text:span><text:span text:style-name="T17"><text:line-break/></text:span><text:span text:style-name="T19">Besitz</text:span><text:span text:style-name="T87"><text:tab/></text:span><text:span text:style-name="T88">Galauniform</text:span><text:span text:style-name="T89">, </text:span><text:span text:style-name="T90">Mitglied Traveller’s Aid Society (TAS)</text:span></text:p>
      <text:p text:style-name="P184"><text:span text:style-name="T25">Credits<text:tab/></text:span><text:span text:style-name="T91">5000</text:span><text:span text:style-name="T92"><text:tab/><text:tab/><text:tab/></text:span><text:span text:style-name="T28">Vermögen </text:span><text:span text:style-name="T91">1 Schiffsanteil</text:span><text:span text:style-name="T93"><text:line-break/></text:span><text:span text:style-name="T30"> </text:span></text:p>
      <table:table table:name="Tabelle15" table:style-name="Tabelle15">
        <table:table-column table:style-name="Tabelle15.A" table:number-columns-repeated="8"/>
        <table:table-row>
          <table:table-cell table:style-name="Tabelle15.A1" office:value-type="string">
            <text:p text:style-name="P186">Wert</text:p>
          </table:table-cell>
          <table:table-cell table:style-name="Tabelle15.A1" office:value-type="string">
            <text:p text:style-name="P186">0</text:p>
          </table:table-cell>
          <table:table-cell table:style-name="Tabelle15.A1" office:value-type="string">
            <text:p text:style-name="P186">1-2</text:p>
          </table:table-cell>
          <table:table-cell table:style-name="Tabelle15.A1" office:value-type="string">
            <text:p text:style-name="P186">3-5</text:p>
          </table:table-cell>
          <table:table-cell table:style-name="Tabelle15.A1" office:value-type="string">
            <text:p text:style-name="P186">6-8</text:p>
          </table:table-cell>
          <table:table-cell table:style-name="Tabelle15.A1" office:value-type="string">
            <text:p text:style-name="P186">9-11</text:p>
          </table:table-cell>
          <table:table-cell table:style-name="Tabelle15.A1" office:value-type="string">
            <text:p text:style-name="P186">12-14</text:p>
          </table:table-cell>
          <table:table-cell table:style-name="Tabelle15.A1" office:value-type="string">
            <text:p text:style-name="P186">15-16</text:p>
          </table:table-cell>
        </table:table-row>
        <table:table-row>
          <table:table-cell table:style-name="Tabelle15.A1" office:value-type="string">
            <text:p text:style-name="P186">Mod</text:p>
          </table:table-cell>
          <table:table-cell table:style-name="Tabelle15.A1" office:value-type="string">
            <text:p text:style-name="P187">-<text:span text:style-name="T31">3</text:span></text:p>
          </table:table-cell>
          <table:table-cell table:style-name="Tabelle15.A1" office:value-type="string">
            <text:p text:style-name="P187">-<text:span text:style-name="T31">2</text:span></text:p>
          </table:table-cell>
          <table:table-cell table:style-name="Tabelle15.A1" office:value-type="string">
            <text:p text:style-name="P187">-<text:span text:style-name="T31">1</text:span></text:p>
          </table:table-cell>
          <table:table-cell table:style-name="Tabelle15.A1" office:value-type="string">
            <text:p text:style-name="P186">0</text:p>
          </table:table-cell>
          <table:table-cell table:style-name="Tabelle15.A1" office:value-type="string">
            <text:p text:style-name="P186">+1</text:p>
          </table:table-cell>
          <table:table-cell table:style-name="Tabelle15.A1" office:value-type="string">
            <text:p text:style-name="P186">+2</text:p>
          </table:table-cell>
          <table:table-cell table:style-name="Tabelle15.A1" office:value-type="string">
            <text:p text:style-name="P186">+3</text:p>
          </table:table-cell>
        </table:table-row>
      </table:table>
      <text:p text:style-name="P188"><text:span text:style-name="T94">Stärke</text:span><text:span text:style-name="T17"><text:tab/> <text:s/></text:span><text:span text:style-name="T95">7</text:span><text:span text:style-name="T17"><text:tab/><text:tab/><text:tab/></text:span><text:span text:style-name="T94">Intelligenz<text:tab/></text:span><text:span text:style-name="T17"><text:tab/> <text:s/></text:span><text:span text:style-name="T96">9</text:span><text:span text:style-name="T17"><text:tab/></text:span><text:span text:style-name="T96">+1</text:span></text:p>
      <text:p text:style-name="P188"><text:span text:style-name="T94">Geschick</text:span><text:span text:style-name="T17"><text:tab/> <text:s/></text:span><text:span text:style-name="T95">7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189"><text:span text:style-name="T98">Ausdauer</text:span><text:span text:style-name="T99"><text:tab/> <text:s/></text:span><text:span text:style-name="T101">6</text:span><text:span text:style-name="T99"><text:tab/><text:tab/><text:tab/></text:span><text:span text:style-name="T98">Sozialstatus</text:span><text:span text:style-name="T99"><text:tab/> <text:s/></text:span><text:span text:style-name="T102">8</text:span><text:span text:style-name="T99"><text:tab/></text:span></text:p>
      <text:p text:style-name="P190"><text:span text:style-name="T37"><text:tab/><text:tab/><text:tab/><text:tab/>Alleskönner</text:span>: <text:span text:style-name="T103">1</text:span><text:tab/><text:tab/><text:tab/><text:tab/><text:tab/><text:tab/>Un<text:span text:style-name="T38">trainiert: -</text:span><text:span text:style-name="T103">2<text:tab/></text:span><text:span text:style-name="T38"><text:tab/><text:tab/><text:tab/><text:tab/></text:span></text:p>
      <text:section text:style-name="Sect1" text:name="Bereich13">
        <text:p text:style-name="P191"><text:span text:style-name="T46">Administration<text:tab/><text:tab/></text:span><text:span text:style-name="T104">2 </text:span></text:p>
        <text:p text:style-name="P191">Anführer<text:tab/><text:tab/><text:tab/><text:span text:style-name="T104">1 </text:span></text:p>
        <text:p text:style-name="P191"><text:span text:style-name="T60">Astrogation<text:tab/><text:tab/></text:span><text:span text:style-name="T105">1 </text:span></text:p>
        <text:p text:style-name="P192">Athletik</text:p>
        <text:p text:style-name="P193"><text:span text:style-name="T17"><text:tab/></text:span><text:span text:style-name="T42">Ausdauer</text:span></text:p>
        <text:p text:style-name="P193"><text:span text:style-name="T43"><text:tab/></text:span><text:span text:style-name="T42">Geschick</text:span></text:p>
        <text:p text:style-name="P194"><text:tab/><text:span text:style-name="T44">St</text:span>ä<text:span text:style-name="T44">rke</text:span></text:p>
        <text:p text:style-name="P195">Aufklären</text:p>
        <text:p text:style-name="P192">Diplomatie</text:p>
        <text:p text:style-name="P196">Elektronik<text:tab/><text:tab/><text:tab/><text:span text:style-name="T150">0 </text:span></text:p>
        <text:p text:style-name="P196"><text:tab/><text:span text:style-name="T150">Computer<text:tab/><text:tab/>0 </text:span></text:p>
        <text:p text:style-name="P196"><text:tab/>Fernsteuerung<text:tab/><text:span text:style-name="T150">0 </text:span></text:p>
        <text:p text:style-name="P196"><text:tab/>Kommunikation<text:tab/><text:span text:style-name="T150">0 </text:span></text:p>
        <text:p text:style-name="P196"><text:tab/>Sensoren<text:tab/><text:tab/><text:span text:style-name="T150">0 </text:span></text:p>
        <text:p text:style-name="P192">Ermitteln</text:p>
        <text:p text:style-name="P192">Fahren</text:p>
        <text:p text:style-name="P197"><text:span text:style-name="T53"><text:tab/></text:span><text:span text:style-name="T108">Bau</text:span><text:span text:style-name="T53">fahrzeuge</text:span></text:p>
        <text:p text:style-name="P192"><text:tab/>Kettenfahrzeuge</text:p>
        <text:p text:style-name="P192"><text:tab/>Radfahrzeuge</text:p>
        <text:p text:style-name="P192"><text:tab/><text:span text:style-name="T46">__________</text:span><text:span text:style-name="T47">____</text:span></text:p>
        <text:p text:style-name="P192">Fliegen</text:p>
        <text:p text:style-name="P192"><text:tab/>Rotor</text:p>
        <text:p text:style-name="P192"><text:tab/>Tragflächen</text:p>
        <text:p text:style-name="P192"><text:tab/><text:span text:style-name="T46">__________</text:span><text:span text:style-name="T47">____</text:span></text:p>
        <text:p text:style-name="P192"/>
        <text:p text:style-name="P198">Geselligkeit</text:p>
        <text:p text:style-name="P192">Glücksspiel</text:p>
        <text:p text:style-name="P192">H<text:span text:style-name="T109">a</text:span>nd<text:span text:style-name="T109">e</text:span>l</text:p>
        <text:p text:style-name="P75">Beruf</text:p>
        <text:p text:style-name="P192"><text:tab/><text:span text:style-name="T46">__________</text:span><text:span text:style-name="T47">____</text:span></text:p>
        <text:p text:style-name="P192">Ingenieur<text:span text:style-name="T46"><text:tab/></text:span><text:tab/>Lebenserhaltung</text:p>
        <text:p text:style-name="P192"><text:tab/>Manöverantrieb</text:p>
        <text:p text:style-name="P192"><text:tab/>Reaktor</text:p>
        <text:p text:style-name="P192"><text:tab/>Sprungantrieb</text:p>
        <text:p text:style-name="P192">Kunst <text:span text:style-name="T110">&amp; Musik</text:span></text:p>
        <text:p text:style-name="P192"><text:tab/><text:span text:style-name="T111">Klavier</text:span></text:p>
        <text:p text:style-name="P192"><text:tab/><text:span text:style-name="T46">__________</text:span><text:span text:style-name="T47">____</text:span></text:p>
        <text:p text:style-name="P192">Mechanik</text:p>
        <text:p text:style-name="P199">Medizin</text:p>
        <text:p text:style-name="P200">Nahkampf<text:tab/><text:tab/><text:tab/><text:span text:style-name="T112">0 </text:span></text:p>
        <text:p text:style-name="P200"><text:tab/>Klingen<text:tab/><text:tab/><text:span text:style-name="T113">1</text:span><text:span text:style-name="T112"> </text:span></text:p>
        <text:p text:style-name="P200"><text:tab/><text:span text:style-name="T114">Natürlich<text:tab/><text:tab/></text:span><text:span text:style-name="T107">0 </text:span></text:p>
        <text:p text:style-name="P201"><text:span text:style-name="T17"><text:tab/>S</text:span><text:span text:style-name="T115">chlagw</text:span><text:span text:style-name="T17">affen<text:tab/></text:span><text:span text:style-name="T116">0 </text:span></text:p>
        <text:p text:style-name="P200"><text:tab/>Unbewaffnet<text:tab/><text:span text:style-name="T107">0 </text:span></text:p>
        <text:p text:style-name="P202"><text:tab/><text:span text:style-name="T46">__________</text:span><text:span text:style-name="T47">____</text:span></text:p>
        <text:p text:style-name="P203">Navigation</text:p>
        <text:p text:style-name="P202"/>
        <text:p text:style-name="P204">Raumpilot<text:tab/><text:tab/><text:tab/><text:span text:style-name="T107">0 </text:span></text:p>
        <text:p text:style-name="P200"><text:tab/>Beiboote<text:tab/><text:tab/><text:span text:style-name="T107">0</text:span><text:span text:style-name="T117"> </text:span></text:p>
        <text:p text:style-name="P200"><text:tab/>Raumschiffe<text:tab/><text:span text:style-name="T107">1</text:span><text:span text:style-name="T105"> </text:span></text:p>
        <text:p text:style-name="P201"><text:span text:style-name="T17"><text:tab/></text:span><text:span text:style-name="T118">Große</text:span><text:span text:style-name="T17"> Schiffe<text:tab/></text:span><text:span text:style-name="T116">0</text:span><text:span text:style-name="T119"> </text:span></text:p>
        <text:p text:style-name="P200">Raumanzug<text:tab/><text:tab/><text:span text:style-name="T112">1 </text:span></text:p>
        <text:p text:style-name="P205">Raumkampf<text:tab/><text:tab/><text:span text:style-name="T117">0 </text:span></text:p>
        <text:p text:style-name="P191"><text:tab/>Türme<text:tab/><text:tab/><text:span text:style-name="T151">0 </text:span></text:p>
        <text:p text:style-name="P191"><text:tab/>Orbital<text:tab/><text:tab/><text:span text:style-name="T151">0 </text:span></text:p>
        <text:p text:style-name="P191"><text:tab/>Schilde<text:tab/><text:tab/><text:span text:style-name="T151">0 </text:span></text:p>
        <text:p text:style-name="P191"><text:tab/><text:span text:style-name="T121">Hauptw</text:span><text:span text:style-name="T122">affen<text:tab/></text:span><text:span text:style-name="T151">0 </text:span></text:p>
        <text:p text:style-name="P202">Recht</text:p>
        <text:p text:style-name="P206">Robotik</text:p>
        <text:p text:style-name="P203">Schleichen</text:p>
        <text:p text:style-name="P207"><text:span text:style-name="T152">Schuss</text:span>waffen<text:span text:style-name="T125"> <text:tab/><text:tab/></text:span><text:span text:style-name="T152">0 </text:span></text:p>
        <text:p text:style-name="P207"><text:tab/><text:span text:style-name="T60">Archaisch<text:tab/><text:tab/></text:span><text:span text:style-name="T107">0 </text:span></text:p>
        <text:p text:style-name="P207"><text:tab/>Energiew<text:span text:style-name="T60">affen<text:tab/></text:span><text:span text:style-name="T107">0 </text:span></text:p>
        <text:p text:style-name="P207"><text:tab/>Projektil<text:tab/><text:tab/><text:span text:style-name="T124">1</text:span><text:span text:style-name="T125"> </text:span></text:p>
        <text:p text:style-name="P208">Schwere Waffen</text:p>
        <text:p text:style-name="P202"><text:tab/>Artillerie</text:p>
        <text:p text:style-name="P202"><text:tab/>Tragbare</text:p>
        <text:p text:style-name="P202"><text:tab/><text:span text:style-name="T46">Fahrzeug</text:span></text:p>
        <text:p text:style-name="P202"/>
        <text:p text:style-name="P209">Seefahrt</text:p>
        <text:p text:style-name="P202"><text:tab/>Motorboote</text:p>
        <text:p text:style-name="P202"><text:tab/><text:span text:style-name="T46">Große Schiffe</text:span></text:p>
        <text:p text:style-name="P202"><text:tab/>Segel<text:span text:style-name="T126">n</text:span></text:p>
        <text:p text:style-name="P202"><text:tab/>U-Boote</text:p>
        <text:p text:style-name="P202">Sprachen</text:p>
        <text:p text:style-name="P202"><text:tab/><text:span text:style-name="T46">__________</text:span><text:span text:style-name="T47">____</text:span></text:p>
        <text:p text:style-name="P202">Sprengstoff</text:p>
        <text:p text:style-name="P210">Steward</text:p>
        <text:p text:style-name="P200">Taktik<text:tab/><text:tab/><text:tab/><text:span text:style-name="T124">1 </text:span></text:p>
        <text:p text:style-name="P211">Täuschen</text:p>
        <text:p text:style-name="P202">Tiere</text:p>
        <text:p text:style-name="P202"><text:tab/>Abrichten</text:p>
        <text:p text:style-name="P202"><text:tab/>Reiten</text:p>
        <text:p text:style-name="P202"><text:tab/>Tiermedizin</text:p>
        <text:p text:style-name="P212">Überleben</text:p>
        <text:p text:style-name="P200">Überreden<text:tab/><text:tab/><text:tab/><text:span text:style-name="T107">1 </text:span></text:p>
        <text:p text:style-name="P192">Unterwelt</text:p>
        <text:p text:style-name="P192"><text:tab/><text:span text:style-name="T127">Bestechen</text:span></text:p>
        <text:p text:style-name="P192"><text:tab/><text:span text:style-name="T127">Fälschen</text:span></text:p>
        <text:p text:style-name="P213"><text:span text:style-name="T65">W</text:span><text:span text:style-name="T49">issenschaft</text:span><text:tab/><text:span text:style-name="T46">__________</text:span><text:span text:style-name="T47">____</text:span></text:p>
      </text:section>
      <text:p text:style-name="P214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215"><text:span text:style-name="T132">Kleidung</text:span><text:span text:style-name="T70"><text:tab/><text:tab/></text:span><text:span text:style-name="T75">1<text:tab/></text:span><text:span text:style-name="T133">0</text:span><text:span text:style-name="T70"><text:tab/><text:tab/>-<text:tab/><text:tab/></text:span><text:span text:style-name="T133">2</text:span><text:span text:style-name="T70"> kg<text:tab/><text:tab/></text:span></text:p>
      <text:p text:style-name="P216"><text:span text:style-name="T73"/></text:p>
      <text:p text:style-name="P216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217"><text:span text:style-name="T70">Pistole</text:span><text:span text:style-name="T134">*</text:span><text:span text:style-name="T70"><text:tab/><text:tab/></text:span><text:span text:style-name="T132">6<text:tab/>2.5/10/20<text:tab/><text:tab/>3w6-3<text:tab/>1 kg<text:tab/><text:tab/>15<text:tab/><text:tab/></text:span></text:p>
      <text:p text:style-name="P218"><text:span text:style-name="T141"/></text:p>
      <text:p text:style-name="P183"><text:span text:style-name="T77">T</text:span><text:span text:style-name="T78">raveller</text:span></text:p>
      <text:p text:style-name="P219"><text:span text:style-name="T3">Name<text:tab/></text:span><text:span text:style-name="T153">Simon</text:span><text:span text:style-name="T136"> T</text:span><text:span text:style-name="T153">am</text:span><draw:frame draw:style-name="fr5" draw:name="Bild3" text:anchor-type="char" svg:x="111.07mm" svg:y="1.34mm" svg:width="79.06mm" svg:height="71.65mm" draw:z-index="2"><draw:image xlink:href="Pictures/100000000000019000000113BA77127E.jpg" xlink:type="simple" xlink:show="embed" xlink:actuate="onLoad" draw:mime-type="image/jpeg"/></draw:frame></text:p>
      <text:p text:style-name="P219"><text:span text:style-name="T10">Spezies<text:tab/></text:span><text:span text:style-name="T80">Mensch</text:span> <text:tab/> <text:s/><text:span text:style-name="T3">Geburtswelt</text:span> _____<text:span text:style-name="T7">___</text:span><text:span text:style-name="T154">__</text:span><text:span text:style-name="T7">_ </text:span><text:span text:style-name="T12">Alter </text:span><text:span text:style-name="T155">34<text:line-break/></text:span><text:span text:style-name="T3">Beschreibung</text:span><text:tab/>_______________________<text:span text:style-name="T154">_</text:span>___<text:span text:style-name="T8">____</text:span><text:span text:style-name="T6">___</text:span></text:p>
      <text:p text:style-name="P219">___________________________________<text:span text:style-name="T154">_</text:span>____<text:span text:style-name="T8">____</text:span><text:span text:style-name="T6">___</text:span></text:p>
      <text:p text:style-name="P219">__________________________________<text:span text:style-name="T154">_</text:span>____<text:span text:style-name="T14">_______</text:span>_</text:p>
      <text:p text:style-name="P220"><text:span text:style-name="T16">Beruf<text:tab/></text:span><text:span text:style-name="T85">Oberarzt, Chirurg<text:tab/></text:span><text:span text:style-name="T19">Kontakte </text:span><text:span text:style-name="T20">__</text:span><text:span text:style-name="T21">_</text:span><text:span text:style-name="T17">_________</text:span><text:span text:style-name="T24">_</text:span><text:span text:style-name="T17"><text:line-break/></text:span><text:span text:style-name="T19">Besitz</text:span><text:span text:style-name="T87"><text:tab/></text:span><text:span text:style-name="T156">Mitglied Traveller’s Aid Society (TAS)</text:span></text:p>
      <text:p text:style-name="P219"><text:span text:style-name="T25">Credits<text:tab/></text:span><text:span text:style-name="T157">25</text:span><text:span text:style-name="T91">000</text:span><text:span text:style-name="T92"><text:tab/><text:tab/><text:tab/></text:span><text:span text:style-name="T28">Vermögen </text:span><text:span text:style-name="T157">2</text:span><text:span text:style-name="T91"> Schiffsanteil</text:span><text:span text:style-name="T157">e</text:span><text:span text:style-name="T93"><text:line-break/></text:span><text:span text:style-name="T30"> </text:span></text:p>
      <table:table table:name="Tabelle4" table:style-name="Tabelle4">
        <table:table-column table:style-name="Tabelle4.A" table:number-columns-repeated="8"/>
        <table:table-row>
          <table:table-cell table:style-name="Tabelle4.A1" office:value-type="string">
            <text:p text:style-name="P221">Wert</text:p>
          </table:table-cell>
          <table:table-cell table:style-name="Tabelle4.A1" office:value-type="string">
            <text:p text:style-name="P221">0</text:p>
          </table:table-cell>
          <table:table-cell table:style-name="Tabelle4.A1" office:value-type="string">
            <text:p text:style-name="P221">1-2</text:p>
          </table:table-cell>
          <table:table-cell table:style-name="Tabelle4.A1" office:value-type="string">
            <text:p text:style-name="P221">3-5</text:p>
          </table:table-cell>
          <table:table-cell table:style-name="Tabelle4.A1" office:value-type="string">
            <text:p text:style-name="P221">6-8</text:p>
          </table:table-cell>
          <table:table-cell table:style-name="Tabelle4.A1" office:value-type="string">
            <text:p text:style-name="P221">9-11</text:p>
          </table:table-cell>
          <table:table-cell table:style-name="Tabelle4.A1" office:value-type="string">
            <text:p text:style-name="P221">12-14</text:p>
          </table:table-cell>
          <table:table-cell table:style-name="Tabelle4.A1" office:value-type="string">
            <text:p text:style-name="P221">15-16</text:p>
          </table:table-cell>
        </table:table-row>
        <table:table-row>
          <table:table-cell table:style-name="Tabelle4.A1" office:value-type="string">
            <text:p text:style-name="P221">Mod</text:p>
          </table:table-cell>
          <table:table-cell table:style-name="Tabelle4.A1" office:value-type="string">
            <text:p text:style-name="P222">-<text:span text:style-name="T31">3</text:span></text:p>
          </table:table-cell>
          <table:table-cell table:style-name="Tabelle4.A1" office:value-type="string">
            <text:p text:style-name="P222">-<text:span text:style-name="T31">2</text:span></text:p>
          </table:table-cell>
          <table:table-cell table:style-name="Tabelle4.A1" office:value-type="string">
            <text:p text:style-name="P222">-<text:span text:style-name="T31">1</text:span></text:p>
          </table:table-cell>
          <table:table-cell table:style-name="Tabelle4.A1" office:value-type="string">
            <text:p text:style-name="P221">0</text:p>
          </table:table-cell>
          <table:table-cell table:style-name="Tabelle4.A1" office:value-type="string">
            <text:p text:style-name="P221">+1</text:p>
          </table:table-cell>
          <table:table-cell table:style-name="Tabelle4.A1" office:value-type="string">
            <text:p text:style-name="P221">+2</text:p>
          </table:table-cell>
          <table:table-cell table:style-name="Tabelle4.A1" office:value-type="string">
            <text:p text:style-name="P221">+3</text:p>
          </table:table-cell>
        </table:table-row>
      </table:table>
      <text:p text:style-name="P223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 <text:s/></text:span><text:span text:style-name="T159">8</text:span></text:p>
      <text:p text:style-name="P223"><text:span text:style-name="T94">Geschick</text:span><text:span text:style-name="T17"><text:tab/></text:span><text:span text:style-name="T158">10</text:span><text:span text:style-name="T17"><text:tab/></text:span><text:span text:style-name="T160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224"><text:span text:style-name="T98">Ausdauer</text:span><text:span text:style-name="T99"><text:tab/> <text:s/></text:span><text:span text:style-name="T161">8</text:span><text:span text:style-name="T99"><text:tab/><text:tab/><text:tab/></text:span><text:span text:style-name="T98">Sozialstatus</text:span><text:span text:style-name="T99"><text:tab/> <text:s/></text:span><text:span text:style-name="T162">9</text:span><text:span text:style-name="T99"><text:tab/></text:span><text:span text:style-name="T163">+1</text:span></text:p>
      <text:p text:style-name="P225"><text:span text:style-name="T37"><text:tab/><text:tab/><text:tab/><text:tab/>Alleskönner</text:span>: <text:span text:style-name="T113">0</text:span><text:tab/><text:tab/><text:tab/><text:tab/><text:tab/><text:tab/>Un<text:span text:style-name="T38">trainiert: -</text:span><text:span text:style-name="T113">3</text:span><text:span text:style-name="T103"><text:tab/></text:span><text:span text:style-name="T38"><text:tab/><text:tab/><text:tab/><text:tab/></text:span></text:p>
      <text:section text:style-name="Sect1" text:name="Bereich1">
        <text:p text:style-name="P226">Administration</text:p>
        <text:p text:style-name="P227">Anführer<text:tab/><text:tab/><text:tab/><text:span text:style-name="T104">1 </text:span></text:p>
        <text:p text:style-name="P228">Astrogation</text:p>
        <text:p text:style-name="P229">Athletik</text:p>
        <text:p text:style-name="P230"><text:span text:style-name="T17"><text:tab/></text:span><text:span text:style-name="T42">Ausdauer</text:span></text:p>
        <text:p text:style-name="P230"><text:span text:style-name="T43"><text:tab/></text:span><text:span text:style-name="T42">Geschick</text:span></text:p>
        <text:p text:style-name="P231"><text:tab/><text:span text:style-name="T44">St</text:span>ä<text:span text:style-name="T44">rke</text:span></text:p>
        <text:p text:style-name="P68">Aufklären</text:p>
        <text:p text:style-name="P229">Diplomatie</text:p>
        <text:p text:style-name="P232">Elektronik</text:p>
        <text:p text:style-name="P233"><text:tab/><text:span text:style-name="T164">Computer</text:span></text:p>
        <text:p text:style-name="P233"><text:tab/>Fernsteuerung</text:p>
        <text:p text:style-name="P233"><text:tab/>Kommunikation</text:p>
        <text:p text:style-name="P232"><text:tab/>Sensoren</text:p>
        <text:p text:style-name="P229">Ermitteln</text:p>
        <text:p text:style-name="P229">Fahren</text:p>
        <text:p text:style-name="P234"><text:span text:style-name="T17"><text:tab/></text:span><text:span text:style-name="T43">Bau</text:span><text:span text:style-name="T17">fahrzeuge</text:span></text:p>
        <text:p text:style-name="P229"><text:tab/>Kettenfahrzeuge</text:p>
        <text:p text:style-name="P229"><text:tab/>Radfahrzeuge</text:p>
        <text:p text:style-name="P229"><text:tab/><text:span text:style-name="T46">__________</text:span><text:span text:style-name="T47">____</text:span></text:p>
        <text:p text:style-name="P227">Fliegen<text:tab/><text:tab/><text:tab/><text:span text:style-name="T165">0 </text:span></text:p>
        <text:p text:style-name="P227"><text:tab/>Rotor<text:tab/><text:tab/><text:tab/><text:span text:style-name="T107">0 </text:span></text:p>
        <text:p text:style-name="P235"><text:tab/>Tragflächen<text:tab/><text:span text:style-name="T166">1 </text:span></text:p>
        <text:p text:style-name="P229"><text:tab/><text:span text:style-name="T46">__________</text:span><text:span text:style-name="T47">____</text:span></text:p>
        <text:p text:style-name="P227"/>
        <text:p text:style-name="P236">Geselligkeit<text:tab/><text:tab/><text:tab/><text:span text:style-name="T167">1 </text:span></text:p>
        <text:p text:style-name="P227">Glücksspiel<text:tab/><text:tab/><text:tab/><text:span text:style-name="T168">1 </text:span></text:p>
        <text:p text:style-name="P229">H<text:span text:style-name="T109">a</text:span>nd<text:span text:style-name="T109">e</text:span>l</text:p>
        <text:p text:style-name="P237">Beruf<text:tab/></text:p>
        <text:p text:style-name="P227"><text:tab/><text:span text:style-name="T169">Chirurg<text:tab/><text:tab/>3 </text:span></text:p>
        <text:p text:style-name="P229">Ingenieur</text:p>
        <text:p text:style-name="P229"><text:tab/>Lebenserhaltung</text:p>
        <text:p text:style-name="P229"><text:tab/>Manöverantrieb</text:p>
        <text:p text:style-name="P229"><text:tab/>Reaktor</text:p>
        <text:p text:style-name="P229"><text:tab/>Sprungantrieb</text:p>
        <text:p text:style-name="P227">Kunst <text:span text:style-name="T170">&amp; Musik</text:span><text:tab/><text:tab/><text:span text:style-name="T165">0 </text:span></text:p>
        <text:p text:style-name="P227"><text:tab/><text:span text:style-name="T165">Klavier<text:tab/><text:tab/>1 </text:span></text:p>
        <text:p text:style-name="P229"><text:tab/><text:span text:style-name="T46">__________</text:span><text:span text:style-name="T47">____</text:span></text:p>
        <text:p text:style-name="P229">Mechanik</text:p>
        <text:p text:style-name="P238">Medizin<text:tab/><text:tab/><text:tab/><text:span text:style-name="T169">3 </text:span></text:p>
        <text:p text:style-name="P239">Nahkampf<text:tab/><text:tab/><text:tab/><text:span text:style-name="T113">0</text:span><text:span text:style-name="T112"> </text:span></text:p>
        <text:p text:style-name="P239"><text:tab/>Klingen<text:tab/><text:tab/><text:span text:style-name="T113">1</text:span><text:span text:style-name="T112"> </text:span></text:p>
        <text:p text:style-name="P239"><text:tab/><text:span text:style-name="T114">Natürlich<text:tab/><text:tab/></text:span><text:span text:style-name="T107">0 </text:span></text:p>
        <text:p text:style-name="P240"><text:span text:style-name="T17"><text:tab/>S</text:span><text:span text:style-name="T115">chlagw</text:span><text:span text:style-name="T17">affen<text:tab/></text:span><text:span text:style-name="T116">0 </text:span></text:p>
        <text:p text:style-name="P239"><text:tab/>Unbewaffnet<text:tab/><text:span text:style-name="T107">0 </text:span></text:p>
        <text:p text:style-name="P241"><text:tab/><text:span text:style-name="T46">__________</text:span><text:span text:style-name="T47">____</text:span></text:p>
        <text:p text:style-name="P242">Navigation</text:p>
        <text:p text:style-name="P243"/>
        <text:p text:style-name="P244">Raumpilot</text:p>
        <text:p text:style-name="P245"><text:tab/>Beiboote</text:p>
        <text:p text:style-name="P245"><text:tab/>Raumschiffe</text:p>
        <text:p text:style-name="P246"><text:span text:style-name="T17"><text:tab/></text:span><text:span text:style-name="T118">Große</text:span><text:span text:style-name="T17"> Schiffe</text:span></text:p>
        <text:p text:style-name="P245">Raumanzug</text:p>
        <text:p text:style-name="P247">Raumkampf</text:p>
        <text:p text:style-name="P229"><text:tab/>Türme</text:p>
        <text:p text:style-name="P229"><text:tab/>Orbital</text:p>
        <text:p text:style-name="P229"><text:tab/>Schilde</text:p>
        <text:p text:style-name="P248"><text:tab/><text:span text:style-name="T121">Hauptw</text:span><text:span text:style-name="T122">affen</text:span></text:p>
        <text:p text:style-name="P245">Recht</text:p>
        <text:p text:style-name="P249">Robotik</text:p>
        <text:p text:style-name="P250">Schleichen</text:p>
        <text:p text:style-name="P251"><text:span text:style-name="T171">Schuss</text:span><text:span text:style-name="T172">waffen<text:tab/><text:tab/></text:span><text:span text:style-name="T173">0 </text:span></text:p>
        <text:p text:style-name="P252"><text:tab/>Energiew<text:span text:style-name="T60">affen<text:tab/></text:span><text:span text:style-name="T107">0 </text:span></text:p>
        <text:p text:style-name="P252"><text:tab/>Projektil<text:tab/><text:tab/><text:span text:style-name="T174">1 </text:span></text:p>
        <text:p text:style-name="P253"><text:span text:style-name="T175"><text:tab/></text:span><text:span text:style-name="T46">__________</text:span><text:span text:style-name="T47">____</text:span></text:p>
        <text:p text:style-name="P243">Schwere Waffen</text:p>
        <text:p text:style-name="P245"><text:tab/>Artillerie</text:p>
        <text:p text:style-name="P245"><text:tab/>Tragbare</text:p>
        <text:p text:style-name="P245"><text:tab/><text:span text:style-name="T46">Fahrzeug</text:span></text:p>
        <text:p text:style-name="P239"/>
        <text:p text:style-name="P254">Seefahrt<text:tab/><text:tab/><text:tab/><text:span text:style-name="T176">0 </text:span></text:p>
        <text:p text:style-name="P239"><text:tab/>Motorboote<text:tab/><text:span text:style-name="T107">0 </text:span></text:p>
        <text:p text:style-name="P239"><text:tab/><text:span text:style-name="T46">Große Schiffe<text:tab/></text:span><text:span text:style-name="T107">0 </text:span></text:p>
        <text:p text:style-name="P239"><text:tab/>Segel<text:span text:style-name="T126">n<text:tab/><text:tab/></text:span><text:span text:style-name="T176">1 </text:span></text:p>
        <text:p text:style-name="P239"><text:tab/>U-Boote<text:tab/><text:tab/><text:span text:style-name="T107">0 </text:span></text:p>
        <text:p text:style-name="P255">Sprachen</text:p>
        <text:p text:style-name="P245"><text:tab/><text:span text:style-name="T46">__________</text:span><text:span text:style-name="T47">____</text:span></text:p>
        <text:p text:style-name="P245">Sprengstoff</text:p>
        <text:p text:style-name="P47">Steward</text:p>
        <text:p text:style-name="P48">Taktik</text:p>
        <text:p text:style-name="P256">Täuschen</text:p>
        <text:p text:style-name="P245">Tiere</text:p>
        <text:p text:style-name="P245"><text:tab/>Abrichten</text:p>
        <text:p text:style-name="P245"><text:tab/>Reiten</text:p>
        <text:p text:style-name="P239"><text:tab/>Tiermedizin<text:tab/><text:span text:style-name="T177">0 </text:span></text:p>
        <text:p text:style-name="P95">Überleben</text:p>
        <text:p text:style-name="P257">Überreden</text:p>
        <text:p text:style-name="P229">Unterwelt</text:p>
        <text:p text:style-name="P97"><text:tab/><text:span text:style-name="T127">Bestechen</text:span></text:p>
        <text:p text:style-name="P97"><text:tab/><text:span text:style-name="T127">Fälschen</text:span></text:p>
        <text:p text:style-name="P258"><text:span text:style-name="T65">W</text:span><text:span text:style-name="T49">issenschaft<text:tab/><text:tab/></text:span><text:span text:style-name="T117">0 </text:span></text:p>
        <text:p text:style-name="P259"><text:tab/>Philosophie<text:tab/><text:span text:style-name="T178">1</text:span><text:span text:style-name="T174"> </text:span></text:p>
      </text:section>
      <text:p text:style-name="P260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261"><text:span text:style-name="T179">Kleidung</text:span><text:span text:style-name="T180"><text:tab/><text:tab/></text:span><text:span text:style-name="T181">1<text:tab/></text:span><text:span text:style-name="T182">0</text:span><text:span text:style-name="T180"><text:tab/><text:tab/>-<text:tab/><text:tab/></text:span><text:span text:style-name="T182">2</text:span><text:span text:style-name="T180"> kg<text:tab/><text:tab/></text:span><text:span text:style-name="T183"><text:tab/></text:span><text:span text:style-name="T184">Notarztkoffer </text:span><text:span text:style-name="T185">+2</text:span><text:span text:style-name="T184"><text:tab/><text:tab/><text:tab/></text:span><text:span text:style-name="T185">12</text:span><text:span text:style-name="T186"><text:tab/>1 kg<text:tab/></text:span></text:p>
      <text:p text:style-name="P262"><text:span text:style-name="T181"/></text:p>
      <text:p text:style-name="P263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264"><text:span text:style-name="T187">Sportp</text:span><text:span text:style-name="T188">istole</text:span><text:span text:style-name="T189">*</text:span><text:span text:style-name="T188"><text:tab/></text:span><text:span text:style-name="T190">6<text:tab/>5/</text:span><text:span text:style-name="T191">2</text:span><text:span text:style-name="T190">0/</text:span><text:span text:style-name="T191">4</text:span><text:span text:style-name="T190">0<text:tab/><text:tab/>3w6-3<text:tab/>1 kg<text:tab/><text:tab/>5<text:tab/><text:tab/></text:span></text:p>
      <text:p text:style-name="P265"><text:span text:style-name="T135">F</text:span><text:span text:style-name="T70">lorett</text:span><text:span text:style-name="T134">*</text:span><text:span text:style-name="T70"><text:tab/><text:tab/>3<text:tab/>Nahkampf<text:tab/><text:tab/>2w6<text:tab/><text:tab/>1 kg<text:tab/><text:tab/>-<text:tab/><text:tab/></text:span></text:p>
      <text:p text:style-name="P266"><text:span text:style-name="T77">T</text:span><text:span text:style-name="T78">raveller</text:span><draw:frame draw:style-name="fr6" draw:name="Bild4" text:anchor-type="char" svg:x="117.58mm" svg:y="0.19mm" svg:width="65.88mm" svg:height="78.49mm" draw:z-index="3"><draw:image xlink:href="Pictures/10000000000001F300000360AA7F0D86.jpg" xlink:type="simple" xlink:show="embed" xlink:actuate="onLoad" draw:mime-type="image/jpeg"/></draw:frame></text:p>
      <text:p text:style-name="P267"><text:span text:style-name="T3">Name<text:tab/></text:span><text:span text:style-name="T192">Dr. Alana Summerlyn Rabell</text:span></text:p>
      <text:p text:style-name="P267"><text:span text:style-name="T10">Spezies<text:tab/></text:span><text:span text:style-name="T80">Mensch</text:span> <text:tab/> <text:s/><text:span text:style-name="T3">Geburtswelt</text:span> _____<text:span text:style-name="T7">___</text:span><text:span text:style-name="T193">___</text:span><text:span text:style-name="T7">_ </text:span><text:span text:style-name="T12">Alter </text:span><text:span text:style-name="T155">34<text:line-break/></text:span><text:span text:style-name="T3">Beschreibung</text:span><text:tab/>__________________________<text:span text:style-name="T8">____</text:span><text:span text:style-name="T6">___</text:span><text:span text:style-name="T193">__</text:span></text:p>
      <text:p text:style-name="P267">_______________________________________<text:span text:style-name="T8">____</text:span><text:span text:style-name="T6">___</text:span><text:span text:style-name="T193">__</text:span></text:p>
      <text:p text:style-name="P267">______________________________________<text:span text:style-name="T14">_______</text:span>_<text:span text:style-name="T193">__</text:span></text:p>
      <text:p text:style-name="P268"><text:span text:style-name="T16">Beruf<text:tab/></text:span><text:span text:style-name="T85">Oberärzt</text:span><text:span text:style-name="T194">in</text:span><text:span text:style-name="T85">, Chirurg</text:span><text:span text:style-name="T194">in</text:span><text:span text:style-name="T85"> </text:span><text:span text:style-name="T19">Kontakte </text:span><text:span text:style-name="T20">____</text:span><text:span text:style-name="T21">__</text:span><text:span text:style-name="T17">_______<text:line-break/></text:span><text:span text:style-name="T19">Besitz</text:span><text:span text:style-name="T87"><text:tab/></text:span><text:span text:style-name="T156">Mitglied Traveller’s Aid Society (TAS)</text:span></text:p>
      <text:p text:style-name="P267"><text:span text:style-name="T25">Credits<text:tab/></text:span><text:span text:style-name="T157">25</text:span><text:span text:style-name="T91">000</text:span><text:span text:style-name="T92"><text:tab/><text:tab/><text:tab/></text:span><text:span text:style-name="T28">Vermögen </text:span><text:span text:style-name="T157">2</text:span><text:span text:style-name="T91"> Schiffsanteil</text:span><text:span text:style-name="T157">e</text:span><text:span text:style-name="T93"><text:line-break/></text:span><text:span text:style-name="T30"> </text:span></text:p>
      <table:table table:name="Tabelle5" table:style-name="Tabelle5">
        <table:table-column table:style-name="Tabelle5.A" table:number-columns-repeated="8"/>
        <table:table-row>
          <table:table-cell table:style-name="Tabelle5.A1" office:value-type="string">
            <text:p text:style-name="P269">Wert</text:p>
          </table:table-cell>
          <table:table-cell table:style-name="Tabelle5.A1" office:value-type="string">
            <text:p text:style-name="P269">0</text:p>
          </table:table-cell>
          <table:table-cell table:style-name="Tabelle5.A1" office:value-type="string">
            <text:p text:style-name="P269">1-2</text:p>
          </table:table-cell>
          <table:table-cell table:style-name="Tabelle5.A1" office:value-type="string">
            <text:p text:style-name="P269">3-5</text:p>
          </table:table-cell>
          <table:table-cell table:style-name="Tabelle5.A1" office:value-type="string">
            <text:p text:style-name="P269">6-8</text:p>
          </table:table-cell>
          <table:table-cell table:style-name="Tabelle5.A1" office:value-type="string">
            <text:p text:style-name="P269">9-11</text:p>
          </table:table-cell>
          <table:table-cell table:style-name="Tabelle5.A1" office:value-type="string">
            <text:p text:style-name="P269">12-14</text:p>
          </table:table-cell>
          <table:table-cell table:style-name="Tabelle5.A1" office:value-type="string">
            <text:p text:style-name="P269">15-16</text:p>
          </table:table-cell>
        </table:table-row>
        <table:table-row>
          <table:table-cell table:style-name="Tabelle5.A1" office:value-type="string">
            <text:p text:style-name="P269">Mod</text:p>
          </table:table-cell>
          <table:table-cell table:style-name="Tabelle5.A1" office:value-type="string">
            <text:p text:style-name="P270">-<text:span text:style-name="T31">3</text:span></text:p>
          </table:table-cell>
          <table:table-cell table:style-name="Tabelle5.A1" office:value-type="string">
            <text:p text:style-name="P270">-<text:span text:style-name="T31">2</text:span></text:p>
          </table:table-cell>
          <table:table-cell table:style-name="Tabelle5.A1" office:value-type="string">
            <text:p text:style-name="P270">-<text:span text:style-name="T31">1</text:span></text:p>
          </table:table-cell>
          <table:table-cell table:style-name="Tabelle5.A1" office:value-type="string">
            <text:p text:style-name="P269">0</text:p>
          </table:table-cell>
          <table:table-cell table:style-name="Tabelle5.A1" office:value-type="string">
            <text:p text:style-name="P269">+1</text:p>
          </table:table-cell>
          <table:table-cell table:style-name="Tabelle5.A1" office:value-type="string">
            <text:p text:style-name="P269">+2</text:p>
          </table:table-cell>
          <table:table-cell table:style-name="Tabelle5.A1" office:value-type="string">
            <text:p text:style-name="P269">+3</text:p>
          </table:table-cell>
        </table:table-row>
      </table:table>
      <text:p text:style-name="P271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 <text:s/></text:span><text:span text:style-name="T159">8</text:span></text:p>
      <text:p text:style-name="P271"><text:span text:style-name="T94">Geschick</text:span><text:span text:style-name="T17"><text:tab/></text:span><text:span text:style-name="T158">10</text:span><text:span text:style-name="T17"><text:tab/></text:span><text:span text:style-name="T160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10</text:span><text:span text:style-name="T17"><text:tab/></text:span><text:span text:style-name="T96">+1</text:span></text:p>
      <text:p text:style-name="P272"><text:span text:style-name="T98">Ausdauer</text:span><text:span text:style-name="T99"><text:tab/> <text:s/></text:span><text:span text:style-name="T161">8</text:span><text:span text:style-name="T99"><text:tab/><text:tab/><text:tab/></text:span><text:span text:style-name="T98">Sozialstatus</text:span><text:span text:style-name="T99"><text:tab/> <text:s/></text:span><text:span text:style-name="T162">9</text:span><text:span text:style-name="T99"><text:tab/></text:span><text:span text:style-name="T162">+1</text:span></text:p>
      <text:p text:style-name="P273"><text:span text:style-name="T37"><text:tab/><text:tab/><text:tab/><text:tab/>Alleskönner</text:span>: <text:span text:style-name="T113">0</text:span><text:tab/><text:tab/><text:tab/><text:tab/><text:tab/><text:tab/>Un<text:span text:style-name="T38">trainiert: -</text:span><text:span text:style-name="T113">3</text:span><text:span text:style-name="T103"><text:tab/></text:span><text:span text:style-name="T38"><text:tab/><text:tab/><text:tab/><text:tab/></text:span></text:p>
      <text:section text:style-name="Sect1" text:name="Bereich7">
        <text:p text:style-name="P274">Administration</text:p>
        <text:p text:style-name="P275">Anführer<text:tab/><text:tab/><text:tab/><text:span text:style-name="T104">1 </text:span></text:p>
        <text:p text:style-name="P276">Astrogation</text:p>
        <text:p text:style-name="P277">Athletik</text:p>
        <text:p text:style-name="P278"><text:span text:style-name="T17"><text:tab/></text:span><text:span text:style-name="T42">Ausdauer</text:span></text:p>
        <text:p text:style-name="P278"><text:span text:style-name="T43"><text:tab/></text:span><text:span text:style-name="T42">Geschick</text:span></text:p>
        <text:p text:style-name="P279"><text:tab/><text:span text:style-name="T44">St</text:span>ä<text:span text:style-name="T44">rke</text:span></text:p>
        <text:p text:style-name="P280">Aufklären</text:p>
        <text:p text:style-name="P277">Diplomatie</text:p>
        <text:p text:style-name="P281">Elektronik</text:p>
        <text:p text:style-name="P281"><text:tab/><text:span text:style-name="T195">Computer</text:span></text:p>
        <text:p text:style-name="P281"><text:tab/>Fernsteuerung</text:p>
        <text:p text:style-name="P281"><text:tab/>Kommunikation</text:p>
        <text:p text:style-name="P281"><text:tab/>Sensoren</text:p>
        <text:p text:style-name="P277">Ermitteln</text:p>
        <text:p text:style-name="P277">Fahren</text:p>
        <text:p text:style-name="P282"><text:span text:style-name="T17"><text:tab/></text:span><text:span text:style-name="T43">Bau</text:span><text:span text:style-name="T17">fahrzeuge</text:span></text:p>
        <text:p text:style-name="P277"><text:tab/>Kettenfahrzeuge</text:p>
        <text:p text:style-name="P277"><text:tab/>Radfahrzeuge</text:p>
        <text:p text:style-name="P277"><text:tab/><text:span text:style-name="T46">__________</text:span><text:span text:style-name="T47">____</text:span></text:p>
        <text:p text:style-name="P275">Fliegen<text:tab/><text:tab/><text:tab/><text:span text:style-name="T165">0 </text:span><text:span text:style-name="T107"><text:s/></text:span></text:p>
        <text:p text:style-name="P275"><text:tab/>Rotor<text:tab/><text:tab/><text:tab/><text:span text:style-name="T107">0 </text:span></text:p>
        <text:p text:style-name="P275"><text:tab/>Tragflächen<text:tab/><text:span text:style-name="T166">1 </text:span></text:p>
        <text:p text:style-name="P277"><text:tab/><text:span text:style-name="T46">__________</text:span><text:span text:style-name="T47">____</text:span></text:p>
        <text:p text:style-name="P275"/>
        <text:p text:style-name="P283">Geselligkeit<text:tab/><text:tab/><text:tab/><text:span text:style-name="T167">1 </text:span></text:p>
        <text:p text:style-name="P275">Glücksspiel<text:tab/><text:tab/><text:tab/><text:span text:style-name="T168">1 </text:span></text:p>
        <text:p text:style-name="P277">H<text:span text:style-name="T109">a</text:span>nd<text:span text:style-name="T109">e</text:span>l</text:p>
        <text:p text:style-name="P237">Beruf</text:p>
        <text:p text:style-name="P275"><text:tab/><text:span text:style-name="T196">Chirurg<text:tab/><text:tab/>3 </text:span></text:p>
        <text:p text:style-name="P277">Ingenieur</text:p>
        <text:p text:style-name="P277"><text:tab/>Lebenserhaltung</text:p>
        <text:p text:style-name="P277"><text:tab/>Manöverantrieb</text:p>
        <text:p text:style-name="P277"><text:tab/>Reaktor</text:p>
        <text:p text:style-name="P277"><text:tab/>Sprungantrieb</text:p>
        <text:p text:style-name="P275">Kunst <text:span text:style-name="T170">&amp; Musik</text:span><text:tab/><text:tab/><text:span text:style-name="T165">0 </text:span></text:p>
        <text:p text:style-name="P275"><text:tab/><text:span text:style-name="T165">Klavier<text:tab/><text:tab/>1 </text:span></text:p>
        <text:p text:style-name="P277"><text:tab/><text:span text:style-name="T46">__________</text:span><text:span text:style-name="T47">____</text:span></text:p>
        <text:p text:style-name="P277">Mechanik</text:p>
        <text:p text:style-name="P284">Medizin<text:tab/><text:tab/><text:tab/><text:span text:style-name="T196">3 </text:span></text:p>
        <text:p text:style-name="P285">Nahkampf<text:tab/><text:tab/><text:tab/><text:span text:style-name="T113">0</text:span><text:span text:style-name="T112"> </text:span></text:p>
        <text:p text:style-name="P285"><text:tab/>Klingen<text:tab/><text:tab/><text:span text:style-name="T113">1</text:span><text:span text:style-name="T112"> </text:span></text:p>
        <text:p text:style-name="P285"><text:tab/><text:span text:style-name="T114">Natürlich<text:tab/><text:tab/></text:span><text:span text:style-name="T107">0 </text:span></text:p>
        <text:p text:style-name="P286"><text:span text:style-name="T17"><text:tab/>S</text:span><text:span text:style-name="T115">chlagw</text:span><text:span text:style-name="T17">affen<text:tab/></text:span><text:span text:style-name="T116">0 </text:span></text:p>
        <text:p text:style-name="P285"><text:tab/>Unbewaffnet<text:tab/><text:span text:style-name="T107">0 </text:span></text:p>
        <text:p text:style-name="P287"><text:tab/><text:span text:style-name="T46">__________</text:span><text:span text:style-name="T47">____</text:span></text:p>
        <text:p text:style-name="P288">Navigation</text:p>
        <text:p text:style-name="P289">Raumpilot</text:p>
        <text:p text:style-name="P287"><text:tab/>Beiboote</text:p>
        <text:p text:style-name="P287"><text:tab/>Raumschiffe</text:p>
        <text:p text:style-name="P290"><text:span text:style-name="T17"><text:tab/></text:span><text:span text:style-name="T118">Große</text:span><text:span text:style-name="T17"> Schiffe</text:span></text:p>
        <text:p text:style-name="P287">Raumanzug</text:p>
        <text:p text:style-name="P291">Raumkampf</text:p>
        <text:p text:style-name="P277"><text:tab/>Türme</text:p>
        <text:p text:style-name="P277"><text:tab/>Orbital</text:p>
        <text:p text:style-name="P277"><text:tab/>Schilde</text:p>
        <text:p text:style-name="P277"><text:tab/><text:span text:style-name="T121">Hauptw</text:span><text:span text:style-name="T122">affen</text:span></text:p>
        <text:p text:style-name="P287">Recht</text:p>
        <text:p text:style-name="P292">Robotik</text:p>
        <text:p text:style-name="P293">Schleichen</text:p>
        <text:p text:style-name="P294"><text:span text:style-name="T197">Schuss</text:span><text:span text:style-name="T172">waffen<text:tab/><text:tab/></text:span><text:span text:style-name="T173">0 </text:span></text:p>
        <text:p text:style-name="P295"><text:tab/>Energiew<text:span text:style-name="T60">affen<text:tab/></text:span><text:span text:style-name="T107">0 </text:span></text:p>
        <text:p text:style-name="P295"><text:tab/>Projektil<text:tab/><text:tab/><text:span text:style-name="T174">1 </text:span></text:p>
        <text:p text:style-name="P296"><text:span text:style-name="T175"><text:tab/></text:span><text:span text:style-name="T46">__________</text:span><text:span text:style-name="T47">____</text:span></text:p>
        <text:p text:style-name="P297">Schwere Waffen</text:p>
        <text:p text:style-name="P287"><text:tab/>Artillerie</text:p>
        <text:p text:style-name="P287"><text:tab/>Tragbare</text:p>
        <text:p text:style-name="P287"><text:tab/><text:span text:style-name="T46">Fahrzeug</text:span></text:p>
        <text:p text:style-name="P285"/>
        <text:p text:style-name="P298">Seefahrt<text:tab/><text:tab/><text:tab/><text:span text:style-name="T176">0 </text:span></text:p>
        <text:p text:style-name="P285"><text:tab/>Motorboote<text:tab/><text:span text:style-name="T107">0 </text:span></text:p>
        <text:p text:style-name="P285"><text:tab/><text:span text:style-name="T46">Große Schiffe<text:tab/></text:span><text:span text:style-name="T107">0 </text:span></text:p>
        <text:p text:style-name="P285"><text:tab/>Segel<text:span text:style-name="T126">n<text:tab/><text:tab/></text:span><text:span text:style-name="T176">1 </text:span></text:p>
        <text:p text:style-name="P285"><text:tab/>U-Boote<text:tab/><text:tab/><text:span text:style-name="T107">0 </text:span></text:p>
        <text:p text:style-name="P287">Sprachen</text:p>
        <text:p text:style-name="P287"><text:tab/><text:span text:style-name="T46">__________</text:span><text:span text:style-name="T47">____</text:span></text:p>
        <text:p text:style-name="P287">Sprengstoff</text:p>
        <text:p text:style-name="P299">Steward</text:p>
        <text:p text:style-name="P287">Taktik</text:p>
        <text:p text:style-name="P300">Täuschen</text:p>
        <text:p text:style-name="P287">Tiere</text:p>
        <text:p text:style-name="P287"><text:tab/>Abrichten</text:p>
        <text:p text:style-name="P287"><text:tab/>Reiten</text:p>
        <text:p text:style-name="P287"><text:tab/>Tiermedizin</text:p>
        <text:p text:style-name="P301">Überleben</text:p>
        <text:p text:style-name="P287">Überreden</text:p>
        <text:p text:style-name="P277">Unterwelt</text:p>
        <text:p text:style-name="P277"><text:tab/><text:span text:style-name="T127">Bestechen</text:span></text:p>
        <text:p text:style-name="P277"><text:tab/><text:span text:style-name="T127">Fälschen</text:span></text:p>
        <text:p text:style-name="P302">Wissenschaft<text:tab/><text:tab/>0 </text:p>
        <text:p text:style-name="P302"><text:tab/>Philosophie<text:tab/>1 </text:p>
      </text:section>
      <text:p text:style-name="P303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304"><text:span text:style-name="T179">Kleidung</text:span><text:span text:style-name="T180"><text:tab/><text:tab/></text:span><text:span text:style-name="T181">1<text:tab/></text:span><text:span text:style-name="T182">0</text:span><text:span text:style-name="T180"><text:tab/><text:tab/>-<text:tab/><text:tab/></text:span><text:span text:style-name="T182">2</text:span><text:span text:style-name="T180"> kg<text:tab/><text:tab/></text:span><text:span text:style-name="T183"><text:tab/></text:span><text:span text:style-name="T184">Notarztkoffer </text:span><text:span text:style-name="T185">+2</text:span><text:span text:style-name="T184"><text:tab/><text:tab/></text:span><text:span text:style-name="T185">12</text:span><text:span text:style-name="T186"><text:tab/>1 kg<text:tab/> <text:s text:c="7"/></text:span></text:p>
      <text:p text:style-name="P305"><text:span text:style-name="T181"/></text:p>
      <text:p text:style-name="P306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8"/></text:span></text:p>
      <text:p text:style-name="P307"><text:span text:style-name="T198">Sportp</text:span><text:span text:style-name="T199">istole</text:span><text:span text:style-name="T200">*</text:span><text:span text:style-name="T199"><text:tab/></text:span><text:span text:style-name="T201">6<text:tab/>5/</text:span><text:span text:style-name="T202">2</text:span><text:span text:style-name="T201">0/</text:span><text:span text:style-name="T202">4</text:span><text:span text:style-name="T201">0<text:tab/><text:tab/>3w6-3<text:tab/>1 kg<text:tab/><text:tab/>15<text:tab/><text:tab/></text:span></text:p>
      <text:p text:style-name="P307"><text:span text:style-name="T203">F</text:span><text:span text:style-name="T204">lorett</text:span><text:span text:style-name="T205">*</text:span><text:span text:style-name="T204"><text:tab/><text:tab/>3<text:tab/>Nahkampf<text:tab/><text:tab/>2w6<text:tab/><text:tab/>1 kg<text:tab/><text:tab/>-<text:tab/><text:tab/></text:span></text:p>
      <text:p text:style-name="P308"><text:span text:style-name="T77">T</text:span><text:span text:style-name="T78">raveller</text:span></text:p>
      <text:p text:style-name="P309"><text:span text:style-name="T3">Name <text:s text:c="2"/></text:span><text:span text:style-name="T206">Kaylee Frye</text:span><draw:frame draw:style-name="fr7" draw:name="Bild5" text:anchor-type="char" svg:x="107.46mm" svg:y="1.5mm" svg:width="82.55mm" svg:height="72.64mm" draw:z-index="4"><draw:image xlink:href="Pictures/100000000000031F000001C247F264BE.png" xlink:type="simple" xlink:show="embed" xlink:actuate="onLoad" draw:mime-type="image/png"/></draw:frame></text:p>
      <text:p text:style-name="P309"><text:span text:style-name="T10">Spezies </text:span><text:span text:style-name="T80">Mensch</text:span> <text:tab/> <text:s/><text:span text:style-name="T3">Geburtswelt</text:span> _<text:span text:style-name="T207">_</text:span>____<text:span text:style-name="T7">____ </text:span><text:span text:style-name="T12">Alter </text:span><text:span text:style-name="T155">34<text:line-break/></text:span><text:span text:style-name="T3">Beschreibung</text:span><text:tab/>__________________________<text:span text:style-name="T8">____</text:span><text:span text:style-name="T6">___</text:span></text:p>
      <text:p text:style-name="P309">_______________________________________<text:span text:style-name="T8">____</text:span><text:span text:style-name="T6">___</text:span></text:p>
      <text:p text:style-name="P309">______________________________________<text:span text:style-name="T14">_______</text:span>_</text:p>
      <text:p text:style-name="P310"><text:span text:style-name="T16">Beruf<text:tab/></text:span><text:span text:style-name="T85">Bordingenieur</text:span><text:span text:style-name="T194">in</text:span><text:span text:style-name="T85"> </text:span><text:span text:style-name="T19">Kontakte </text:span><text:span text:style-name="T20">____</text:span><text:span text:style-name="T21">__</text:span><text:span text:style-name="T17">______</text:span><text:span text:style-name="T208">___</text:span><text:span text:style-name="T17"><text:line-break/></text:span><text:span text:style-name="T19">Besitz</text:span><text:span text:style-name="T87"><text:tab/></text:span><text:span text:style-name="T209">_____________________________________</text:span></text:p>
      <text:p text:style-name="P309"><text:span text:style-name="T25">Credits<text:tab/></text:span><text:span text:style-name="T210">5</text:span><text:span text:style-name="T91">00<text:tab/></text:span><text:span text:style-name="T92"><text:tab/><text:tab/></text:span><text:span text:style-name="T28">Vermögen </text:span><text:span text:style-name="T211">_______________</text:span><text:span text:style-name="T93"><text:line-break/></text:span><text:span text:style-name="T30"> </text:span></text:p>
      <table:table table:name="Tabelle6" table:style-name="Tabelle6">
        <table:table-column table:style-name="Tabelle6.A" table:number-columns-repeated="8"/>
        <table:table-row>
          <table:table-cell table:style-name="Tabelle6.A1" office:value-type="string">
            <text:p text:style-name="P311">Wert</text:p>
          </table:table-cell>
          <table:table-cell table:style-name="Tabelle6.A1" office:value-type="string">
            <text:p text:style-name="P311">0</text:p>
          </table:table-cell>
          <table:table-cell table:style-name="Tabelle6.A1" office:value-type="string">
            <text:p text:style-name="P311">1-2</text:p>
          </table:table-cell>
          <table:table-cell table:style-name="Tabelle6.A1" office:value-type="string">
            <text:p text:style-name="P311">3-5</text:p>
          </table:table-cell>
          <table:table-cell table:style-name="Tabelle6.A1" office:value-type="string">
            <text:p text:style-name="P311">6-8</text:p>
          </table:table-cell>
          <table:table-cell table:style-name="Tabelle6.A1" office:value-type="string">
            <text:p text:style-name="P311">9-11</text:p>
          </table:table-cell>
          <table:table-cell table:style-name="Tabelle6.A1" office:value-type="string">
            <text:p text:style-name="P311">12-14</text:p>
          </table:table-cell>
          <table:table-cell table:style-name="Tabelle6.A1" office:value-type="string">
            <text:p text:style-name="P311">15-16</text:p>
          </table:table-cell>
        </table:table-row>
        <table:table-row>
          <table:table-cell table:style-name="Tabelle6.A1" office:value-type="string">
            <text:p text:style-name="P311">Mod</text:p>
          </table:table-cell>
          <table:table-cell table:style-name="Tabelle6.A1" office:value-type="string">
            <text:p text:style-name="P312">-<text:span text:style-name="T31">3</text:span></text:p>
          </table:table-cell>
          <table:table-cell table:style-name="Tabelle6.A1" office:value-type="string">
            <text:p text:style-name="P312">-<text:span text:style-name="T31">2</text:span></text:p>
          </table:table-cell>
          <table:table-cell table:style-name="Tabelle6.A1" office:value-type="string">
            <text:p text:style-name="P312">-<text:span text:style-name="T31">1</text:span></text:p>
          </table:table-cell>
          <table:table-cell table:style-name="Tabelle6.A1" office:value-type="string">
            <text:p text:style-name="P311">0</text:p>
          </table:table-cell>
          <table:table-cell table:style-name="Tabelle6.A1" office:value-type="string">
            <text:p text:style-name="P311">+1</text:p>
          </table:table-cell>
          <table:table-cell table:style-name="Tabelle6.A1" office:value-type="string">
            <text:p text:style-name="P311">+2</text:p>
          </table:table-cell>
          <table:table-cell table:style-name="Tabelle6.A1" office:value-type="string">
            <text:p text:style-name="P311">+3</text:p>
          </table:table-cell>
        </table:table-row>
      </table:table>
      <text:p text:style-name="P313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</text:span><text:span text:style-name="T212">10<text:tab/>+1</text:span></text:p>
      <text:p text:style-name="P313"><text:span text:style-name="T94">Geschick</text:span><text:span text:style-name="T17"><text:tab/></text:span><text:span text:style-name="T158">10</text:span><text:span text:style-name="T17"><text:tab/></text:span><text:span text:style-name="T160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212">9</text:span><text:span text:style-name="T17"><text:tab/></text:span><text:span text:style-name="T96">+1</text:span></text:p>
      <text:p text:style-name="P314"><text:span text:style-name="T98">Ausdauer</text:span><text:span text:style-name="T99"><text:tab/> <text:s/></text:span><text:span text:style-name="T213">5</text:span><text:span text:style-name="T99"><text:tab/></text:span><text:span text:style-name="T214">‒</text:span><text:span text:style-name="T215">1</text:span><text:span text:style-name="T99"><text:tab/><text:tab/></text:span><text:span text:style-name="T98">Sozialstatus</text:span><text:span text:style-name="T99"><text:tab/> <text:s/></text:span><text:span text:style-name="T215">7</text:span><text:span text:style-name="T216"><text:tab/></text:span></text:p>
      <text:p text:style-name="P315"><text:span text:style-name="T37"><text:tab/><text:tab/><text:tab/><text:tab/>Alleskönner</text:span>: <text:span text:style-name="T217">2</text:span><text:tab/><text:tab/><text:tab/><text:tab/><text:tab/><text:tab/>Un<text:span text:style-name="T38">trainiert: -</text:span><text:span text:style-name="T217">1</text:span><text:span text:style-name="T103"><text:tab/></text:span><text:span text:style-name="T38"><text:tab/><text:tab/><text:tab/><text:tab/></text:span></text:p>
      <text:section text:style-name="Sect1" text:name="Bereich4">
        <text:p text:style-name="P316">Administration</text:p>
        <text:p text:style-name="P317">Anführer</text:p>
        <text:p text:style-name="P318">Astrogation<text:tab/><text:tab/><text:span text:style-name="T218">1 </text:span></text:p>
        <text:p text:style-name="P317">Athletik</text:p>
        <text:p text:style-name="P319"><text:span text:style-name="T17"><text:tab/></text:span><text:span text:style-name="T42">Ausdauer</text:span></text:p>
        <text:p text:style-name="P319"><text:span text:style-name="T43"><text:tab/></text:span><text:span text:style-name="T42">Geschick</text:span></text:p>
        <text:p text:style-name="P320"><text:tab/><text:span text:style-name="T44">St</text:span>ä<text:span text:style-name="T44">rke</text:span></text:p>
        <text:p text:style-name="P68">Aufklären</text:p>
        <text:p text:style-name="P317">Diplomatie</text:p>
        <text:p text:style-name="P321">Elektronik<text:tab/><text:tab/><text:tab/><text:span text:style-name="T219">0 </text:span></text:p>
        <text:p text:style-name="P322"><text:tab/>Computer<text:tab/><text:tab/><text:span text:style-name="T219">0</text:span><text:span text:style-name="T220"> </text:span></text:p>
        <text:p text:style-name="P323"><text:tab/>Fernsteuerung<text:tab/><text:span text:style-name="T219">1 </text:span></text:p>
        <text:p text:style-name="P324"><text:tab/>Kommunikation<text:tab/><text:span text:style-name="T219">0 </text:span></text:p>
        <text:p text:style-name="P321"><text:tab/>Sensoren<text:tab/><text:tab/><text:span text:style-name="T219">0 </text:span></text:p>
        <text:p text:style-name="P317">Ermitteln</text:p>
        <text:p text:style-name="P317">Fahren</text:p>
        <text:p text:style-name="P325"><text:span text:style-name="T17"><text:tab/></text:span><text:span text:style-name="T43">Bau</text:span><text:span text:style-name="T17">fahrzeuge</text:span></text:p>
        <text:p text:style-name="P317"><text:tab/>Kettenfahrzeuge</text:p>
        <text:p text:style-name="P317"><text:tab/>Radfahrzeuge</text:p>
        <text:p text:style-name="P317"><text:tab/><text:span text:style-name="T46">__________</text:span><text:span text:style-name="T47">____</text:span></text:p>
        <text:p text:style-name="P317">Fliegen</text:p>
        <text:p text:style-name="P317"><text:tab/>Rotor</text:p>
        <text:p text:style-name="P326"><text:tab/>Tragflächen</text:p>
        <text:p text:style-name="P317"><text:tab/><text:span text:style-name="T46">__________</text:span><text:span text:style-name="T47">____</text:span></text:p>
        <text:p text:style-name="P317"/>
        <text:p text:style-name="P327">Geselligkeit</text:p>
        <text:p text:style-name="P317">Glücksspiel</text:p>
        <text:p text:style-name="P317">H<text:span text:style-name="T109">a</text:span>nd<text:span text:style-name="T109">e</text:span>l</text:p>
        <text:p text:style-name="P75">Beruf</text:p>
        <text:p text:style-name="P317"><text:tab/><text:span text:style-name="T46">__________</text:span><text:span text:style-name="T47">____</text:span></text:p>
        <text:p text:style-name="P328">Ingenieur<text:tab/><text:tab/><text:tab/><text:span text:style-name="T221">0</text:span><text:span text:style-name="T217"> </text:span></text:p>
        <text:p text:style-name="P328"><text:tab/>Lebenserhaltung<text:tab/><text:span text:style-name="T219">0</text:span><text:span text:style-name="T218"> </text:span></text:p>
        <text:p text:style-name="P328"><text:tab/>Manöverantrieb<text:tab/><text:span text:style-name="T221">1</text:span><text:span text:style-name="T218"> </text:span></text:p>
        <text:p text:style-name="P328"><text:tab/>Reaktor<text:tab/><text:tab/><text:span text:style-name="T219">0</text:span><text:span text:style-name="T218"> </text:span></text:p>
        <text:p text:style-name="P317"><text:span text:style-name="T172"><text:tab/>Sprungantrieb<text:tab/></text:span><text:span text:style-name="T222">1</text:span><text:span text:style-name="T223"> </text:span></text:p>
        <text:p text:style-name="P317">Kunst<text:tab/> <text:span text:style-name="T224">&amp; Musik</text:span></text:p>
        <text:p text:style-name="P317"><text:tab/><text:span text:style-name="T165">Klavier</text:span></text:p>
        <text:p text:style-name="P317"><text:tab/><text:span text:style-name="T46">__________</text:span><text:span text:style-name="T47">____</text:span></text:p>
        <text:p text:style-name="P328">Mechanik<text:tab/><text:tab/><text:tab/><text:span text:style-name="T218">1 </text:span></text:p>
        <text:p text:style-name="P329">Medizin</text:p>
        <text:p text:style-name="P330">Nahkampf</text:p>
        <text:p text:style-name="P331"><text:tab/>Klingen</text:p>
        <text:p text:style-name="P331"><text:tab/><text:span text:style-name="T114">Natürlich</text:span></text:p>
        <text:p text:style-name="P332"><text:span text:style-name="T17"><text:tab/>S</text:span><text:span text:style-name="T115">chlagw</text:span><text:span text:style-name="T17">affen</text:span></text:p>
        <text:p text:style-name="P331"><text:tab/>Unbewaffnet</text:p>
        <text:p text:style-name="P333"><text:tab/><text:span text:style-name="T46">__________</text:span><text:span text:style-name="T47">____</text:span></text:p>
        <text:p text:style-name="P334">Navigation</text:p>
        <text:p text:style-name="P335">Raumpilot<text:tab/><text:tab/><text:tab/><text:span text:style-name="T225">0 </text:span></text:p>
        <text:p text:style-name="P336"><text:tab/>Beiboote<text:tab/><text:tab/><text:span text:style-name="T225">1 </text:span></text:p>
        <text:p text:style-name="P336"><text:tab/>Raumschiffe<text:tab/><text:span text:style-name="T219">0 </text:span></text:p>
        <text:p text:style-name="P337"><text:span text:style-name="T17"><text:tab/></text:span><text:span text:style-name="T118">Große</text:span><text:span text:style-name="T17"> Schiffe<text:tab/></text:span><text:span text:style-name="T226">0 </text:span></text:p>
        <text:p text:style-name="P336">Raumanzug<text:tab/><text:tab/><text:span text:style-name="T218">1 </text:span></text:p>
        <text:p text:style-name="P338">Raumkampf</text:p>
        <text:p text:style-name="P317"><text:tab/>Türme</text:p>
        <text:p text:style-name="P317"><text:tab/>Orbital</text:p>
        <text:p text:style-name="P317"><text:tab/>Schilde</text:p>
        <text:p text:style-name="P248"><text:tab/><text:span text:style-name="T121">Hauptw</text:span><text:span text:style-name="T122">affen</text:span></text:p>
        <text:p text:style-name="P331">Recht</text:p>
        <text:p text:style-name="P339">Robotik<text:tab/><text:tab/><text:tab/><text:span text:style-name="T218">1 </text:span></text:p>
        <text:p text:style-name="P340">Schleichen</text:p>
        <text:p text:style-name="P320"><text:span text:style-name="T227">Schuss</text:span>waffen</text:p>
        <text:p text:style-name="P320"><text:tab/>Energiew<text:span text:style-name="T60">affen</text:span></text:p>
        <text:p text:style-name="P320"><text:tab/>Projektil</text:p>
        <text:p text:style-name="P320"><text:tab/><text:span text:style-name="T46">__________</text:span><text:span text:style-name="T47">____</text:span></text:p>
        <text:p text:style-name="P341">Schwere Waffen</text:p>
        <text:p text:style-name="P331"><text:tab/>Artillerie</text:p>
        <text:p text:style-name="P331"><text:tab/>Tragbare</text:p>
        <text:p text:style-name="P331"><text:tab/><text:span text:style-name="T46">Fahrzeug</text:span></text:p>
        <text:p text:style-name="P331"/>
        <text:p text:style-name="P342">Seefahrt</text:p>
        <text:p text:style-name="P331"><text:tab/>Motorboote</text:p>
        <text:p text:style-name="P331"><text:tab/><text:span text:style-name="T46">Große Schiffe</text:span></text:p>
        <text:p text:style-name="P331"><text:tab/>Segel<text:span text:style-name="T217">n</text:span></text:p>
        <text:p text:style-name="P331"><text:tab/>U-Boote</text:p>
        <text:p text:style-name="P331">Sprachen</text:p>
        <text:p text:style-name="P331"><text:tab/><text:span text:style-name="T46">__________</text:span><text:span text:style-name="T47">____</text:span></text:p>
        <text:p text:style-name="P331">Sprengstoff</text:p>
        <text:p text:style-name="P343">Steward</text:p>
        <text:p text:style-name="P331">Taktik</text:p>
        <text:p text:style-name="P256">Täuschen</text:p>
        <text:p text:style-name="P331">Tiere</text:p>
        <text:p text:style-name="P331"><text:tab/>Abrichten</text:p>
        <text:p text:style-name="P331"><text:tab/>Reiten</text:p>
        <text:p text:style-name="P331"><text:tab/>Tiermedizin</text:p>
        <text:p text:style-name="P95">Überleben</text:p>
        <text:p text:style-name="P257">Überreden</text:p>
        <text:p text:style-name="P317">Unterwelt</text:p>
        <text:p text:style-name="P317"><text:tab/><text:span text:style-name="T127">Bestechen</text:span></text:p>
        <text:p text:style-name="P344"><text:span text:style-name="T228"><text:tab/></text:span><text:span text:style-name="T229">Fälschen</text:span></text:p>
        <text:p text:style-name="P345"><text:span text:style-name="T229">W</text:span><text:span text:style-name="T230">issenschaft</text:span></text:p>
        <text:p text:style-name="P345"><text:span text:style-name="T230"><text:tab/></text:span><text:span text:style-name="T231">__________</text:span><text:span text:style-name="T232">____</text:span></text:p>
      </text:section>
      <text:p text:style-name="P346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347"><text:span text:style-name="T233">Kleidung</text:span><text:span text:style-name="T234"><text:tab/><text:tab/></text:span><text:span text:style-name="T235">1<text:tab/></text:span><text:span text:style-name="T236">0</text:span><text:span text:style-name="T234"><text:tab/><text:tab/>-<text:tab/><text:tab/></text:span><text:span text:style-name="T236">2</text:span><text:span text:style-name="T234"> kg<text:tab/><text:tab/></text:span><text:span text:style-name="T180"><text:tab/></text:span><text:span text:style-name="T237">Haushaltsr</text:span><text:span text:style-name="T238">oboter<text:tab/><text:tab/></text:span><text:span text:style-name="T239">10<text:tab/>50 kg<text:tab/><text:tab/></text:span></text:p>
      <text:p text:style-name="P347"><text:span text:style-name="T240"><text:tab/><text:tab/><text:tab/><text:tab/><text:tab/><text:tab/><text:tab/><text:tab/><text:tab/><text:tab/><text:tab/></text:span><text:span text:style-name="T241">Renndrohne</text:span><text:span text:style-name="T242"><text:tab/><text:tab/><text:tab/></text:span><text:span text:style-name="T243">7<text:tab/>1 kg<text:tab/><text:tab/></text:span></text:p>
      <text:p text:style-name="P348"><text:span text:style-name="T181"/></text:p>
      <text:p text:style-name="P349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/text:span><text:span text:style-name="T75"><text:tab/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350"><text:span text:style-name="T77">T</text:span><text:span text:style-name="T78">raveller</text:span><draw:frame draw:style-name="fr8" draw:name="Bild6" text:anchor-type="char" svg:x="118.23mm" svg:y="-0.04mm" svg:width="58.65mm" svg:height="77.91mm" draw:z-index="5"><draw:image xlink:href="Pictures/10000000000000C1000000EFDB9BB456.jpg" xlink:type="simple" xlink:show="embed" xlink:actuate="onLoad" draw:mime-type="image/jpeg"/></draw:frame></text:p>
      <text:p text:style-name="P351"><text:span text:style-name="T3">Name<text:tab/></text:span><text:span text:style-name="T244">Joseph Bogie</text:span></text:p>
      <text:p text:style-name="P352"><text:span text:style-name="T10">Spezies<text:tab/></text:span><text:span text:style-name="T80">Mensch</text:span> <text:tab/> <text:s/><text:span text:style-name="T3">Geburtswelt</text:span> _____<text:span text:style-name="T7">_</text:span><text:span text:style-name="T245">_____</text:span><text:span text:style-name="T7">___ </text:span><text:span text:style-name="T12">Alter </text:span><text:span text:style-name="T155">34<text:line-break/></text:span><text:span text:style-name="T3">Beschreibung</text:span><text:tab/>__________________________<text:span text:style-name="T8">____</text:span><text:span text:style-name="T6">___</text:span><text:span text:style-name="T245">____</text:span></text:p>
      <text:p text:style-name="P352">_______________________________________<text:span text:style-name="T8">____</text:span><text:span text:style-name="T6">___</text:span><text:span text:style-name="T245">____</text:span></text:p>
      <text:p text:style-name="P352">______________________________________<text:span text:style-name="T14">_______</text:span>_<text:span text:style-name="T245">____</text:span></text:p>
      <text:p text:style-name="P353"><text:span text:style-name="T16">Beruf<text:tab/></text:span><text:span text:style-name="T85">Buchhalter (Betrüger) </text:span><text:span text:style-name="T19">Kontakte </text:span><text:span text:style-name="T20">__</text:span><text:span text:style-name="T21">_</text:span><text:span text:style-name="T17">____</text:span><text:span text:style-name="T208">____</text:span><text:span text:style-name="T17">__</text:span><text:span text:style-name="T24">_</text:span><text:span text:style-name="T246">_</text:span><text:span text:style-name="T17"><text:line-break/></text:span><text:span text:style-name="T19">Besitz</text:span><text:span text:style-name="T87"><text:tab/></text:span><text:span text:style-name="T209">_________________________________________</text:span></text:p>
      <text:p text:style-name="P352"><text:span text:style-name="T25">Credits<text:tab/></text:span><text:span text:style-name="T247">10</text:span><text:span text:style-name="T91">00</text:span><text:span text:style-name="T92"><text:tab/><text:tab/><text:tab/><text:tab/></text:span><text:span text:style-name="T28">Vermögen </text:span><text:span text:style-name="T211">_______________</text:span><text:span text:style-name="T93"><text:line-break/></text:span><text:span text:style-name="T30"> </text:span></text:p>
      <table:table table:name="Tabelle7" table:style-name="Tabelle7">
        <table:table-column table:style-name="Tabelle7.A" table:number-columns-repeated="8"/>
        <table:table-row>
          <table:table-cell table:style-name="Tabelle7.A1" office:value-type="string">
            <text:p text:style-name="P354">Wert</text:p>
          </table:table-cell>
          <table:table-cell table:style-name="Tabelle7.A1" office:value-type="string">
            <text:p text:style-name="P354">0</text:p>
          </table:table-cell>
          <table:table-cell table:style-name="Tabelle7.A1" office:value-type="string">
            <text:p text:style-name="P354">1-2</text:p>
          </table:table-cell>
          <table:table-cell table:style-name="Tabelle7.A1" office:value-type="string">
            <text:p text:style-name="P354">3-5</text:p>
          </table:table-cell>
          <table:table-cell table:style-name="Tabelle7.A1" office:value-type="string">
            <text:p text:style-name="P354">6-8</text:p>
          </table:table-cell>
          <table:table-cell table:style-name="Tabelle7.A1" office:value-type="string">
            <text:p text:style-name="P354">9-11</text:p>
          </table:table-cell>
          <table:table-cell table:style-name="Tabelle7.A1" office:value-type="string">
            <text:p text:style-name="P354">12-14</text:p>
          </table:table-cell>
          <table:table-cell table:style-name="Tabelle7.A1" office:value-type="string">
            <text:p text:style-name="P354">15-16</text:p>
          </table:table-cell>
        </table:table-row>
        <table:table-row>
          <table:table-cell table:style-name="Tabelle7.A1" office:value-type="string">
            <text:p text:style-name="P354">Mod</text:p>
          </table:table-cell>
          <table:table-cell table:style-name="Tabelle7.A1" office:value-type="string">
            <text:p text:style-name="P355">-<text:span text:style-name="T31">3</text:span></text:p>
          </table:table-cell>
          <table:table-cell table:style-name="Tabelle7.A1" office:value-type="string">
            <text:p text:style-name="P355">-<text:span text:style-name="T31">2</text:span></text:p>
          </table:table-cell>
          <table:table-cell table:style-name="Tabelle7.A1" office:value-type="string">
            <text:p text:style-name="P355">-<text:span text:style-name="T31">1</text:span></text:p>
          </table:table-cell>
          <table:table-cell table:style-name="Tabelle7.A1" office:value-type="string">
            <text:p text:style-name="P354">0</text:p>
          </table:table-cell>
          <table:table-cell table:style-name="Tabelle7.A1" office:value-type="string">
            <text:p text:style-name="P354">+1</text:p>
          </table:table-cell>
          <table:table-cell table:style-name="Tabelle7.A1" office:value-type="string">
            <text:p text:style-name="P354">+2</text:p>
          </table:table-cell>
          <table:table-cell table:style-name="Tabelle7.A1" office:value-type="string">
            <text:p text:style-name="P354">+3</text:p>
          </table:table-cell>
        </table:table-row>
      </table:table>
      <text:p text:style-name="P356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</text:span><text:span text:style-name="T212">10<text:tab/>+1</text:span></text:p>
      <text:p text:style-name="P356"><text:span text:style-name="T94">Geschick</text:span><text:span text:style-name="T17"><text:tab/></text:span><text:span text:style-name="T158"> <text:s/></text:span><text:span text:style-name="T248">8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212">9</text:span><text:span text:style-name="T17"><text:tab/></text:span><text:span text:style-name="T96">+1</text:span></text:p>
      <text:p text:style-name="P357"><text:span text:style-name="T98">Ausdauer</text:span><text:span text:style-name="T99"><text:tab/> <text:s/></text:span><text:span text:style-name="T213">5</text:span><text:span text:style-name="T99"><text:tab/></text:span><text:span text:style-name="T214">‒</text:span><text:span text:style-name="T215">1</text:span><text:span text:style-name="T99"><text:tab/><text:tab/></text:span><text:span text:style-name="T98">Sozialstatus</text:span><text:span text:style-name="T99"><text:tab/> <text:s/></text:span><text:span text:style-name="T215">7</text:span><text:span text:style-name="T216"><text:tab/></text:span></text:p>
      <text:p text:style-name="P358"><text:span text:style-name="T249"><text:tab/><text:tab/><text:tab/><text:tab/>Alleskönner</text:span><text:span text:style-name="T250">: </text:span><text:span text:style-name="T251">0</text:span><text:span text:style-name="T250"><text:tab/><text:tab/><text:tab/><text:tab/><text:tab/><text:tab/>Un</text:span><text:span text:style-name="T252">trainiert: -</text:span><text:span text:style-name="T251">3</text:span><text:span text:style-name="T253"><text:tab/></text:span><text:span text:style-name="T252"><text:tab/><text:tab/><text:tab/><text:tab/></text:span></text:p>
      <text:section text:style-name="Sect1" text:name="Bereich2">
        <text:p text:style-name="P359">Administration<text:tab/><text:tab/><text:span text:style-name="T254">1 </text:span></text:p>
        <text:p text:style-name="P360">Anführer</text:p>
        <text:p text:style-name="P361">Astrogation</text:p>
        <text:p text:style-name="P360">Athletik</text:p>
        <text:p text:style-name="P362"><text:span text:style-name="T17"><text:tab/></text:span><text:span text:style-name="T42">Ausdauer</text:span></text:p>
        <text:p text:style-name="P362"><text:span text:style-name="T43"><text:tab/></text:span><text:span text:style-name="T42">Geschick</text:span></text:p>
        <text:p text:style-name="P363"><text:tab/><text:span text:style-name="T44">St</text:span>ä<text:span text:style-name="T44">rke</text:span></text:p>
        <text:p text:style-name="P68">Aufklären</text:p>
        <text:p text:style-name="P360">Diplomatie</text:p>
        <text:p text:style-name="P364">Elektronik<text:tab/><text:tab/><text:tab/><text:span text:style-name="T255">0 </text:span></text:p>
        <text:p text:style-name="P364"><text:tab/><text:span text:style-name="T255">Computer<text:tab/><text:tab/>1 </text:span></text:p>
        <text:p text:style-name="P364"><text:tab/>Fernsteuerung<text:tab/><text:span text:style-name="T255">0 </text:span></text:p>
        <text:p text:style-name="P364"><text:tab/>Kommunikation<text:tab/><text:span text:style-name="T255">0 </text:span></text:p>
        <text:p text:style-name="P364"><text:tab/>Sensoren<text:tab/><text:tab/><text:span text:style-name="T255">0 </text:span></text:p>
        <text:p text:style-name="P365">Ermitteln</text:p>
        <text:p text:style-name="P360">Fahren</text:p>
        <text:p text:style-name="P366"><text:span text:style-name="T17"><text:tab/></text:span><text:span text:style-name="T43">Bau</text:span><text:span text:style-name="T17">fahrzeuge</text:span></text:p>
        <text:p text:style-name="P360"><text:tab/>Kettenfahrzeuge</text:p>
        <text:p text:style-name="P360"><text:tab/>Radfahrzeuge</text:p>
        <text:p text:style-name="P360"><text:tab/><text:span text:style-name="T46">__________</text:span><text:span text:style-name="T47">____</text:span></text:p>
        <text:p text:style-name="P97">Fliegen</text:p>
        <text:p text:style-name="P360"><text:tab/>Rotor</text:p>
        <text:p text:style-name="P360"><text:tab/>Tragflächen</text:p>
        <text:p text:style-name="P360"><text:tab/><text:span text:style-name="T46">__________</text:span><text:span text:style-name="T47">____</text:span></text:p>
        <text:p text:style-name="P367"><text:span text:style-name="T250"/></text:p>
        <text:p text:style-name="P368"><text:span text:style-name="T250">Geselligkeit</text:span><text:tab/></text:p>
        <text:p text:style-name="P360">Glücksspiel</text:p>
        <text:p text:style-name="P367"><text:span text:style-name="T256">H</text:span><text:span text:style-name="T109">a</text:span><text:span text:style-name="T256">nd</text:span><text:span text:style-name="T109">e</text:span><text:span text:style-name="T256">l</text:span><text:tab/><text:tab/><text:tab/><text:span text:style-name="T257">1 </text:span></text:p>
        <text:p text:style-name="P75">Beruf</text:p>
        <text:p text:style-name="P360"><text:tab/><text:span text:style-name="T46">__________</text:span><text:span text:style-name="T47">____</text:span></text:p>
        <text:p text:style-name="P360">Ingenieur</text:p>
        <text:p text:style-name="P360"><text:tab/>Lebenserhaltung</text:p>
        <text:p text:style-name="P360"><text:tab/>Manöverantrieb</text:p>
        <text:p text:style-name="P360"><text:tab/>Reaktor</text:p>
        <text:p text:style-name="P360"><text:tab/>Sprungantrieb</text:p>
        <text:p text:style-name="P360">Kampfanzug</text:p>
        <text:p text:style-name="P360">Kunst <text:span text:style-name="T258">&amp; Musik</text:span></text:p>
        <text:p text:style-name="P360"><text:tab/><text:span text:style-name="T259">Klavier</text:span></text:p>
        <text:p text:style-name="P360"><text:tab/><text:span text:style-name="T46">__________</text:span><text:span text:style-name="T47">____</text:span></text:p>
        <text:p text:style-name="P360">Mechanik</text:p>
        <text:p text:style-name="P369">Nahkampf<text:tab/><text:tab/><text:tab/><text:span text:style-name="T113">0</text:span><text:span text:style-name="T112"> </text:span></text:p>
        <text:p text:style-name="P369"><text:tab/>Klingen<text:tab/><text:tab/><text:span text:style-name="T260">1</text:span><text:span text:style-name="T112"> </text:span></text:p>
        <text:p text:style-name="P369"><text:tab/><text:span text:style-name="T114">Natürlich<text:tab/><text:tab/></text:span><text:span text:style-name="T219">0 </text:span></text:p>
        <text:p text:style-name="P370"><text:span text:style-name="T17"><text:tab/>S</text:span><text:span text:style-name="T115">chlagw</text:span><text:span text:style-name="T17">affen<text:tab/></text:span><text:span text:style-name="T261">1 </text:span></text:p>
        <text:p text:style-name="P369"><text:tab/>Unbewaffnet<text:tab/><text:span text:style-name="T219">0 </text:span></text:p>
        <text:p text:style-name="P371"><text:tab/><text:span text:style-name="T46">__________</text:span><text:span text:style-name="T47">____</text:span></text:p>
        <text:p text:style-name="P372">Navigation</text:p>
        <text:p text:style-name="P373">Raumpilot</text:p>
        <text:p text:style-name="P374"><text:tab/>Beiboote</text:p>
        <text:p text:style-name="P374"><text:tab/>Raumschiffe</text:p>
        <text:p text:style-name="P375"><text:span text:style-name="T17"><text:tab/></text:span><text:span text:style-name="T118">Große</text:span><text:span text:style-name="T17"> Schiffe</text:span></text:p>
        <text:p text:style-name="P374">Raumanzug</text:p>
        <text:p text:style-name="P376">Raumkampf</text:p>
        <text:p text:style-name="P360"><text:tab/>Türme</text:p>
        <text:p text:style-name="P360"><text:tab/>Orbital</text:p>
        <text:p text:style-name="P360"><text:tab/>Schilde</text:p>
        <text:p text:style-name="P248"><text:tab/><text:span text:style-name="T121">Hauptw</text:span><text:span text:style-name="T122">affen</text:span></text:p>
        <text:p text:style-name="P369">Recht<text:tab/><text:tab/><text:tab/><text:tab/><text:span text:style-name="T262">2</text:span><text:span text:style-name="T167"> </text:span></text:p>
        <text:p text:style-name="P377">Robotik</text:p>
        <text:p text:style-name="P378">Schleichen<text:tab/><text:tab/><text:tab/><text:span text:style-name="T263">1 </text:span></text:p>
        <text:p text:style-name="P379"><text:span text:style-name="T255">Schuss</text:span>waffen<text:tab/><text:tab/><text:span text:style-name="T125">0 </text:span></text:p>
        <text:p text:style-name="P379"><text:tab/>Energiew<text:span text:style-name="T60">affen<text:tab/></text:span><text:span text:style-name="T219">1 </text:span></text:p>
        <text:p text:style-name="P379"><text:tab/>Projektil<text:tab/><text:tab/><text:span text:style-name="T219">0</text:span><text:span text:style-name="T125"> </text:span></text:p>
        <text:p text:style-name="P380"><text:span text:style-name="T175"><text:tab/></text:span><text:span text:style-name="T46">__________</text:span><text:span text:style-name="T47">____</text:span></text:p>
        <text:p text:style-name="P381">Schwere Waffen</text:p>
        <text:p text:style-name="P374"><text:tab/>Artillerie</text:p>
        <text:p text:style-name="P374"><text:tab/>Tragbare</text:p>
        <text:p text:style-name="P374"><text:tab/><text:span text:style-name="T46">Fahrzeug</text:span></text:p>
        <text:p text:style-name="P374"/>
        <text:p text:style-name="P373">Seefahrt</text:p>
        <text:p text:style-name="P374"><text:tab/>Motorboote</text:p>
        <text:p text:style-name="P374"><text:tab/><text:span text:style-name="T46">Große Schiffe</text:span></text:p>
        <text:p text:style-name="P374"><text:tab/>Segel<text:span text:style-name="T126">n</text:span></text:p>
        <text:p text:style-name="P374"><text:tab/>U-Boote</text:p>
        <text:p text:style-name="P382">Sprachen</text:p>
        <text:p text:style-name="P374"><text:tab/><text:span text:style-name="T46">__________</text:span><text:span text:style-name="T47">____</text:span></text:p>
        <text:p text:style-name="P374">Sprengstoff</text:p>
        <text:p text:style-name="P383">Steward<text:tab/><text:tab/><text:tab/><text:span text:style-name="T260">1 </text:span></text:p>
        <text:p text:style-name="P384">Taktik</text:p>
        <text:p text:style-name="P256">Täuschen</text:p>
        <text:p text:style-name="P374">Tiere</text:p>
        <text:p text:style-name="P374"><text:tab/>Abrichten</text:p>
        <text:p text:style-name="P374"><text:tab/>Reiten</text:p>
        <text:p text:style-name="P374"><text:tab/>Tiermedizin</text:p>
        <text:p text:style-name="P95">Überleben</text:p>
        <text:p text:style-name="P96">Überreden<text:tab/><text:tab/><text:tab/><text:span text:style-name="T264">1 </text:span></text:p>
        <text:p text:style-name="P367">Unterwelt<text:tab/><text:tab/><text:tab/><text:span text:style-name="T265">0</text:span><text:span text:style-name="T127"> </text:span></text:p>
        <text:p text:style-name="P385"><text:span text:style-name="T266"><text:tab/>Bestech</text:span><text:span text:style-name="T127">en<text:tab/></text:span><text:span text:style-name="T266"><text:tab/></text:span><text:span text:style-name="T267">2</text:span><text:span text:style-name="T127"> </text:span></text:p>
        <text:p text:style-name="P386"><text:span text:style-name="T268"><text:tab/></text:span><text:span text:style-name="T269">Fälschen<text:tab/><text:tab/></text:span><text:span text:style-name="T270">2</text:span><text:span text:style-name="T269"> </text:span></text:p>
        <text:p text:style-name="P387"><text:span text:style-name="T269">W</text:span><text:span text:style-name="T268">issenschaft</text:span></text:p>
        <text:p text:style-name="P387"><text:span text:style-name="T268"><text:tab/></text:span><text:span text:style-name="T271">__________</text:span><text:span text:style-name="T272">____</text:span></text:p>
      </text:section>
      <text:p text:style-name="P388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389"><text:span text:style-name="T190">Kleidung</text:span><text:span text:style-name="T188"><text:tab/><text:tab/></text:span><text:span text:style-name="T273">1<text:tab/></text:span><text:span text:style-name="T274">0</text:span><text:span text:style-name="T188"><text:tab/><text:tab/>-<text:tab/><text:tab/></text:span><text:span text:style-name="T274">2</text:span><text:span text:style-name="T188"> kg<text:tab/><text:tab/></text:span><text:span text:style-name="T70"><text:tab/></text:span></text:p>
      <text:p text:style-name="P389"><text:span text:style-name="T275"/></text:p>
      <text:p text:style-name="P390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 </text:span><text:span text:style-name="T68">TL</text:span><text:span text:style-name="T69"><text:tab/></text:span><text:span text:style-name="T68">Effekt <text:s text:c="9"/></text:span></text:p>
      <text:p text:style-name="P391"><text:span text:style-name="T276">Springmesser</text:span><text:span text:style-name="T188"><text:tab/></text:span><text:span text:style-name="T276">7</text:span><text:span text:style-name="T190"><text:tab/></text:span><text:span text:style-name="T277">Nahkampf</text:span><text:span text:style-name="T190"><text:tab/><text:tab/></text:span><text:span text:style-name="T276">2</text:span><text:span text:style-name="T190">w6-3<text:tab/>1 kg<text:tab/><text:tab/>-<text:tab/><text:tab/></text:span><text:span text:style-name="T132"><text:tab/></text:span><text:span text:style-name="T278">Wafer Jack<text:tab/> 12<text:tab/>Speicher<text:tab/></text:span></text:p>
      <text:p text:style-name="P392"><text:span text:style-name="T279">Stunner</text:span><text:span text:style-name="T205">*</text:span><text:span text:style-name="T203"><text:tab/><text:tab/></text:span><text:span text:style-name="T280">10</text:span><text:span text:style-name="T203"><text:tab/></text:span><text:span text:style-name="T280">1.5/5/10</text:span><text:span text:style-name="T203"><text:tab/><text:tab/>2w6</text:span><text:span text:style-name="T280">+3</text:span><text:span text:style-name="T203"><text:tab/>1 kg<text:tab/><text:tab/></text:span><text:span text:style-name="T280">100<text:tab/><text:tab/></text:span></text:p>
      <text:p text:style-name="P393"><draw:frame draw:style-name="fr9" draw:name="Bild8" text:anchor-type="char" svg:x="115.22mm" svg:y="0.07mm" svg:width="74.77mm" svg:height="80.17mm" draw:z-index="11"><draw:image xlink:href="Pictures/10000000000003C000000218C6EB14BA.jpg" xlink:type="simple" xlink:show="embed" xlink:actuate="onLoad" draw:mime-type="image/jpeg"/></draw:frame><text:span text:style-name="T77">T</text:span><text:span text:style-name="T78">raveller</text:span></text:p>
      <text:p text:style-name="P394"><text:span text:style-name="T3">Name<text:tab/></text:span><text:span text:style-name="T281">Saffron </text:span><text:span text:style-name="T282">aka</text:span><text:span text:style-name="T244"> </text:span><text:span text:style-name="T281">Bridget </text:span><text:span text:style-name="T282">aka</text:span><text:span text:style-name="T281"> Yolanda Haymer</text:span></text:p>
      <text:p text:style-name="P394"><text:span text:style-name="T10">Spezies<text:tab/></text:span><text:span text:style-name="T80">Mensch</text:span> <text:tab/> <text:s/><text:span text:style-name="T3">Geburtswelt</text:span> ____<text:span text:style-name="T283">_</text:span>_<text:span text:style-name="T7">____ </text:span><text:span text:style-name="T12">Alter </text:span><text:span text:style-name="T284">30</text:span><text:span text:style-name="T155"><text:line-break/></text:span><text:span text:style-name="T3">Beschreibung</text:span><text:tab/>__________________________<text:span text:style-name="T8">____</text:span><text:span text:style-name="T6">___</text:span></text:p>
      <text:p text:style-name="P394">_______________________________________<text:span text:style-name="T8">____</text:span><text:span text:style-name="T6">___</text:span></text:p>
      <text:p text:style-name="P394">______________________________________<text:span text:style-name="T14">_______</text:span>_</text:p>
      <text:p text:style-name="P395"><text:span text:style-name="T16">Beruf<text:tab/></text:span><text:span text:style-name="T85">Buchhalter</text:span><text:span text:style-name="T285">in</text:span><text:span text:style-name="T85"> (Betrüger</text:span><text:span text:style-name="T285">in</text:span><text:span text:style-name="T85">) </text:span><text:span text:style-name="T19">Kontakte </text:span><text:span text:style-name="T286">_</text:span><text:span text:style-name="T21">___</text:span><text:span text:style-name="T17">_</text:span><text:span text:style-name="T208">___</text:span><text:span text:style-name="T17"><text:line-break/></text:span><text:span text:style-name="T19">Besitz</text:span><text:span text:style-name="T87"><text:tab/></text:span><text:span text:style-name="T209">_____________________________________</text:span></text:p>
      <text:p text:style-name="P394"><text:span text:style-name="T25">Credits<text:tab/></text:span><text:span text:style-name="T247">10</text:span><text:span text:style-name="T91">00</text:span><text:span text:style-name="T92"><text:tab/><text:tab/><text:tab/></text:span><text:span text:style-name="T28">Vermögen </text:span><text:span text:style-name="T211">_______________</text:span><text:span text:style-name="T93"><text:line-break/></text:span><text:span text:style-name="T30"> </text:span></text:p>
      <table:table table:name="Tabelle13" table:style-name="Tabelle13">
        <table:table-column table:style-name="Tabelle13.A" table:number-columns-repeated="8"/>
        <table:table-row>
          <table:table-cell table:style-name="Tabelle13.A1" office:value-type="string">
            <text:p text:style-name="P396">Wert</text:p>
          </table:table-cell>
          <table:table-cell table:style-name="Tabelle13.A1" office:value-type="string">
            <text:p text:style-name="P396">0</text:p>
          </table:table-cell>
          <table:table-cell table:style-name="Tabelle13.A1" office:value-type="string">
            <text:p text:style-name="P396">1-2</text:p>
          </table:table-cell>
          <table:table-cell table:style-name="Tabelle13.A1" office:value-type="string">
            <text:p text:style-name="P396">3-5</text:p>
          </table:table-cell>
          <table:table-cell table:style-name="Tabelle13.A1" office:value-type="string">
            <text:p text:style-name="P396">6-8</text:p>
          </table:table-cell>
          <table:table-cell table:style-name="Tabelle13.A1" office:value-type="string">
            <text:p text:style-name="P396">9-11</text:p>
          </table:table-cell>
          <table:table-cell table:style-name="Tabelle13.A1" office:value-type="string">
            <text:p text:style-name="P396">12-14</text:p>
          </table:table-cell>
          <table:table-cell table:style-name="Tabelle13.A1" office:value-type="string">
            <text:p text:style-name="P396">15-16</text:p>
          </table:table-cell>
        </table:table-row>
        <table:table-row>
          <table:table-cell table:style-name="Tabelle13.A1" office:value-type="string">
            <text:p text:style-name="P396">Mod</text:p>
          </table:table-cell>
          <table:table-cell table:style-name="Tabelle13.A1" office:value-type="string">
            <text:p text:style-name="P397">-<text:span text:style-name="T31">3</text:span></text:p>
          </table:table-cell>
          <table:table-cell table:style-name="Tabelle13.A1" office:value-type="string">
            <text:p text:style-name="P397">-<text:span text:style-name="T31">2</text:span></text:p>
          </table:table-cell>
          <table:table-cell table:style-name="Tabelle13.A1" office:value-type="string">
            <text:p text:style-name="P397">-<text:span text:style-name="T31">1</text:span></text:p>
          </table:table-cell>
          <table:table-cell table:style-name="Tabelle13.A1" office:value-type="string">
            <text:p text:style-name="P396">0</text:p>
          </table:table-cell>
          <table:table-cell table:style-name="Tabelle13.A1" office:value-type="string">
            <text:p text:style-name="P396">+1</text:p>
          </table:table-cell>
          <table:table-cell table:style-name="Tabelle13.A1" office:value-type="string">
            <text:p text:style-name="P396">+2</text:p>
          </table:table-cell>
          <table:table-cell table:style-name="Tabelle13.A1" office:value-type="string">
            <text:p text:style-name="P396">+3</text:p>
          </table:table-cell>
        </table:table-row>
      </table:table>
      <text:p text:style-name="P398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</text:span><text:span text:style-name="T212">10<text:tab/>+1</text:span></text:p>
      <text:p text:style-name="P398"><text:span text:style-name="T94">Geschick</text:span><text:span text:style-name="T17"><text:tab/></text:span><text:span text:style-name="T158"> <text:s/></text:span><text:span text:style-name="T248">8</text:span><text:span text:style-name="T17"><text:tab/>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212">9</text:span><text:span text:style-name="T17"><text:tab/></text:span><text:span text:style-name="T96">+1</text:span></text:p>
      <text:p text:style-name="P399"><text:span text:style-name="T98">Ausdauer</text:span><text:span text:style-name="T99"><text:tab/> <text:s/></text:span><text:span text:style-name="T213">5</text:span><text:span text:style-name="T99"><text:tab/></text:span><text:span text:style-name="T214">‒</text:span><text:span text:style-name="T215">1</text:span><text:span text:style-name="T99"><text:tab/><text:tab/></text:span><text:span text:style-name="T98">Sozialstatus</text:span><text:span text:style-name="T99"><text:tab/> <text:s/></text:span><text:span text:style-name="T215">7</text:span><text:span text:style-name="T216"><text:tab/></text:span></text:p>
      <text:p text:style-name="P400"><text:span text:style-name="T249"><text:tab/><text:tab/><text:tab/><text:tab/>Alleskönner</text:span><text:span text:style-name="T250">: </text:span><text:span text:style-name="T251">0</text:span><text:span text:style-name="T250"><text:tab/><text:tab/><text:tab/><text:tab/><text:tab/><text:tab/>Un</text:span><text:span text:style-name="T252">trainiert: -</text:span><text:span text:style-name="T251">3</text:span><text:span text:style-name="T253"><text:tab/></text:span><text:span text:style-name="T252"><text:tab/><text:tab/><text:tab/><text:tab/></text:span></text:p>
      <text:section text:style-name="Sect1" text:name="Bereich11">
        <text:p text:style-name="P401">Administration<text:tab/><text:tab/><text:span text:style-name="T254">1 </text:span></text:p>
        <text:p text:style-name="P402">Anführer</text:p>
        <text:p text:style-name="P403">Astrogation</text:p>
        <text:p text:style-name="P402">Athletik</text:p>
        <text:p text:style-name="P404"><text:span text:style-name="T17"><text:tab/></text:span><text:span text:style-name="T42">Ausdauer</text:span></text:p>
        <text:p text:style-name="P404"><text:span text:style-name="T43"><text:tab/></text:span><text:span text:style-name="T42">Geschick</text:span></text:p>
        <text:p text:style-name="P405"><text:tab/><text:span text:style-name="T44">St</text:span>ä<text:span text:style-name="T44">rke</text:span></text:p>
        <text:p text:style-name="P406">Aufklären</text:p>
        <text:p text:style-name="P402">Diplomatie</text:p>
        <text:p text:style-name="P407">Elektronik<text:tab/><text:tab/><text:tab/><text:span text:style-name="T287">0 </text:span></text:p>
        <text:p text:style-name="P407"><text:tab/><text:span text:style-name="T287">Computer<text:tab/><text:tab/>1 </text:span></text:p>
        <text:p text:style-name="P407"><text:tab/>Fernsteuerung<text:tab/><text:span text:style-name="T287">0 </text:span></text:p>
        <text:p text:style-name="P407"><text:tab/>Kommunikation<text:tab/><text:span text:style-name="T287">0 </text:span></text:p>
        <text:p text:style-name="P407"><text:tab/>Sensoren<text:tab/><text:tab/><text:span text:style-name="T287">0 </text:span></text:p>
        <text:p text:style-name="P402">Ermitteln</text:p>
        <text:p text:style-name="P402">Fahren</text:p>
        <text:p text:style-name="P408"><text:span text:style-name="T17"><text:tab/></text:span><text:span text:style-name="T43">Bau</text:span><text:span text:style-name="T17">fahrzeuge</text:span></text:p>
        <text:p text:style-name="P402"><text:tab/>Kettenfahrzeuge</text:p>
        <text:p text:style-name="P402"><text:tab/>Radfahrzeuge</text:p>
        <text:p text:style-name="P402"><text:tab/><text:span text:style-name="T46">__________</text:span><text:span text:style-name="T47">____</text:span></text:p>
        <text:p text:style-name="P402">Fliegen</text:p>
        <text:p text:style-name="P402"><text:tab/>Rotor</text:p>
        <text:p text:style-name="P402"><text:tab/>Tragflächen</text:p>
        <text:p text:style-name="P402"><text:tab/><text:span text:style-name="T46">__________</text:span><text:span text:style-name="T47">____</text:span></text:p>
        <text:p text:style-name="P409"><text:span text:style-name="T250"/></text:p>
        <text:p text:style-name="P410"><text:span text:style-name="T250">Geselligkeit</text:span><text:tab/></text:p>
        <text:p text:style-name="P402">Glücksspiel</text:p>
        <text:p text:style-name="P409"><text:span text:style-name="T256">H</text:span><text:span text:style-name="T109">a</text:span><text:span text:style-name="T256">nd</text:span><text:span text:style-name="T109">e</text:span><text:span text:style-name="T256">l</text:span><text:tab/><text:tab/><text:tab/><text:span text:style-name="T257">1 </text:span></text:p>
        <text:p text:style-name="P75">Beruf</text:p>
        <text:p text:style-name="P402"><text:tab/><text:span text:style-name="T46">__________</text:span><text:span text:style-name="T47">____</text:span></text:p>
        <text:p text:style-name="P402">Ingenieur</text:p>
        <text:p text:style-name="P402"><text:tab/>Lebenserhaltung</text:p>
        <text:p text:style-name="P402"><text:tab/>Manöverantrieb</text:p>
        <text:p text:style-name="P402"><text:tab/>Reaktor</text:p>
        <text:p text:style-name="P402"><text:tab/>Sprungantrieb</text:p>
        <text:p text:style-name="P402">Kampfanzug</text:p>
        <text:p text:style-name="P402">Kunst <text:span text:style-name="T258">&amp; Musik</text:span></text:p>
        <text:p text:style-name="P402"><text:tab/><text:span text:style-name="T259">Klavier</text:span></text:p>
        <text:p text:style-name="P402"><text:tab/><text:span text:style-name="T46">__________</text:span><text:span text:style-name="T47">____</text:span></text:p>
        <text:p text:style-name="P402">Mechanik</text:p>
        <text:p text:style-name="P411">Nahkampf<text:tab/><text:tab/><text:tab/><text:span text:style-name="T113">0</text:span><text:span text:style-name="T112"> </text:span></text:p>
        <text:p text:style-name="P411"><text:tab/>Klingen<text:tab/><text:tab/><text:span text:style-name="T260">1</text:span><text:span text:style-name="T112"> </text:span></text:p>
        <text:p text:style-name="P411"><text:tab/><text:span text:style-name="T114">Natürlich<text:tab/><text:tab/></text:span><text:span text:style-name="T219">0 </text:span></text:p>
        <text:p text:style-name="P412"><text:span text:style-name="T17"><text:tab/>S</text:span><text:span text:style-name="T115">chlagw</text:span><text:span text:style-name="T17">affen<text:tab/></text:span><text:span text:style-name="T261">1 </text:span></text:p>
        <text:p text:style-name="P411"><text:tab/>Unbewaffnet<text:tab/><text:span text:style-name="T219">0 </text:span></text:p>
        <text:p text:style-name="P413"><text:tab/><text:span text:style-name="T46">__________</text:span><text:span text:style-name="T47">____</text:span></text:p>
        <text:p text:style-name="P414">Navigation</text:p>
        <text:p text:style-name="P415">Raumpilot</text:p>
        <text:p text:style-name="P413"><text:tab/>Beiboote</text:p>
        <text:p text:style-name="P413"><text:tab/>Raumschiffe</text:p>
        <text:p text:style-name="P416"><text:span text:style-name="T17"><text:tab/></text:span><text:span text:style-name="T118">Große</text:span><text:span text:style-name="T17"> Schiffe</text:span></text:p>
        <text:p text:style-name="P413">Raumanzug</text:p>
        <text:p text:style-name="P417">Raumkampf</text:p>
        <text:p text:style-name="P402"><text:tab/>Türme</text:p>
        <text:p text:style-name="P402"><text:tab/>Orbital</text:p>
        <text:p text:style-name="P402"><text:tab/>Schilde</text:p>
        <text:p text:style-name="P402"><text:tab/><text:span text:style-name="T121">Hauptw</text:span><text:span text:style-name="T122">affen</text:span></text:p>
        <text:p text:style-name="P411">Recht<text:tab/><text:tab/><text:tab/><text:tab/><text:span text:style-name="T262">2</text:span><text:span text:style-name="T167"> </text:span></text:p>
        <text:p text:style-name="P418">Robotik</text:p>
        <text:p text:style-name="P419">Schleichen<text:tab/><text:tab/><text:tab/><text:span text:style-name="T263">1 </text:span></text:p>
        <text:p text:style-name="P420"><text:span text:style-name="T288">Schuss</text:span>waffen<text:tab/><text:tab/><text:span text:style-name="T125">0 </text:span></text:p>
        <text:p text:style-name="P420"><text:tab/>Energiew<text:span text:style-name="T60">affen<text:tab/></text:span><text:span text:style-name="T219">1 </text:span></text:p>
        <text:p text:style-name="P420"><text:tab/>Projektil<text:tab/><text:tab/><text:span text:style-name="T219">0</text:span><text:span text:style-name="T125"> </text:span></text:p>
        <text:p text:style-name="P421"><text:span text:style-name="T175"><text:tab/></text:span><text:span text:style-name="T46">__________</text:span><text:span text:style-name="T47">____</text:span></text:p>
        <text:p text:style-name="P422">Schwere Waffen</text:p>
        <text:p text:style-name="P413"><text:tab/>Artillerie</text:p>
        <text:p text:style-name="P413"><text:tab/>Tragbare</text:p>
        <text:p text:style-name="P413"><text:tab/><text:span text:style-name="T46">Fahrzeug</text:span></text:p>
        <text:p text:style-name="P413"/>
        <text:p text:style-name="P415">Seefahrt</text:p>
        <text:p text:style-name="P413"><text:tab/>Motorboote</text:p>
        <text:p text:style-name="P413"><text:tab/><text:span text:style-name="T46">Große Schiffe</text:span></text:p>
        <text:p text:style-name="P413"><text:tab/>Segel<text:span text:style-name="T126">n</text:span></text:p>
        <text:p text:style-name="P413"><text:tab/>U-Boote</text:p>
        <text:p text:style-name="P413">Sprachen</text:p>
        <text:p text:style-name="P413"><text:tab/><text:span text:style-name="T46">__________</text:span><text:span text:style-name="T47">____</text:span></text:p>
        <text:p text:style-name="P413">Sprengstoff</text:p>
        <text:p text:style-name="P423">Steward<text:tab/><text:tab/><text:tab/><text:span text:style-name="T260">1 </text:span></text:p>
        <text:p text:style-name="P413">Taktik</text:p>
        <text:p text:style-name="P424">Täuschen</text:p>
        <text:p text:style-name="P413">Tiere</text:p>
        <text:p text:style-name="P413"><text:tab/>Abrichten</text:p>
        <text:p text:style-name="P413"><text:tab/>Reiten</text:p>
        <text:p text:style-name="P413"><text:tab/>Tiermedizin</text:p>
        <text:p text:style-name="P425">Überleben</text:p>
        <text:p text:style-name="P411">Überreden<text:tab/><text:tab/><text:tab/><text:span text:style-name="T264">1 </text:span></text:p>
        <text:p text:style-name="P409">Unterwelt<text:tab/><text:tab/><text:tab/><text:span text:style-name="T265">0</text:span><text:span text:style-name="T127"> </text:span></text:p>
        <text:p text:style-name="P409"><text:span text:style-name="T266"><text:tab/>Bestech</text:span><text:span text:style-name="T127">en<text:tab/></text:span><text:span text:style-name="T266"><text:tab/></text:span><text:span text:style-name="T267">2</text:span><text:span text:style-name="T127"> </text:span></text:p>
        <text:p text:style-name="P426"><text:span text:style-name="T268"><text:tab/></text:span><text:span text:style-name="T269">Fälschen<text:tab/><text:tab/></text:span><text:span text:style-name="T270">2</text:span><text:span text:style-name="T269"> </text:span></text:p>
        <text:p text:style-name="P427"><text:span text:style-name="T269">W</text:span><text:span text:style-name="T268">issenschaft</text:span></text:p>
        <text:p text:style-name="P428"><text:span text:style-name="T268"><text:tab/></text:span><text:span text:style-name="T271">__________</text:span><text:span text:style-name="T272">____</text:span></text:p>
      </text:section>
      <text:p text:style-name="P429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4"/></text:span></text:p>
      <text:p text:style-name="P430"><text:span text:style-name="T190">Kleidung</text:span><text:span text:style-name="T188"><text:tab/><text:tab/></text:span><text:span text:style-name="T273">1<text:tab/></text:span><text:span text:style-name="T274">0</text:span><text:span text:style-name="T188"><text:tab/><text:tab/>-<text:tab/><text:tab/></text:span><text:span text:style-name="T274">2</text:span><text:span text:style-name="T188"> kg<text:tab/><text:tab/></text:span><text:span text:style-name="T70"><text:tab/></text:span></text:p>
      <text:p text:style-name="P430"><text:span text:style-name="T275"/></text:p>
      <text:p text:style-name="P431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 </text:span><text:span text:style-name="T68">TL</text:span><text:span text:style-name="T69"><text:tab/></text:span><text:span text:style-name="T68">Effekt <text:s text:c="9"/></text:span></text:p>
      <text:p text:style-name="P432"><text:span text:style-name="T276">Springmesser</text:span><text:span text:style-name="T188"><text:tab/></text:span><text:span text:style-name="T276">7</text:span><text:span text:style-name="T190"><text:tab/></text:span><text:span text:style-name="T277">Nahkampf</text:span><text:span text:style-name="T190"><text:tab/><text:tab/></text:span><text:span text:style-name="T276">2</text:span><text:span text:style-name="T190">w6-3<text:tab/>1 kg<text:tab/><text:tab/>-<text:tab/><text:tab/></text:span><text:span text:style-name="T132"><text:tab/></text:span><text:span text:style-name="T278">Wafer Jack<text:tab/> 12<text:tab/>Speicher<text:tab/></text:span></text:p>
      <text:p text:style-name="P433"><text:span text:style-name="T279">Stunner</text:span><text:span text:style-name="T205">*</text:span><text:span text:style-name="T203"><text:tab/><text:tab/></text:span><text:span text:style-name="T280">10</text:span><text:span text:style-name="T203"><text:tab/></text:span><text:span text:style-name="T280">1.5/5/10</text:span><text:span text:style-name="T203"><text:tab/><text:tab/>2w6</text:span><text:span text:style-name="T280">+3</text:span><text:span text:style-name="T203"><text:tab/>1 kg<text:tab/><text:tab/></text:span><text:span text:style-name="T280">100<text:tab/><text:tab/></text:span></text:p>
      <text:p text:style-name="P393"><text:span text:style-name="T77">T</text:span><text:span text:style-name="T78">raveller</text:span><draw:frame draw:style-name="fr4" draw:name="Bild9" text:anchor-type="char" svg:x="122.78mm" svg:y="-1.29mm" svg:width="52.35mm" svg:height="81.86mm" draw:z-index="7"><draw:image xlink:href="Pictures/100000000000028D000003FD7BA7A736.jpg" xlink:type="simple" xlink:show="embed" xlink:actuate="onLoad" draw:mime-type="image/jpeg"/></draw:frame></text:p>
      <text:p text:style-name="P434"><text:span text:style-name="T3">Name<text:tab/></text:span><text:span text:style-name="T289">Zoe</text:span><text:span text:style-name="T290"> </text:span><text:span text:style-name="T291">Washburne</text:span></text:p>
      <text:p text:style-name="P434"><text:span text:style-name="T10">Spezies<text:tab/></text:span><text:span text:style-name="T80">Mensch</text:span> <text:tab/> <text:s/><text:span text:style-name="T3">Geburtswelt</text:span> __<text:span text:style-name="T292">______</text:span>___<text:span text:style-name="T7">___</text:span><text:span text:style-name="T292">_</text:span><text:span text:style-name="T7">_ </text:span><text:span text:style-name="T12">Alter </text:span><text:span text:style-name="T155">3</text:span><text:span text:style-name="T293">0</text:span><text:span text:style-name="T155"><text:line-break/></text:span><text:span text:style-name="T3">Beschreibung</text:span><text:tab/>________________________<text:span text:style-name="T292">_____</text:span>__<text:span text:style-name="T292">_</text:span><text:span text:style-name="T8">____</text:span><text:span text:style-name="T6">___</text:span></text:p>
      <text:p text:style-name="P434">_______________________________________<text:span text:style-name="T8">___</text:span><text:span text:style-name="T292">______</text:span><text:span text:style-name="T8">_</text:span><text:span text:style-name="T6">___</text:span></text:p>
      <text:p text:style-name="P434">______________________________________<text:span text:style-name="T14">____</text:span><text:span text:style-name="T292">_</text:span><text:span text:style-name="T14">___</text:span>_<text:span text:style-name="T292">_____</text:span></text:p>
      <text:p text:style-name="P435"><text:span text:style-name="T16">Beruf<text:tab/></text:span><text:span text:style-name="T85">Techniker</text:span><text:span text:style-name="T294">in</text:span><text:span text:style-name="T85"> (Schmuggler</text:span><text:span text:style-name="T294">in</text:span><text:span text:style-name="T85">) <text:s/></text:span><text:span text:style-name="T19">Kontakte </text:span><text:span text:style-name="T20">_</text:span><text:span text:style-name="T295">_</text:span><text:span text:style-name="T21">_</text:span><text:span text:style-name="T17">_</text:span><text:span text:style-name="T296">_</text:span><text:span text:style-name="T17">_</text:span><text:span text:style-name="T208">___</text:span><text:span text:style-name="T17">__</text:span><text:span text:style-name="T24">_</text:span><text:span text:style-name="T17"><text:line-break/></text:span><text:span text:style-name="T19">Besitz</text:span><text:span text:style-name="T87"><text:tab/></text:span><text:span text:style-name="T209">_______________________________</text:span><text:span text:style-name="T295">_</text:span><text:span text:style-name="T209">__________</text:span><text:span text:style-name="T295">_</text:span></text:p>
      <text:p text:style-name="P434"><text:span text:style-name="T25">Credits<text:tab/></text:span><text:span text:style-name="T247">10</text:span><text:span text:style-name="T91">0</text:span><text:span text:style-name="T92"><text:tab/><text:tab/><text:tab/><text:tab/><text:tab/></text:span><text:span text:style-name="T28">Vermögen </text:span><text:span text:style-name="T211">____________</text:span><text:span text:style-name="T93"><text:line-break/></text:span><text:span text:style-name="T30"> </text:span></text:p>
      <table:table table:name="Tabelle8" table:style-name="Tabelle8">
        <table:table-column table:style-name="Tabelle8.A" table:number-columns-repeated="8"/>
        <table:table-row>
          <table:table-cell table:style-name="Tabelle8.A1" office:value-type="string">
            <text:p text:style-name="P436">Wert</text:p>
          </table:table-cell>
          <table:table-cell table:style-name="Tabelle8.A1" office:value-type="string">
            <text:p text:style-name="P436">0</text:p>
          </table:table-cell>
          <table:table-cell table:style-name="Tabelle8.A1" office:value-type="string">
            <text:p text:style-name="P436">1-2</text:p>
          </table:table-cell>
          <table:table-cell table:style-name="Tabelle8.A1" office:value-type="string">
            <text:p text:style-name="P436">3-5</text:p>
          </table:table-cell>
          <table:table-cell table:style-name="Tabelle8.A1" office:value-type="string">
            <text:p text:style-name="P436">6-8</text:p>
          </table:table-cell>
          <table:table-cell table:style-name="Tabelle8.A1" office:value-type="string">
            <text:p text:style-name="P436">9-11</text:p>
          </table:table-cell>
          <table:table-cell table:style-name="Tabelle8.A1" office:value-type="string">
            <text:p text:style-name="P436">12-14</text:p>
          </table:table-cell>
          <table:table-cell table:style-name="Tabelle8.A1" office:value-type="string">
            <text:p text:style-name="P436">15-16</text:p>
          </table:table-cell>
        </table:table-row>
        <table:table-row>
          <table:table-cell table:style-name="Tabelle8.A1" office:value-type="string">
            <text:p text:style-name="P436">Mod</text:p>
          </table:table-cell>
          <table:table-cell table:style-name="Tabelle8.A1" office:value-type="string">
            <text:p text:style-name="P437">-<text:span text:style-name="T31">3</text:span></text:p>
          </table:table-cell>
          <table:table-cell table:style-name="Tabelle8.A1" office:value-type="string">
            <text:p text:style-name="P437">-<text:span text:style-name="T31">2</text:span></text:p>
          </table:table-cell>
          <table:table-cell table:style-name="Tabelle8.A1" office:value-type="string">
            <text:p text:style-name="P437">-<text:span text:style-name="T31">1</text:span></text:p>
          </table:table-cell>
          <table:table-cell table:style-name="Tabelle8.A1" office:value-type="string">
            <text:p text:style-name="P436">0</text:p>
          </table:table-cell>
          <table:table-cell table:style-name="Tabelle8.A1" office:value-type="string">
            <text:p text:style-name="P436">+1</text:p>
          </table:table-cell>
          <table:table-cell table:style-name="Tabelle8.A1" office:value-type="string">
            <text:p text:style-name="P436">+2</text:p>
          </table:table-cell>
          <table:table-cell table:style-name="Tabelle8.A1" office:value-type="string">
            <text:p text:style-name="P436">+3</text:p>
          </table:table-cell>
        </table:table-row>
      </table:table>
      <text:p text:style-name="P438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</text:span><text:span text:style-name="T212">10<text:tab/>+1</text:span></text:p>
      <text:p text:style-name="P438"><text:span text:style-name="T94">Geschick</text:span><text:span text:style-name="T17"><text:tab/></text:span><text:span text:style-name="T158"> <text:s/></text:span><text:span text:style-name="T297">9</text:span><text:span text:style-name="T17"><text:tab/></text:span><text:span text:style-name="T298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299">8</text:span></text:p>
      <text:p text:style-name="P439"><text:span text:style-name="T98">Ausdauer</text:span><text:span text:style-name="T99"><text:tab/> <text:s/></text:span><text:span text:style-name="T300">6</text:span><text:span text:style-name="T99"><text:tab/><text:tab/><text:tab/></text:span><text:span text:style-name="T98">Sozialstatus</text:span><text:span text:style-name="T99"><text:tab/> <text:s/></text:span><text:span text:style-name="T301">6</text:span><text:span text:style-name="T216"><text:tab/></text:span></text:p>
      <text:p text:style-name="P440"><text:span text:style-name="T249"><text:tab/><text:tab/><text:tab/><text:tab/>Alleskönner</text:span><text:span text:style-name="T250">: </text:span><text:span text:style-name="T251">0</text:span><text:span text:style-name="T250"><text:tab/><text:tab/><text:tab/><text:tab/><text:tab/><text:tab/>Un</text:span><text:span text:style-name="T252">trainiert: -</text:span><text:span text:style-name="T251">3</text:span><text:span text:style-name="T253"><text:tab/></text:span><text:span text:style-name="T252"><text:tab/><text:tab/><text:tab/><text:tab/></text:span></text:p>
      <text:section text:style-name="Sect1" text:name="Bereich3">
        <text:p text:style-name="P441">Administration</text:p>
        <text:p text:style-name="P442">Anführer</text:p>
        <text:p text:style-name="P443">Astrogation</text:p>
        <text:p text:style-name="P442">Athletik</text:p>
        <text:p text:style-name="P444"><text:span text:style-name="T17"><text:tab/></text:span><text:span text:style-name="T42">Ausdauer</text:span></text:p>
        <text:p text:style-name="P444"><text:span text:style-name="T43"><text:tab/></text:span><text:span text:style-name="T42">Geschick</text:span></text:p>
        <text:p text:style-name="P445"><text:tab/><text:span text:style-name="T44">St</text:span>ä<text:span text:style-name="T44">rke</text:span></text:p>
        <text:p text:style-name="P68">Aufklären</text:p>
        <text:p text:style-name="P442">Diplomatie</text:p>
        <text:p text:style-name="P446">Elektronik<text:tab/><text:tab/><text:tab/><text:span text:style-name="T302">0 </text:span></text:p>
        <text:p text:style-name="P446"><text:tab/><text:span text:style-name="T303">Computer<text:tab/><text:tab/>2 </text:span></text:p>
        <text:p text:style-name="P446"><text:tab/><text:span text:style-name="T304">Fernsteuerung<text:tab/></text:span><text:span text:style-name="T219">0 </text:span></text:p>
        <text:p text:style-name="P447"><text:tab/>Kommunikation<text:tab/><text:span text:style-name="T219">0 </text:span></text:p>
        <text:p text:style-name="P447"><text:tab/><text:span text:style-name="T304">Sensoren<text:tab/><text:tab/></text:span><text:span text:style-name="T302">1 </text:span></text:p>
        <text:p text:style-name="P442">Ermitteln</text:p>
        <text:p text:style-name="P442">Fahren</text:p>
        <text:p text:style-name="P448"><text:span text:style-name="T17"><text:tab/></text:span><text:span text:style-name="T43">Bau</text:span><text:span text:style-name="T17">fahrzeuge</text:span></text:p>
        <text:p text:style-name="P442"><text:tab/>Kettenfahrzeuge</text:p>
        <text:p text:style-name="P442"><text:tab/>Radfahrzeuge</text:p>
        <text:p text:style-name="P442"><text:tab/><text:span text:style-name="T46">__________</text:span><text:span text:style-name="T47">____</text:span></text:p>
        <text:p text:style-name="P442">Fliegen</text:p>
        <text:p text:style-name="P442"><text:tab/>Rotor</text:p>
        <text:p text:style-name="P442"><text:tab/>Tragflächen</text:p>
        <text:p text:style-name="P442"><text:tab/><text:span text:style-name="T46">__________</text:span><text:span text:style-name="T47">____</text:span></text:p>
        <text:p text:style-name="P442"/>
        <text:p text:style-name="P449">Geselligkeit<text:tab/></text:p>
        <text:p text:style-name="P450">Glücksspiel<text:tab/><text:tab/><text:tab/><text:span text:style-name="T305">1 </text:span></text:p>
        <text:p text:style-name="P450">Handel<text:tab/><text:tab/><text:tab/><text:span text:style-name="T257">1 </text:span></text:p>
        <text:p text:style-name="P75">Beruf</text:p>
        <text:p text:style-name="P442"><text:tab/><text:span text:style-name="T46">__________</text:span><text:span text:style-name="T47">____</text:span></text:p>
        <text:p text:style-name="P450">Ingenieur<text:tab/><text:tab/><text:tab/><text:span text:style-name="T306">0 </text:span></text:p>
        <text:p text:style-name="P450"><text:tab/>Lebenserhaltung<text:tab/><text:span text:style-name="T219">0 </text:span></text:p>
        <text:p text:style-name="P450"><text:tab/>Manöverantrieb<text:tab/><text:span text:style-name="T219">0 </text:span></text:p>
        <text:p text:style-name="P450"><text:tab/>Reaktor<text:tab/><text:tab/><text:span text:style-name="T219">0 </text:span></text:p>
        <text:p text:style-name="P450"><text:tab/>Sprungantrieb<text:tab/><text:span text:style-name="T219">0 </text:span></text:p>
        <text:p text:style-name="P442">Kampfanzug</text:p>
        <text:p text:style-name="P442">Kunst</text:p>
        <text:p text:style-name="P442"><text:tab/><text:span text:style-name="T307">Klavier</text:span></text:p>
        <text:p text:style-name="P442"><text:tab/><text:span text:style-name="T46">__________</text:span><text:span text:style-name="T47">____</text:span></text:p>
        <text:p text:style-name="P442">Mechanik</text:p>
        <text:p text:style-name="P451">Nahkampf<text:tab/><text:tab/><text:tab/><text:span text:style-name="T113">0</text:span><text:span text:style-name="T112"> </text:span></text:p>
        <text:p text:style-name="P451"><text:tab/>Klingen<text:tab/><text:tab/><text:span text:style-name="T219">0 </text:span></text:p>
        <text:p text:style-name="P451"><text:tab/><text:span text:style-name="T114">Natürlich<text:tab/><text:tab/></text:span><text:span text:style-name="T219">0 </text:span></text:p>
        <text:p text:style-name="P452"><text:span text:style-name="T17"><text:tab/>S</text:span><text:span text:style-name="T115">chlagw</text:span><text:span text:style-name="T17">affen<text:tab/></text:span><text:span text:style-name="T226">0 </text:span></text:p>
        <text:p text:style-name="P451"><text:tab/>Unbewaffnet<text:tab/><text:span text:style-name="T305">1 </text:span></text:p>
        <text:p text:style-name="P453"><text:tab/><text:span text:style-name="T46">__________</text:span><text:span text:style-name="T47">____</text:span></text:p>
        <text:p text:style-name="P454">Navigation</text:p>
        <text:p text:style-name="P455">Raumpilot</text:p>
        <text:p text:style-name="P456"><text:tab/>Beiboote</text:p>
        <text:p text:style-name="P456"><text:tab/>Raumschiffe</text:p>
        <text:p text:style-name="P457"><text:span text:style-name="T17"><text:tab/></text:span><text:span text:style-name="T118">Große</text:span><text:span text:style-name="T17"> Schiffe</text:span></text:p>
        <text:p text:style-name="P456">Raumanzug</text:p>
        <text:p text:style-name="P458">Raumkampf</text:p>
        <text:p text:style-name="P442"><text:tab/>Türme</text:p>
        <text:p text:style-name="P442"><text:tab/>Orbital</text:p>
        <text:p text:style-name="P442"><text:tab/>Schilde</text:p>
        <text:p text:style-name="P248"><text:tab/><text:span text:style-name="T121">Hauptw</text:span><text:span text:style-name="T122">affen</text:span></text:p>
        <text:p text:style-name="P451">Recht<text:tab/><text:tab/><text:tab/><text:tab/><text:span text:style-name="T305">1</text:span><text:span text:style-name="T167"> </text:span></text:p>
        <text:p text:style-name="P459">Robotik</text:p>
        <text:p text:style-name="P460">Schleichen</text:p>
        <text:p text:style-name="P461"><text:span text:style-name="T308">Schuss</text:span><text:span text:style-name="T172">waffen<text:tab/><text:tab/></text:span><text:span text:style-name="T173">0 </text:span></text:p>
        <text:p text:style-name="P462"><text:tab/><text:span text:style-name="T60">Archaisc</text:span><text:span text:style-name="T219">h<text:tab/><text:tab/>0 </text:span></text:p>
        <text:p text:style-name="P462"><text:tab/>Energiew<text:span text:style-name="T60">affen<text:tab/></text:span><text:span text:style-name="T219">0 </text:span></text:p>
        <text:p text:style-name="P462"><text:tab/>Projektil<text:tab/><text:tab/><text:span text:style-name="T168">1</text:span><text:span text:style-name="T125"> </text:span></text:p>
        <text:p text:style-name="P463">Schwere Waffen</text:p>
        <text:p text:style-name="P456"><text:tab/>Artillerie</text:p>
        <text:p text:style-name="P456"><text:tab/>Tragbare</text:p>
        <text:p text:style-name="P456"><text:tab/><text:span text:style-name="T46">Fahrzeug</text:span></text:p>
        <text:p text:style-name="P456"/>
        <text:p text:style-name="P455">Seefahrt</text:p>
        <text:p text:style-name="P456"><text:tab/>Motorboote</text:p>
        <text:p text:style-name="P456"><text:tab/><text:span text:style-name="T46">Große Schiffe</text:span></text:p>
        <text:p text:style-name="P456"><text:tab/>Segel<text:span text:style-name="T126">n</text:span></text:p>
        <text:p text:style-name="P456"><text:tab/>U-Boote</text:p>
        <text:p text:style-name="P464">Sprachen</text:p>
        <text:p text:style-name="P456"><text:span text:style-name="T46"><text:tab/>__________</text:span><text:span text:style-name="T47">____</text:span></text:p>
        <text:p text:style-name="P456">Sprengstoff</text:p>
        <text:p text:style-name="P465">Steward<text:tab/><text:tab/><text:tab/><text:span text:style-name="T305">1 </text:span></text:p>
        <text:p text:style-name="P456">Taktik</text:p>
        <text:p text:style-name="P256">Täuschen</text:p>
        <text:p text:style-name="P456">Tiere</text:p>
        <text:p text:style-name="P456"><text:tab/>Abrichten</text:p>
        <text:p text:style-name="P456"><text:tab/>Reiten</text:p>
        <text:p text:style-name="P456"><text:tab/>Tiermedizin</text:p>
        <text:p text:style-name="P95">Überleben</text:p>
        <text:p text:style-name="P257">Überreden</text:p>
        <text:p text:style-name="P450">Unterwelt<text:tab/><text:tab/><text:tab/><text:span text:style-name="T219">0</text:span><text:span text:style-name="T127"> </text:span></text:p>
        <text:p text:style-name="P450"><text:span text:style-name="T266"><text:tab/>Bestech</text:span><text:span text:style-name="T127">en<text:tab/></text:span><text:span text:style-name="T266"><text:tab/></text:span><text:span text:style-name="T305">2</text:span><text:span text:style-name="T127"> </text:span></text:p>
        <text:p text:style-name="P466"><text:span text:style-name="T268"><text:tab/></text:span><text:span text:style-name="T269">Fälschen<text:tab/><text:tab/></text:span><text:span text:style-name="T309">0 </text:span></text:p>
        <text:p text:style-name="P454">Wissenschaft</text:p>
        <text:p text:style-name="P463"><text:span text:style-name="T46"><text:tab/>__________</text:span><text:span text:style-name="T47">____</text:span></text:p>
      </text:section>
      <text:p text:style-name="P467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468"><text:span text:style-name="T190">Kleidung</text:span><text:span text:style-name="T188"><text:tab/><text:tab/></text:span><text:span text:style-name="T273">1<text:tab/></text:span><text:span text:style-name="T274">0</text:span><text:span text:style-name="T188"><text:tab/><text:tab/>-<text:tab/><text:tab/></text:span><text:span text:style-name="T274">2</text:span><text:span text:style-name="T188"> kg<text:tab/><text:tab/></text:span><text:span text:style-name="T70"><text:tab/></text:span><text:span text:style-name="T310">Elektronik</text:span><text:span text:style-name="T311">tools</text:span><text:span text:style-name="T312"><text:tab/><text:tab/><text:tab/>10<text:tab/>1 kg<text:tab/><text:tab/></text:span></text:p>
      <text:p text:style-name="P469"><text:span text:style-name="T73"/></text:p>
      <text:p text:style-name="P469"><text:span text:style-name="T71">Waffen</text:span><text:span text:style-name="T67"><text:tab/><text:tab/> <text:s text:c="2"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470"><text:span text:style-name="T313">Winchester 1892* <text:s/></text:span><text:span text:style-name="T314">4</text:span><text:span text:style-name="T132"><text:tab/>2</text:span><text:span text:style-name="T314">50</text:span><text:span text:style-name="T132">/10</text:span><text:span text:style-name="T314">0</text:span><text:span text:style-name="T132">/2</text:span><text:span text:style-name="T314">0</text:span><text:span text:style-name="T132">0<text:tab/>3w6-3<text:tab/></text:span><text:span text:style-name="T315">4</text:span><text:span text:style-name="T132"> kg<text:tab/><text:tab/></text:span><text:span text:style-name="T315">6</text:span><text:span text:style-name="T132"><text:tab/><text:tab/></text:span></text:p>
      <text:p text:style-name="P471"><text:span text:style-name="T141"/></text:p>
      <text:p text:style-name="P472"><draw:frame draw:style-name="fr4" draw:name="Bild7 Kopie 1" text:anchor-type="char" svg:x="118.5mm" svg:y="0.32mm" svg:width="71.46mm" svg:height="84.95mm" draw:z-index="6"><draw:image xlink:href="Pictures/100000000000017D000001C5526EEB6F.jpg" xlink:type="simple" xlink:show="embed" xlink:actuate="onLoad" draw:mime-type="image/jpeg"/></draw:frame><text:span text:style-name="T77">T</text:span><text:span text:style-name="T78">raveller</text:span></text:p>
      <text:p text:style-name="P473"><text:span text:style-name="T3">Name<text:tab/></text:span><text:span text:style-name="T290">Vaas Montenegro</text:span></text:p>
      <text:p text:style-name="P473"><text:span text:style-name="T10">Spezies<text:tab/></text:span><text:span text:style-name="T80">Mensch</text:span> <text:tab/> <text:s/><text:span text:style-name="T3">Geburtswelt</text:span> ___<text:span text:style-name="T316">_____</text:span>__<text:span text:style-name="T7">____ </text:span><text:span text:style-name="T12">Alter </text:span><text:span text:style-name="T155">3</text:span><text:span text:style-name="T293">0</text:span><text:span text:style-name="T155"><text:line-break/></text:span><text:span text:style-name="T3">Beschreibung</text:span><text:tab/>________________________<text:span text:style-name="T316">____</text:span>__<text:span text:style-name="T8">____</text:span><text:span text:style-name="T6">___</text:span></text:p>
      <text:p text:style-name="P473">_______________________________________<text:span text:style-name="T8">__</text:span><text:span text:style-name="T316">____</text:span><text:span text:style-name="T8">__</text:span><text:span text:style-name="T6">___</text:span></text:p>
      <text:p text:style-name="P473">______________________________________<text:span text:style-name="T14">_______</text:span><text:span text:style-name="T316">____</text:span>_</text:p>
      <text:p text:style-name="P474"><text:span text:style-name="T16">Beruf<text:tab/></text:span><text:span text:style-name="T85">Techniker (Schmuggler) <text:s/></text:span><text:span text:style-name="T19">Kontakte </text:span><text:span text:style-name="T20">__</text:span><text:span text:style-name="T21">_</text:span><text:span text:style-name="T17">____</text:span><text:span text:style-name="T208">___</text:span><text:span text:style-name="T17">__</text:span><text:span text:style-name="T24">_</text:span><text:span text:style-name="T17"><text:line-break/></text:span><text:span text:style-name="T19">Besitz</text:span><text:span text:style-name="T87"><text:tab/></text:span><text:span text:style-name="T209">_________________________________________</text:span></text:p>
      <text:p text:style-name="P473"><text:span text:style-name="T25">Credits<text:tab/></text:span><text:span text:style-name="T247">10</text:span><text:span text:style-name="T91">0</text:span><text:span text:style-name="T92"><text:tab/><text:tab/><text:tab/><text:tab/><text:tab/></text:span><text:span text:style-name="T28">Vermögen </text:span><text:span text:style-name="T211">__________</text:span><text:span text:style-name="T93"><text:line-break/></text:span><text:span text:style-name="T30"> </text:span></text:p>
      <table:table table:name="Tabelle10" table:style-name="Tabelle10">
        <table:table-column table:style-name="Tabelle10.A" table:number-columns-repeated="8"/>
        <table:table-row>
          <table:table-cell table:style-name="Tabelle10.A1" office:value-type="string">
            <text:p text:style-name="P475">Wert</text:p>
          </table:table-cell>
          <table:table-cell table:style-name="Tabelle10.A1" office:value-type="string">
            <text:p text:style-name="P475">0</text:p>
          </table:table-cell>
          <table:table-cell table:style-name="Tabelle10.A1" office:value-type="string">
            <text:p text:style-name="P475">1-2</text:p>
          </table:table-cell>
          <table:table-cell table:style-name="Tabelle10.A1" office:value-type="string">
            <text:p text:style-name="P475">3-5</text:p>
          </table:table-cell>
          <table:table-cell table:style-name="Tabelle10.A1" office:value-type="string">
            <text:p text:style-name="P475">6-8</text:p>
          </table:table-cell>
          <table:table-cell table:style-name="Tabelle10.A1" office:value-type="string">
            <text:p text:style-name="P475">9-11</text:p>
          </table:table-cell>
          <table:table-cell table:style-name="Tabelle10.A1" office:value-type="string">
            <text:p text:style-name="P475">12-14</text:p>
          </table:table-cell>
          <table:table-cell table:style-name="Tabelle10.A1" office:value-type="string">
            <text:p text:style-name="P475">15-16</text:p>
          </table:table-cell>
        </table:table-row>
        <table:table-row>
          <table:table-cell table:style-name="Tabelle10.A1" office:value-type="string">
            <text:p text:style-name="P475">Mod</text:p>
          </table:table-cell>
          <table:table-cell table:style-name="Tabelle10.A1" office:value-type="string">
            <text:p text:style-name="P476">-<text:span text:style-name="T31">3</text:span></text:p>
          </table:table-cell>
          <table:table-cell table:style-name="Tabelle10.A1" office:value-type="string">
            <text:p text:style-name="P476">-<text:span text:style-name="T31">2</text:span></text:p>
          </table:table-cell>
          <table:table-cell table:style-name="Tabelle10.A1" office:value-type="string">
            <text:p text:style-name="P476">-<text:span text:style-name="T31">1</text:span></text:p>
          </table:table-cell>
          <table:table-cell table:style-name="Tabelle10.A1" office:value-type="string">
            <text:p text:style-name="P475">0</text:p>
          </table:table-cell>
          <table:table-cell table:style-name="Tabelle10.A1" office:value-type="string">
            <text:p text:style-name="P475">+1</text:p>
          </table:table-cell>
          <table:table-cell table:style-name="Tabelle10.A1" office:value-type="string">
            <text:p text:style-name="P475">+2</text:p>
          </table:table-cell>
          <table:table-cell table:style-name="Tabelle10.A1" office:value-type="string">
            <text:p text:style-name="P475">+3</text:p>
          </table:table-cell>
        </table:table-row>
      </table:table>
      <text:p text:style-name="P477"><text:span text:style-name="T94">Stärke</text:span><text:span text:style-name="T17"><text:tab/> <text:s/></text:span><text:span text:style-name="T158">7</text:span><text:span text:style-name="T17"><text:tab/><text:tab/><text:tab/></text:span><text:span text:style-name="T94">Intelligenz<text:tab/></text:span><text:span text:style-name="T17"><text:tab/></text:span><text:span text:style-name="T212">10<text:tab/>+1</text:span></text:p>
      <text:p text:style-name="P477"><text:span text:style-name="T94">Geschick</text:span><text:span text:style-name="T17"><text:tab/></text:span><text:span text:style-name="T158"> <text:s/></text:span><text:span text:style-name="T297">9</text:span><text:span text:style-name="T17"><text:tab/></text:span><text:span text:style-name="T298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212">9</text:span><text:span text:style-name="T17"><text:tab/></text:span><text:span text:style-name="T96">+1</text:span></text:p>
      <text:p text:style-name="P478"><text:span text:style-name="T98">Ausdauer</text:span><text:span text:style-name="T99"><text:tab/> <text:s/></text:span><text:span text:style-name="T300">6</text:span><text:span text:style-name="T99"><text:tab/><text:tab/><text:tab/></text:span><text:span text:style-name="T98">Sozialstatus</text:span><text:span text:style-name="T99"><text:tab/> <text:s/></text:span><text:span text:style-name="T301">6</text:span><text:span text:style-name="T216"><text:tab/></text:span></text:p>
      <text:p text:style-name="P479"><text:span text:style-name="T78"/></text:p>
      <text:p text:style-name="P480"><text:span text:style-name="T249"><text:tab/><text:tab/><text:tab/><text:tab/>Alleskönner</text:span><text:span text:style-name="T250">: </text:span><text:span text:style-name="T251">0</text:span><text:span text:style-name="T250"><text:tab/><text:tab/><text:tab/><text:tab/><text:tab/><text:tab/>Un</text:span><text:span text:style-name="T252">trainiert: -</text:span><text:span text:style-name="T251">3</text:span><text:span text:style-name="T253"><text:tab/></text:span><text:span text:style-name="T252"><text:tab/><text:tab/><text:tab/><text:tab/></text:span></text:p>
      <text:section text:style-name="Sect1" text:name="Bereich8">
        <text:p text:style-name="P481">Administration</text:p>
        <text:p text:style-name="P482">Anführer</text:p>
        <text:p text:style-name="P483">Astrogation</text:p>
        <text:p text:style-name="P482">Athletik</text:p>
        <text:p text:style-name="P444"><text:span text:style-name="T17"><text:tab/></text:span><text:span text:style-name="T42">Ausdauer</text:span></text:p>
        <text:p text:style-name="P444"><text:span text:style-name="T43"><text:tab/></text:span><text:span text:style-name="T42">Geschick</text:span></text:p>
        <text:p text:style-name="P445"><text:tab/><text:span text:style-name="T44">St</text:span>ä<text:span text:style-name="T44">rke</text:span></text:p>
        <text:p text:style-name="P484">Aufklären</text:p>
        <text:p text:style-name="P482">Diplomatie</text:p>
        <text:p text:style-name="P485">Elektronik<text:tab/><text:tab/><text:tab/><text:span text:style-name="T302">0 </text:span></text:p>
        <text:p text:style-name="P485"><text:tab/><text:span text:style-name="T317">Computer<text:tab/><text:tab/>2 </text:span></text:p>
        <text:p text:style-name="P485"><text:tab/><text:span text:style-name="T304">Fernsteuerung<text:tab/></text:span><text:span text:style-name="T219">0 </text:span></text:p>
        <text:p text:style-name="P486"><text:tab/>Kommunikation<text:tab/><text:span text:style-name="T219">0 </text:span></text:p>
        <text:p text:style-name="P486"><text:tab/><text:span text:style-name="T304">Sensoren<text:tab/><text:tab/></text:span><text:span text:style-name="T302">1 </text:span></text:p>
        <text:p text:style-name="P482">Ermitteln</text:p>
        <text:p text:style-name="P482">Fahren</text:p>
        <text:p text:style-name="P487"><text:span text:style-name="T17"><text:tab/></text:span><text:span text:style-name="T43">Bau</text:span><text:span text:style-name="T17">fahrzeuge</text:span></text:p>
        <text:p text:style-name="P482"><text:tab/>Kettenfahrzeuge</text:p>
        <text:p text:style-name="P482"><text:tab/>Radfahrzeuge</text:p>
        <text:p text:style-name="P482"><text:tab/><text:span text:style-name="T46">__________</text:span><text:span text:style-name="T47">____</text:span></text:p>
        <text:p text:style-name="P482">Fliegen</text:p>
        <text:p text:style-name="P482"><text:tab/>Rotor</text:p>
        <text:p text:style-name="P482"><text:tab/>Tragflächen</text:p>
        <text:p text:style-name="P482"><text:tab/><text:span text:style-name="T46">__________</text:span><text:span text:style-name="T47">____</text:span></text:p>
        <text:p text:style-name="P482"/>
        <text:p text:style-name="P488">Geselligkeit<text:tab/></text:p>
        <text:p text:style-name="P486">Glücksspiel<text:tab/><text:tab/><text:tab/><text:span text:style-name="T305">1 </text:span></text:p>
        <text:p text:style-name="P486">Handel<text:tab/><text:tab/><text:tab/><text:span text:style-name="T257">1 </text:span></text:p>
        <text:p text:style-name="P75">Beruf</text:p>
        <text:p text:style-name="P482"><text:tab/><text:span text:style-name="T46">__________</text:span><text:span text:style-name="T47">____</text:span></text:p>
        <text:p text:style-name="P486">Ingenieur<text:tab/><text:tab/><text:tab/><text:span text:style-name="T306">0 </text:span></text:p>
        <text:p text:style-name="P486"><text:tab/>Lebenserhaltung<text:tab/><text:span text:style-name="T219">0 </text:span></text:p>
        <text:p text:style-name="P486"><text:tab/>Manöverantrieb<text:tab/><text:span text:style-name="T219">0 </text:span></text:p>
        <text:p text:style-name="P486"><text:tab/>Reaktor<text:tab/><text:tab/><text:span text:style-name="T219">0 </text:span></text:p>
        <text:p text:style-name="P486"><text:tab/>Sprungantrieb<text:tab/><text:span text:style-name="T219">0 </text:span></text:p>
        <text:p text:style-name="P482">Kampfanzug</text:p>
        <text:p text:style-name="P482">Kunst</text:p>
        <text:p text:style-name="P482"><text:tab/><text:span text:style-name="T307">Klavier</text:span></text:p>
        <text:p text:style-name="P482"><text:tab/><text:span text:style-name="T46">__________</text:span><text:span text:style-name="T47">____</text:span></text:p>
        <text:p text:style-name="P482">Mechanik</text:p>
        <text:p text:style-name="P489">Nahkampf<text:tab/><text:tab/><text:tab/><text:span text:style-name="T113">0</text:span><text:span text:style-name="T112"> </text:span></text:p>
        <text:p text:style-name="P489"><text:tab/>Klingen<text:tab/><text:tab/><text:span text:style-name="T219">0 </text:span></text:p>
        <text:p text:style-name="P489"><text:tab/><text:span text:style-name="T114">Natürlich<text:tab/><text:tab/></text:span><text:span text:style-name="T219">0 </text:span></text:p>
        <text:p text:style-name="P490"><text:span text:style-name="T17"><text:tab/>S</text:span><text:span text:style-name="T115">chlagw</text:span><text:span text:style-name="T17">affen<text:tab/></text:span><text:span text:style-name="T226">0 </text:span></text:p>
        <text:p text:style-name="P489"><text:tab/>Unbewaffnet<text:tab/><text:span text:style-name="T305">1 </text:span></text:p>
        <text:p text:style-name="P491"><text:tab/><text:span text:style-name="T46">__________</text:span><text:span text:style-name="T47">____</text:span></text:p>
        <text:p text:style-name="P492">Navigation</text:p>
        <text:p text:style-name="P493">Raumpilot</text:p>
        <text:p text:style-name="P491"><text:tab/>Beiboote</text:p>
        <text:p text:style-name="P491"><text:tab/>Raumschiffe</text:p>
        <text:p text:style-name="P494"><text:span text:style-name="T17"><text:tab/></text:span><text:span text:style-name="T118">Große</text:span><text:span text:style-name="T17"> Schiffe</text:span></text:p>
        <text:p text:style-name="P491">Raumanzug</text:p>
        <text:p text:style-name="P495">Raumkampf</text:p>
        <text:p text:style-name="P482"><text:tab/>Türme</text:p>
        <text:p text:style-name="P482"><text:tab/>Orbital</text:p>
        <text:p text:style-name="P482"><text:tab/>Schilde</text:p>
        <text:p text:style-name="P482"><text:tab/><text:span text:style-name="T121">Hauptw</text:span><text:span text:style-name="T122">affen</text:span></text:p>
        <text:p text:style-name="P489">Recht<text:tab/><text:tab/><text:tab/><text:tab/><text:span text:style-name="T305">1</text:span><text:span text:style-name="T167"> </text:span></text:p>
        <text:p text:style-name="P496">Robotik</text:p>
        <text:p text:style-name="P497">Schleichen</text:p>
        <text:p text:style-name="P498"><text:span text:style-name="T318">Schuss</text:span><text:span text:style-name="T172">waffen<text:tab/><text:tab/></text:span><text:span text:style-name="T173">0 </text:span></text:p>
        <text:p text:style-name="P499"><text:tab/><text:span text:style-name="T60">Archaisc</text:span><text:span text:style-name="T219">h<text:tab/><text:tab/>0 </text:span></text:p>
        <text:p text:style-name="P499"><text:tab/>Energiew<text:span text:style-name="T60">affen<text:tab/></text:span><text:span text:style-name="T219">0 </text:span></text:p>
        <text:p text:style-name="P499"><text:tab/>Projektil<text:tab/><text:tab/><text:span text:style-name="T168">1</text:span><text:span text:style-name="T125"> </text:span></text:p>
        <text:p text:style-name="P500">Schwere Waffen</text:p>
        <text:p text:style-name="P491"><text:tab/>Artillerie</text:p>
        <text:p text:style-name="P491"><text:tab/>Tragbare</text:p>
        <text:p text:style-name="P491"><text:tab/><text:span text:style-name="T46">Fahrzeug</text:span></text:p>
        <text:p text:style-name="P491"/>
        <text:p text:style-name="P493">Seefahrt</text:p>
        <text:p text:style-name="P491"><text:tab/>Motorboote</text:p>
        <text:p text:style-name="P491"><text:tab/><text:span text:style-name="T46">Große Schiffe</text:span></text:p>
        <text:p text:style-name="P491"><text:tab/>Segel<text:span text:style-name="T126">n</text:span></text:p>
        <text:p text:style-name="P491"><text:tab/>U-Boote</text:p>
        <text:p text:style-name="P491">Sprachen</text:p>
        <text:p text:style-name="P491"><text:span text:style-name="T46"><text:tab/>__________</text:span><text:span text:style-name="T47">____</text:span></text:p>
        <text:p text:style-name="P491">Sprengstoff</text:p>
        <text:p text:style-name="P501">Steward<text:tab/><text:tab/><text:tab/><text:span text:style-name="T305">1 </text:span></text:p>
        <text:p text:style-name="P491">Taktik</text:p>
        <text:p text:style-name="P502">Täuschen</text:p>
        <text:p text:style-name="P491">Tiere</text:p>
        <text:p text:style-name="P491"><text:tab/>Abrichten</text:p>
        <text:p text:style-name="P491"><text:tab/>Reiten</text:p>
        <text:p text:style-name="P491"><text:tab/>Tiermedizin</text:p>
        <text:p text:style-name="P503">Überleben</text:p>
        <text:p text:style-name="P491">Überreden</text:p>
        <text:p text:style-name="P486">Unterwelt<text:tab/><text:tab/><text:tab/><text:span text:style-name="T219">0</text:span><text:span text:style-name="T127"> </text:span></text:p>
        <text:p text:style-name="P486"><text:span text:style-name="T266"><text:tab/>Bestech</text:span><text:span text:style-name="T127">en<text:tab/></text:span><text:span text:style-name="T266"><text:tab/></text:span><text:span text:style-name="T305">2</text:span><text:span text:style-name="T127"> </text:span></text:p>
        <text:p text:style-name="P504"><text:span text:style-name="T268"><text:tab/></text:span><text:span text:style-name="T269">Fälschen<text:tab/><text:tab/></text:span><text:span text:style-name="T309">0 </text:span></text:p>
        <text:p text:style-name="P505"><text:span text:style-name="T309">W</text:span><text:span text:style-name="T268">issenschaft</text:span></text:p>
        <text:p text:style-name="P505"><text:span text:style-name="T268"><text:tab/></text:span><text:span text:style-name="T271">__________</text:span><text:span text:style-name="T272">____</text:span></text:p>
      </text:section>
      <text:p text:style-name="P506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507"><text:span text:style-name="T190">Kleidung</text:span><text:span text:style-name="T188"><text:tab/><text:tab/></text:span><text:span text:style-name="T273">1<text:tab/></text:span><text:span text:style-name="T274">0</text:span><text:span text:style-name="T188"><text:tab/><text:tab/>-<text:tab/><text:tab/></text:span><text:span text:style-name="T274">2</text:span><text:span text:style-name="T188"> kg<text:tab/><text:tab/></text:span><text:span text:style-name="T70"><text:tab/></text:span><text:span text:style-name="T310">Elektronik</text:span><text:span text:style-name="T311">tools</text:span><text:span text:style-name="T312"><text:tab/><text:tab/><text:tab/>10<text:tab/>1 kg<text:tab/><text:tab/></text:span></text:p>
      <text:p text:style-name="P508"><text:span text:style-name="T73"/></text:p>
      <text:p text:style-name="P508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509"><text:span text:style-name="T199">Pistole</text:span><text:span text:style-name="T200">*</text:span><text:span text:style-name="T199"><text:tab/><text:tab/></text:span><text:span text:style-name="T201">6<text:tab/>2.5/10/20<text:tab/><text:tab/>3w6-3<text:tab/>1 kg<text:tab/><text:tab/>15<text:tab/><text:tab/></text:span></text:p>
      <text:p text:style-name="P472"><text:span text:style-name="T77">T</text:span><text:span text:style-name="T78">raveller</text:span><draw:frame draw:style-name="fr4" draw:name="Bild10" text:anchor-type="char" svg:x="116.58mm" svg:y="-0.23mm" svg:width="60.08mm" svg:height="81.4mm" draw:z-index="8"><draw:image xlink:href="Pictures/10000000000001900000021E50556540.jpg" xlink:type="simple" xlink:show="embed" xlink:actuate="onLoad" draw:mime-type="image/jpeg"/></draw:frame></text:p>
      <text:p text:style-name="P510"><text:span text:style-name="T3">Name<text:tab/></text:span><text:span text:style-name="T319">Jayne Cobb</text:span></text:p>
      <text:p text:style-name="P510"><text:span text:style-name="T10">Spezies<text:tab/></text:span><text:span text:style-name="T80">Mensch</text:span> <text:tab/> <text:s/><text:span text:style-name="T3">Geburtswelt</text:span> ____<text:span text:style-name="T320">_____</text:span>_<text:span text:style-name="T7">____ </text:span><text:span text:style-name="T12">Alter </text:span><text:span text:style-name="T155">3</text:span><text:span text:style-name="T293">0</text:span><text:span text:style-name="T155"><text:line-break/></text:span><text:span text:style-name="T3">Beschreibung</text:span><text:tab/>__________________________<text:span text:style-name="T8">____</text:span><text:span text:style-name="T6">___</text:span><text:span text:style-name="T320">____</text:span></text:p>
      <text:p text:style-name="P510">_______________________________________<text:span text:style-name="T8">___</text:span><text:span text:style-name="T320">____</text:span><text:span text:style-name="T8">_</text:span><text:span text:style-name="T6">___</text:span></text:p>
      <text:p text:style-name="P510">______________________________________<text:span text:style-name="T320">____</text:span><text:span text:style-name="T14">_______</text:span>_</text:p>
      <text:p text:style-name="P511"><text:span text:style-name="T16">Beruf<text:tab/></text:span><text:span text:style-name="T85">Söldner (Sergant a.D.) <text:s/></text:span><text:span text:style-name="T19">Kontakte </text:span><text:span text:style-name="T20">__</text:span><text:span text:style-name="T21">_</text:span><text:span text:style-name="T17">____</text:span><text:span text:style-name="T208">_</text:span><text:span text:style-name="T321">_</text:span><text:span text:style-name="T208">__</text:span><text:span text:style-name="T17">__</text:span><text:span text:style-name="T24">_</text:span><text:span text:style-name="T17"><text:line-break/></text:span><text:span text:style-name="T19">Besitz</text:span><text:span text:style-name="T87"><text:tab/></text:span><text:span text:style-name="T209">_________________________________________</text:span></text:p>
      <text:p text:style-name="P510"><text:span text:style-name="T25">Credits<text:tab/></text:span><text:span text:style-name="T247">10</text:span><text:span text:style-name="T91">0</text:span><text:span text:style-name="T92"><text:tab/><text:tab/><text:tab/><text:tab/></text:span><text:span text:style-name="T28">Vermögen </text:span><text:span text:style-name="T211">______________</text:span><text:span text:style-name="T93"><text:line-break/></text:span><text:span text:style-name="T30"> </text:span></text:p>
      <table:table table:name="Tabelle9" table:style-name="Tabelle9">
        <table:table-column table:style-name="Tabelle9.A" table:number-columns-repeated="8"/>
        <table:table-row>
          <table:table-cell table:style-name="Tabelle9.A1" office:value-type="string">
            <text:p text:style-name="P512">Wert</text:p>
          </table:table-cell>
          <table:table-cell table:style-name="Tabelle9.A1" office:value-type="string">
            <text:p text:style-name="P512">0</text:p>
          </table:table-cell>
          <table:table-cell table:style-name="Tabelle9.A1" office:value-type="string">
            <text:p text:style-name="P512">1-2</text:p>
          </table:table-cell>
          <table:table-cell table:style-name="Tabelle9.A1" office:value-type="string">
            <text:p text:style-name="P512">3-5</text:p>
          </table:table-cell>
          <table:table-cell table:style-name="Tabelle9.A1" office:value-type="string">
            <text:p text:style-name="P512">6-8</text:p>
          </table:table-cell>
          <table:table-cell table:style-name="Tabelle9.A1" office:value-type="string">
            <text:p text:style-name="P512">9-11</text:p>
          </table:table-cell>
          <table:table-cell table:style-name="Tabelle9.A1" office:value-type="string">
            <text:p text:style-name="P512">12-14</text:p>
          </table:table-cell>
          <table:table-cell table:style-name="Tabelle9.A1" office:value-type="string">
            <text:p text:style-name="P512">15-16</text:p>
          </table:table-cell>
        </table:table-row>
        <table:table-row>
          <table:table-cell table:style-name="Tabelle9.A1" office:value-type="string">
            <text:p text:style-name="P512">Mod</text:p>
          </table:table-cell>
          <table:table-cell table:style-name="Tabelle9.A1" office:value-type="string">
            <text:p text:style-name="P513">-<text:span text:style-name="T31">3</text:span></text:p>
          </table:table-cell>
          <table:table-cell table:style-name="Tabelle9.A1" office:value-type="string">
            <text:p text:style-name="P513">-<text:span text:style-name="T31">2</text:span></text:p>
          </table:table-cell>
          <table:table-cell table:style-name="Tabelle9.A1" office:value-type="string">
            <text:p text:style-name="P513">-<text:span text:style-name="T31">1</text:span></text:p>
          </table:table-cell>
          <table:table-cell table:style-name="Tabelle9.A1" office:value-type="string">
            <text:p text:style-name="P512">0</text:p>
          </table:table-cell>
          <table:table-cell table:style-name="Tabelle9.A1" office:value-type="string">
            <text:p text:style-name="P512">+1</text:p>
          </table:table-cell>
          <table:table-cell table:style-name="Tabelle9.A1" office:value-type="string">
            <text:p text:style-name="P512">+2</text:p>
          </table:table-cell>
          <table:table-cell table:style-name="Tabelle9.A1" office:value-type="string">
            <text:p text:style-name="P512">+3</text:p>
          </table:table-cell>
        </table:table-row>
      </table:table>
      <text:p text:style-name="P514"><text:span text:style-name="T94">Stärke</text:span><text:span text:style-name="T17"><text:tab/></text:span><text:span text:style-name="T322">11<text:tab/>+1</text:span><text:span text:style-name="T17"><text:tab/><text:tab/></text:span><text:span text:style-name="T94">Intelligenz<text:tab/></text:span><text:span text:style-name="T17"><text:tab/> </text:span><text:span text:style-name="T32"><text:s/></text:span><text:span text:style-name="T323">7</text:span><text:span text:style-name="T212"><text:tab/></text:span></text:p>
      <text:p text:style-name="P514"><text:span text:style-name="T94">Geschick</text:span><text:span text:style-name="T17"><text:tab/></text:span><text:span text:style-name="T158"> <text:s/></text:span><text:span text:style-name="T297">9</text:span><text:span text:style-name="T17"><text:tab/></text:span><text:span text:style-name="T324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323">6</text:span><text:span text:style-name="T17"><text:tab/></text:span></text:p>
      <text:p text:style-name="P515"><text:span text:style-name="T98">Ausdauer</text:span><text:span text:style-name="T99"><text:tab/></text:span><text:span text:style-name="T325">10</text:span><text:span text:style-name="T100"><text:tab/></text:span><text:span text:style-name="T325">+1</text:span><text:span text:style-name="T100"><text:tab/></text:span><text:span text:style-name="T99"><text:tab/></text:span><text:span text:style-name="T98">Sozialstatus</text:span><text:span text:style-name="T99"><text:tab/> </text:span><text:span text:style-name="T100"><text:s/></text:span><text:span text:style-name="T325">5</text:span><text:span text:style-name="T326"><text:tab/></text:span><text:span text:style-name="T327">-</text:span><text:span text:style-name="T328">1</text:span><text:span text:style-name="T216"><text:tab/></text:span></text:p>
      <text:p text:style-name="P516"><text:span text:style-name="T37"><text:tab/><text:tab/><text:tab/><text:tab/>Alleskönner</text:span>: <text:span text:style-name="T113">0</text:span><text:tab/><text:tab/><text:tab/><text:tab/><text:tab/><text:tab/>Un<text:span text:style-name="T38">trainiert: -</text:span><text:span text:style-name="T113">3</text:span><text:span text:style-name="T103"><text:tab/></text:span><text:span text:style-name="T38"><text:tab/><text:tab/><text:tab/><text:tab/></text:span></text:p>
      <text:section text:style-name="Sect1" text:name="Bereich5">
        <text:p text:style-name="P517">Administration</text:p>
        <text:p text:style-name="P518">Anführer<text:tab/><text:tab/><text:tab/><text:span text:style-name="T329">0 </text:span></text:p>
        <text:p text:style-name="P519">Astrogation</text:p>
        <text:p text:style-name="P518">Athletik<text:tab/><text:tab/><text:tab/><text:span text:style-name="T330">0</text:span><text:span text:style-name="T331"> </text:span></text:p>
        <text:p text:style-name="P520"><text:span text:style-name="T17"><text:tab/></text:span><text:span text:style-name="T42">Ausdauer</text:span><text:span text:style-name="T43"><text:tab/><text:tab/></text:span><text:span text:style-name="T332">1 </text:span></text:p>
        <text:p text:style-name="P520"><text:span text:style-name="T43"><text:tab/></text:span><text:span text:style-name="T42">Geschick<text:tab/></text:span><text:span text:style-name="T17"><text:tab/></text:span><text:span text:style-name="T333">1</text:span><text:span text:style-name="T226"> </text:span></text:p>
        <text:p text:style-name="P521"><text:tab/><text:span text:style-name="T44">St</text:span>ä<text:span text:style-name="T44">rke</text:span><text:tab/><text:tab/><text:span text:style-name="T334">0</text:span><text:span text:style-name="T330"> </text:span></text:p>
        <text:p text:style-name="P68">Aufklären</text:p>
        <text:p text:style-name="P522">Diplomatie</text:p>
        <text:p text:style-name="P523">Elektronik</text:p>
        <text:p text:style-name="P523"><text:tab/><text:span text:style-name="T334">Computer</text:span></text:p>
        <text:p text:style-name="P524"><text:tab/><text:span text:style-name="T335">Fernsteuerung</text:span></text:p>
        <text:p text:style-name="P524"><text:tab/><text:span text:style-name="T335">Kommunikation</text:span></text:p>
        <text:p text:style-name="P524"><text:tab/><text:span text:style-name="T49">Sensoren</text:span></text:p>
        <text:p text:style-name="P524">Ermitteln</text:p>
        <text:p text:style-name="P518">Fahren<text:tab/><text:tab/><text:tab/><text:span text:style-name="T330">0</text:span><text:span text:style-name="T336"> </text:span></text:p>
        <text:p text:style-name="P525"><text:span text:style-name="T17"><text:tab/></text:span><text:span text:style-name="T43">Bau</text:span><text:span text:style-name="T17">fahrzeuge<text:tab/></text:span><text:span text:style-name="T226">0 </text:span></text:p>
        <text:p text:style-name="P518"><text:tab/>Kettenfahrzeuge<text:tab/><text:span text:style-name="T219">0 </text:span></text:p>
        <text:p text:style-name="P518"><text:tab/>Radfahrzeuge<text:tab/><text:span text:style-name="T330">1 </text:span></text:p>
        <text:p text:style-name="P522"><text:tab/><text:span text:style-name="T46">__________</text:span><text:span text:style-name="T47">____</text:span></text:p>
        <text:p text:style-name="P522">Fliegen</text:p>
        <text:p text:style-name="P522"><text:tab/>Rotor</text:p>
        <text:p text:style-name="P522"><text:tab/>Tragflächen</text:p>
        <text:p text:style-name="P522"><text:tab/><text:span text:style-name="T46">__________</text:span><text:span text:style-name="T47">____</text:span></text:p>
        <text:p text:style-name="P522"/>
        <text:p text:style-name="P526">Geselligkeit<text:tab/></text:p>
        <text:p text:style-name="P522">Glücksspiel</text:p>
        <text:p text:style-name="P522">Händler</text:p>
        <text:p text:style-name="P75">Beruf</text:p>
        <text:p text:style-name="P522"><text:tab/><text:span text:style-name="T46">__________</text:span><text:span text:style-name="T47">____</text:span></text:p>
        <text:p text:style-name="P522">Ingenieur</text:p>
        <text:p text:style-name="P522"><text:tab/>Lebenserhaltung</text:p>
        <text:p text:style-name="P522"><text:tab/>Manöverantrieb</text:p>
        <text:p text:style-name="P522"><text:tab/>Reaktor</text:p>
        <text:p text:style-name="P522"><text:tab/>Sprungantrieb</text:p>
        <text:p text:style-name="P522">Kunst <text:span text:style-name="T337">&amp; Musik</text:span></text:p>
        <text:p text:style-name="P522"><text:tab/><text:span text:style-name="T337">Klavier</text:span></text:p>
        <text:p text:style-name="P522"><text:tab/><text:span text:style-name="T46">__________</text:span><text:span text:style-name="T47">____</text:span></text:p>
        <text:p text:style-name="P518">Mechanik<text:tab/><text:tab/><text:tab/><text:span text:style-name="T336">1 </text:span></text:p>
        <text:p text:style-name="P527">Medizin</text:p>
        <text:p text:style-name="P528">Nahkampf<text:tab/><text:tab/><text:tab/><text:span text:style-name="T113">0</text:span><text:span text:style-name="T112"> </text:span></text:p>
        <text:p text:style-name="P528"><text:tab/>Klingen<text:tab/><text:tab/><text:span text:style-name="T219">0 </text:span></text:p>
        <text:p text:style-name="P528"><text:tab/><text:span text:style-name="T114">Natürlich<text:tab/><text:tab/></text:span><text:span text:style-name="T219">0 </text:span></text:p>
        <text:p text:style-name="P529"><text:span text:style-name="T17"><text:tab/>S</text:span><text:span text:style-name="T115">chlagw</text:span><text:span text:style-name="T17">affen<text:tab/></text:span><text:span text:style-name="T226">0 </text:span></text:p>
        <text:p text:style-name="P528"><text:tab/>Unbewaffnet<text:tab/><text:span text:style-name="T331">1 </text:span></text:p>
        <text:p text:style-name="P530"><text:span text:style-name="T46"><text:tab/>__________</text:span><text:span text:style-name="T47">____</text:span></text:p>
        <text:p text:style-name="P531">Navigation</text:p>
        <text:p text:style-name="P532">Raumpilot</text:p>
        <text:p text:style-name="P533"><text:tab/>Beiboote</text:p>
        <text:p text:style-name="P533"><text:tab/>Raumschiffe</text:p>
        <text:p text:style-name="P534"><text:span text:style-name="T17"><text:tab/></text:span><text:span text:style-name="T118">Große</text:span><text:span text:style-name="T17"> Schiffe</text:span></text:p>
        <text:p text:style-name="P533">Raumanzug</text:p>
        <text:p text:style-name="P535">Raumkampf<text:tab/><text:tab/><text:span text:style-name="T338">0 </text:span></text:p>
        <text:p text:style-name="P518"><text:tab/>T<text:span text:style-name="T339">u</text:span>rm<text:span text:style-name="T338">waffen<text:tab/>1 </text:span></text:p>
        <text:p text:style-name="P518"><text:tab/>Orbital<text:tab/><text:tab/><text:span text:style-name="T219">0 </text:span></text:p>
        <text:p text:style-name="P518"><text:tab/>Schilde<text:tab/><text:tab/><text:span text:style-name="T219">0 </text:span></text:p>
        <text:p text:style-name="P518"><text:tab/><text:span text:style-name="T121">Hauptw</text:span><text:span text:style-name="T122">affen<text:tab/></text:span><text:span text:style-name="T219">0 </text:span></text:p>
        <text:p text:style-name="P533">Recht<text:tab/></text:p>
        <text:p text:style-name="P536">Robotik</text:p>
        <text:p text:style-name="P537">Schleichen<text:tab/><text:tab/><text:tab/><text:span text:style-name="T334">1 </text:span></text:p>
        <text:p text:style-name="P538"><text:span text:style-name="T340">Schuss</text:span><text:span text:style-name="T172">waffen<text:tab/><text:tab/></text:span><text:span text:style-name="T173">0 </text:span></text:p>
        <text:p text:style-name="P539"><text:span text:style-name="T172"><text:tab/>Energiew</text:span><text:span text:style-name="T341">affen<text:tab/></text:span><text:span text:style-name="T342">1 </text:span></text:p>
        <text:p text:style-name="P540"><text:tab/>Projektil<text:tab/><text:tab/><text:span text:style-name="T168">1</text:span><text:span text:style-name="T125"> </text:span></text:p>
        <text:p text:style-name="P539"><text:span text:style-name="T46"><text:tab/>__________</text:span><text:span text:style-name="T47">____</text:span></text:p>
        <text:p text:style-name="P541">Schwere Waffen<text:tab/><text:tab/><text:span text:style-name="T343">0</text:span><text:span text:style-name="T344"> </text:span></text:p>
        <text:p text:style-name="P528"><text:tab/>Artillerie<text:tab/><text:tab/><text:span text:style-name="T345">0 </text:span></text:p>
        <text:p text:style-name="P528"><text:tab/>Tragbare<text:tab/><text:tab/><text:span text:style-name="T343">1</text:span><text:span text:style-name="T339"> </text:span></text:p>
        <text:p text:style-name="P528"><text:tab/><text:span text:style-name="T46">Fahrzeug<text:tab/><text:tab/></text:span><text:span text:style-name="T345">0 </text:span></text:p>
        <text:p text:style-name="P528"/>
        <text:p text:style-name="P532">Seefahrt</text:p>
        <text:p text:style-name="P533"><text:tab/>Motorboote</text:p>
        <text:p text:style-name="P533"><text:tab/><text:span text:style-name="T46">Große Schiffe</text:span></text:p>
        <text:p text:style-name="P533"><text:tab/>Segel<text:span text:style-name="T126">n</text:span></text:p>
        <text:p text:style-name="P533"><text:tab/>U-Boote</text:p>
        <text:p text:style-name="P542">Sprachen</text:p>
        <text:p text:style-name="P533"><text:tab/><text:span text:style-name="T46">__________</text:span><text:span text:style-name="T47">____</text:span></text:p>
        <text:p text:style-name="P528">Sprengstoff<text:tab/><text:tab/><text:tab/><text:span text:style-name="T344">1 </text:span></text:p>
        <text:p text:style-name="P543">Steward</text:p>
        <text:p text:style-name="P528">Taktik<text:tab/><text:tab/><text:tab/><text:span text:style-name="T336">1 </text:span></text:p>
        <text:p text:style-name="P544">Täuschen<text:tab/><text:tab/><text:tab/><text:span text:style-name="T346">1 </text:span></text:p>
        <text:p text:style-name="P545">Tiere</text:p>
        <text:p text:style-name="P533"><text:tab/>Abrichten</text:p>
        <text:p text:style-name="P533"><text:tab/>Reiten</text:p>
        <text:p text:style-name="P533"><text:tab/>Tiermedizin</text:p>
        <text:p text:style-name="P546">Überleben<text:tab/><text:tab/><text:tab/><text:span text:style-name="T347">1 </text:span></text:p>
        <text:p text:style-name="P96">Überreden<text:tab/><text:tab/><text:tab/><text:span text:style-name="T348">1 </text:span></text:p>
        <text:p text:style-name="P522">Unterwelt</text:p>
        <text:p text:style-name="P522"><text:span text:style-name="T266"><text:tab/>Bestech</text:span><text:span text:style-name="T127">en</text:span></text:p>
        <text:p text:style-name="P547"><text:span text:style-name="T349"><text:tab/></text:span><text:span text:style-name="T350">Fälschen</text:span></text:p>
        <text:p text:style-name="P548"><text:span text:style-name="T350">W</text:span><text:span text:style-name="T349">issenschaft</text:span></text:p>
        <text:p text:style-name="P548"><text:span text:style-name="T349"><text:tab/></text:span><text:span text:style-name="T351">__________</text:span><text:span text:style-name="T352">____</text:span></text:p>
      </text:section>
      <text:p text:style-name="P549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550"><text:span text:style-name="T353">Stoffrüstung</text:span><text:span text:style-name="T70"><text:tab/></text:span><text:span text:style-name="T75">1</text:span><text:span text:style-name="T353">0</text:span><text:span text:style-name="T75"><text:tab/></text:span><text:span text:style-name="T353">+8</text:span><text:span text:style-name="T70"><text:tab/><text:tab/>-<text:tab/><text:tab/></text:span><text:span text:style-name="T354">5</text:span><text:span text:style-name="T70"> kg<text:tab/><text:tab/></text:span></text:p>
      <text:p text:style-name="P551"><text:span text:style-name="T73"/></text:p>
      <text:p text:style-name="P551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552"><text:span text:style-name="T355">Laserpistole</text:span><text:span text:style-name="T134">*</text:span><text:span text:style-name="T70"><text:tab/></text:span><text:span text:style-name="T355">11</text:span><text:span text:style-name="T132"><text:tab/></text:span><text:span text:style-name="T355">7,5</text:span><text:span text:style-name="T132">/</text:span><text:span text:style-name="T355">3</text:span><text:span text:style-name="T132">0/</text:span><text:span text:style-name="T355">6</text:span><text:span text:style-name="T132">0<text:tab/><text:tab/>3w6</text:span><text:span text:style-name="T355">+</text:span><text:span text:style-name="T132">3<text:tab/></text:span><text:span text:style-name="T355">2</text:span><text:span text:style-name="T132"> kg<text:tab/><text:tab/>1</text:span><text:span text:style-name="T355">00<text:tab/><text:tab/></text:span></text:p>
      <text:p text:style-name="P553"><text:span text:style-name="T141"/></text:p>
      <text:p text:style-name="P554"><text:span text:style-name="T77">T</text:span><text:span text:style-name="T78">ravelle</text:span><draw:frame draw:style-name="fr10" draw:name="Bild11" text:anchor-type="char" svg:x="108.06mm" svg:y="-0.09mm" svg:width="81.79mm" svg:height="78.21mm" draw:z-index="9"><draw:image xlink:href="Pictures/100000000000026B0000029B2AD36DA8.jpg" xlink:type="simple" xlink:show="embed" xlink:actuate="onLoad" draw:mime-type="image/jpeg"/></draw:frame><text:span text:style-name="T78">r</text:span></text:p>
      <text:p text:style-name="P555"><text:span text:style-name="T3">Name<text:tab/></text:span><text:span text:style-name="T356">Dust</text:span></text:p>
      <text:p text:style-name="P555"><text:span text:style-name="T10">Spezies<text:tab/></text:span><text:span text:style-name="T80">Mensch</text:span> <text:tab/> <text:s/><text:span text:style-name="T3">Geburtswelt</text:span> ___<text:span text:style-name="T357">_</text:span>__<text:span text:style-name="T7">____ </text:span><text:span text:style-name="T12">Alter </text:span><text:span text:style-name="T155">3</text:span><text:span text:style-name="T293">0</text:span><text:span text:style-name="T155"><text:line-break/></text:span><text:span text:style-name="T3">Beschreibung</text:span><text:tab/>__________________________<text:span text:style-name="T8">____</text:span><text:span text:style-name="T6">___</text:span></text:p>
      <text:p text:style-name="P555">_______________________________________<text:span text:style-name="T8">____</text:span><text:span text:style-name="T6">___</text:span></text:p>
      <text:p text:style-name="P555">______________________________________<text:span text:style-name="T14">_______</text:span>_</text:p>
      <text:p text:style-name="P556"><text:span text:style-name="T16">Beruf<text:tab/></text:span><text:span text:style-name="T85">Söldner (Sergant a.D.) <text:s/></text:span><text:span text:style-name="T19">Kontakte </text:span><text:span text:style-name="T358">__</text:span><text:span text:style-name="T17">_____</text:span><text:span text:style-name="T208">_</text:span><text:span text:style-name="T321">_</text:span><text:span text:style-name="T208">_</text:span><text:span text:style-name="T17"><text:line-break/></text:span><text:span text:style-name="T19">Besitz</text:span><text:span text:style-name="T87"><text:tab/></text:span><text:span text:style-name="T209">_____________________________________</text:span></text:p>
      <text:p text:style-name="P555"><text:span text:style-name="T25">Credits<text:tab/></text:span><text:span text:style-name="T247">10</text:span><text:span text:style-name="T91">0</text:span><text:span text:style-name="T92"><text:tab/><text:tab/><text:tab/></text:span><text:span text:style-name="T28">Vermögen </text:span><text:span text:style-name="T211">_______________</text:span><text:span text:style-name="T93"><text:line-break/></text:span><text:span text:style-name="T30"> </text:span></text:p>
      <table:table table:name="Tabelle11" table:style-name="Tabelle11">
        <table:table-column table:style-name="Tabelle11.A" table:number-columns-repeated="8"/>
        <table:table-row>
          <table:table-cell table:style-name="Tabelle11.A1" office:value-type="string">
            <text:p text:style-name="P557">Wert</text:p>
          </table:table-cell>
          <table:table-cell table:style-name="Tabelle11.A1" office:value-type="string">
            <text:p text:style-name="P557">0</text:p>
          </table:table-cell>
          <table:table-cell table:style-name="Tabelle11.A1" office:value-type="string">
            <text:p text:style-name="P557">1-2</text:p>
          </table:table-cell>
          <table:table-cell table:style-name="Tabelle11.A1" office:value-type="string">
            <text:p text:style-name="P557">3-5</text:p>
          </table:table-cell>
          <table:table-cell table:style-name="Tabelle11.A1" office:value-type="string">
            <text:p text:style-name="P557">6-8</text:p>
          </table:table-cell>
          <table:table-cell table:style-name="Tabelle11.A1" office:value-type="string">
            <text:p text:style-name="P557">9-11</text:p>
          </table:table-cell>
          <table:table-cell table:style-name="Tabelle11.A1" office:value-type="string">
            <text:p text:style-name="P557">12-14</text:p>
          </table:table-cell>
          <table:table-cell table:style-name="Tabelle11.A1" office:value-type="string">
            <text:p text:style-name="P557">15-16</text:p>
          </table:table-cell>
        </table:table-row>
        <table:table-row>
          <table:table-cell table:style-name="Tabelle11.A1" office:value-type="string">
            <text:p text:style-name="P557">Mod</text:p>
          </table:table-cell>
          <table:table-cell table:style-name="Tabelle11.A1" office:value-type="string">
            <text:p text:style-name="P558">-<text:span text:style-name="T31">3</text:span></text:p>
          </table:table-cell>
          <table:table-cell table:style-name="Tabelle11.A1" office:value-type="string">
            <text:p text:style-name="P558">-<text:span text:style-name="T31">2</text:span></text:p>
          </table:table-cell>
          <table:table-cell table:style-name="Tabelle11.A1" office:value-type="string">
            <text:p text:style-name="P558">-<text:span text:style-name="T31">1</text:span></text:p>
          </table:table-cell>
          <table:table-cell table:style-name="Tabelle11.A1" office:value-type="string">
            <text:p text:style-name="P557">0</text:p>
          </table:table-cell>
          <table:table-cell table:style-name="Tabelle11.A1" office:value-type="string">
            <text:p text:style-name="P557">+1</text:p>
          </table:table-cell>
          <table:table-cell table:style-name="Tabelle11.A1" office:value-type="string">
            <text:p text:style-name="P557">+2</text:p>
          </table:table-cell>
          <table:table-cell table:style-name="Tabelle11.A1" office:value-type="string">
            <text:p text:style-name="P557">+3</text:p>
          </table:table-cell>
        </table:table-row>
      </table:table>
      <text:p text:style-name="P559"><text:span text:style-name="T94">Stärke</text:span><text:span text:style-name="T17"><text:tab/></text:span><text:span text:style-name="T322">11<text:tab/>+1</text:span><text:span text:style-name="T17"><text:tab/><text:tab/></text:span><text:span text:style-name="T94">Intelligenz<text:tab/></text:span><text:span text:style-name="T17"><text:tab/> </text:span><text:span text:style-name="T32"><text:s/></text:span><text:span text:style-name="T323">7</text:span><text:span text:style-name="T212"><text:tab/></text:span></text:p>
      <text:p text:style-name="P559"><text:span text:style-name="T94">Geschick</text:span><text:span text:style-name="T17"><text:tab/></text:span><text:span text:style-name="T158"> <text:s/></text:span><text:span text:style-name="T297">9</text:span><text:span text:style-name="T17"><text:tab/></text:span><text:span text:style-name="T324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323">6</text:span><text:span text:style-name="T17"><text:tab/></text:span></text:p>
      <text:p text:style-name="P560"><text:span text:style-name="T98">Ausdauer</text:span><text:span text:style-name="T99"><text:tab/></text:span><text:span text:style-name="T325">10</text:span><text:span text:style-name="T100"><text:tab/></text:span><text:span text:style-name="T325">+1</text:span><text:span text:style-name="T100"><text:tab/></text:span><text:span text:style-name="T99"><text:tab/></text:span><text:span text:style-name="T98">Sozialstatus</text:span><text:span text:style-name="T99"><text:tab/> </text:span><text:span text:style-name="T100"><text:s/></text:span><text:span text:style-name="T325">5</text:span><text:span text:style-name="T326"><text:tab/></text:span><text:span text:style-name="T327">-</text:span><text:span text:style-name="T328">1</text:span><text:span text:style-name="T216"><text:tab/></text:span></text:p>
      <text:p text:style-name="P561"><text:span text:style-name="T37"><text:tab/><text:tab/><text:tab/><text:tab/>Alleskönner</text:span>: <text:span text:style-name="T113">0</text:span><text:tab/><text:tab/><text:tab/><text:tab/><text:tab/><text:tab/>Un<text:span text:style-name="T38">trainiert: -</text:span><text:span text:style-name="T113">3</text:span><text:span text:style-name="T103"><text:tab/></text:span><text:span text:style-name="T38"><text:tab/><text:tab/><text:tab/><text:tab/></text:span></text:p>
      <text:section text:style-name="Sect1" text:name="Bereich9">
        <text:p text:style-name="P562">Administration</text:p>
        <text:p text:style-name="P563">Anführer<text:tab/><text:tab/><text:tab/><text:span text:style-name="T329">0 </text:span></text:p>
        <text:p text:style-name="P564">Astrogation</text:p>
        <text:p text:style-name="P563">Athletik<text:tab/><text:tab/><text:tab/><text:span text:style-name="T330">0</text:span><text:span text:style-name="T331"> </text:span></text:p>
        <text:p text:style-name="P520"><text:span text:style-name="T17"><text:tab/></text:span><text:span text:style-name="T42">Ausdauer</text:span><text:span text:style-name="T43"><text:tab/><text:tab/></text:span><text:span text:style-name="T332">1 </text:span></text:p>
        <text:p text:style-name="P520"><text:span text:style-name="T43"><text:tab/></text:span><text:span text:style-name="T42">Geschick</text:span><text:span text:style-name="T17"><text:tab/><text:tab/></text:span><text:span text:style-name="T359">1</text:span><text:span text:style-name="T226"> </text:span></text:p>
        <text:p text:style-name="P521"><text:tab/><text:span text:style-name="T44">St</text:span>ä<text:span text:style-name="T44">rke</text:span><text:tab/><text:tab/><text:span text:style-name="T360">0</text:span><text:span text:style-name="T330"> </text:span></text:p>
        <text:p text:style-name="P565">Aufklären</text:p>
        <text:p text:style-name="P566">Diplomatie</text:p>
        <text:p text:style-name="P567">Elektronik</text:p>
        <text:p text:style-name="P567"><text:tab/><text:span text:style-name="T361">Computer</text:span></text:p>
        <text:p text:style-name="P566"><text:tab/><text:span text:style-name="T335">Fernsteuerung</text:span></text:p>
        <text:p text:style-name="P566"><text:tab/><text:span text:style-name="T335">Kommunikation</text:span></text:p>
        <text:p text:style-name="P566"><text:tab/><text:span text:style-name="T49">Sensoren</text:span></text:p>
        <text:p text:style-name="P566">Ermitteln</text:p>
        <text:p text:style-name="P563">Fahren<text:tab/><text:tab/><text:tab/><text:span text:style-name="T330">0</text:span><text:span text:style-name="T336"> </text:span></text:p>
        <text:p text:style-name="P568"><text:span text:style-name="T17"><text:tab/></text:span><text:span text:style-name="T43">Bau</text:span><text:span text:style-name="T17">fahrzeuge<text:tab/></text:span><text:span text:style-name="T226">0 </text:span></text:p>
        <text:p text:style-name="P563"><text:tab/>Kettenfahrzeuge<text:tab/><text:span text:style-name="T219">0 </text:span></text:p>
        <text:p text:style-name="P563"><text:tab/>Radfahrzeuge<text:tab/><text:span text:style-name="T330">1 </text:span></text:p>
        <text:p text:style-name="P566"><text:tab/><text:span text:style-name="T46">__________</text:span><text:span text:style-name="T47">____</text:span></text:p>
        <text:p text:style-name="P566">Fliegen</text:p>
        <text:p text:style-name="P566"><text:tab/>Rotor</text:p>
        <text:p text:style-name="P566"><text:tab/>Tragflächen</text:p>
        <text:p text:style-name="P566"><text:tab/><text:span text:style-name="T46">__________</text:span><text:span text:style-name="T47">____</text:span></text:p>
        <text:p text:style-name="P566"/>
        <text:p text:style-name="P569">Geselligkeit<text:tab/></text:p>
        <text:p text:style-name="P566">Glücksspiel</text:p>
        <text:p text:style-name="P566">Händler</text:p>
        <text:p text:style-name="P75">Beruf</text:p>
        <text:p text:style-name="P566"><text:tab/><text:span text:style-name="T46">__________</text:span><text:span text:style-name="T47">____</text:span></text:p>
        <text:p text:style-name="P566">Ingenieur</text:p>
        <text:p text:style-name="P566"><text:tab/>Lebenserhaltung</text:p>
        <text:p text:style-name="P566"><text:tab/>Manöverantrieb</text:p>
        <text:p text:style-name="P566"><text:tab/>Reaktor</text:p>
        <text:p text:style-name="P566"><text:tab/>Sprungantrieb</text:p>
        <text:p text:style-name="P566">Kunst <text:span text:style-name="T337">&amp; Musik</text:span></text:p>
        <text:p text:style-name="P566"><text:tab/><text:span text:style-name="T337">Klavier</text:span></text:p>
        <text:p text:style-name="P566"><text:tab/><text:span text:style-name="T46">__________</text:span><text:span text:style-name="T47">____</text:span></text:p>
        <text:p text:style-name="P563">Mechanik<text:tab/><text:tab/><text:tab/><text:span text:style-name="T336">1 </text:span></text:p>
        <text:p text:style-name="P570">Medizin</text:p>
        <text:p text:style-name="P571">Nahkampf<text:tab/><text:tab/><text:tab/><text:span text:style-name="T113">0</text:span><text:span text:style-name="T112"> </text:span></text:p>
        <text:p text:style-name="P571"><text:tab/>Klingen<text:tab/><text:tab/><text:span text:style-name="T219">0 </text:span></text:p>
        <text:p text:style-name="P571"><text:tab/><text:span text:style-name="T114">Natürlich<text:tab/><text:tab/></text:span><text:span text:style-name="T219">0 </text:span></text:p>
        <text:p text:style-name="P572"><text:span text:style-name="T17"><text:tab/>S</text:span><text:span text:style-name="T115">chlagw</text:span><text:span text:style-name="T17">affen<text:tab/></text:span><text:span text:style-name="T226">0 </text:span></text:p>
        <text:p text:style-name="P571"><text:tab/>Unbewaffnet<text:tab/><text:span text:style-name="T331">1 </text:span></text:p>
        <text:p text:style-name="P566"><text:span text:style-name="T46"><text:tab/>__________</text:span><text:span text:style-name="T47">____</text:span></text:p>
        <text:p text:style-name="P573">Navigation</text:p>
        <text:p text:style-name="P574">Raumpilot</text:p>
        <text:p text:style-name="P575"><text:tab/>Beiboote</text:p>
        <text:p text:style-name="P575"><text:tab/>Raumschiffe</text:p>
        <text:p text:style-name="P576"><text:span text:style-name="T17"><text:tab/></text:span><text:span text:style-name="T118">Große</text:span><text:span text:style-name="T17"> Schiffe</text:span></text:p>
        <text:p text:style-name="P575">Raumanzug</text:p>
        <text:p text:style-name="P577">Raumkampf<text:tab/><text:tab/><text:span text:style-name="T338">0 </text:span></text:p>
        <text:p text:style-name="P563"><text:tab/>T<text:span text:style-name="T339">u</text:span>rm<text:span text:style-name="T338">waffen<text:tab/>1 </text:span></text:p>
        <text:p text:style-name="P563"><text:tab/>Orbital<text:tab/><text:tab/><text:span text:style-name="T219">0 </text:span></text:p>
        <text:p text:style-name="P563"><text:tab/>Schilde<text:tab/><text:tab/><text:span text:style-name="T219">0 </text:span></text:p>
        <text:p text:style-name="P563"><text:tab/><text:span text:style-name="T121">Hauptw</text:span><text:span text:style-name="T122">affen<text:tab/></text:span><text:span text:style-name="T219">0 </text:span></text:p>
        <text:p text:style-name="P575">Recht<text:tab/></text:p>
        <text:p text:style-name="P578">Robotik</text:p>
        <text:p text:style-name="P579">Schleichen<text:tab/><text:tab/><text:tab/><text:span text:style-name="T360">1 </text:span></text:p>
        <text:p text:style-name="P580"><text:span text:style-name="T362">Schuss</text:span><text:span text:style-name="T172">waffen<text:tab/><text:tab/></text:span><text:span text:style-name="T173">0 </text:span></text:p>
        <text:p text:style-name="P581"><text:span text:style-name="T172"><text:tab/>Energiew</text:span><text:span text:style-name="T341">affen<text:tab/></text:span><text:span text:style-name="T342">1 </text:span></text:p>
        <text:p text:style-name="P582"><text:tab/>Projektil<text:tab/><text:tab/><text:span text:style-name="T168">1</text:span><text:span text:style-name="T125"> </text:span></text:p>
        <text:p text:style-name="P581"><text:span text:style-name="T46"><text:tab/>__________</text:span><text:span text:style-name="T47">____</text:span></text:p>
        <text:p text:style-name="P583">Schwere Waffen<text:tab/><text:tab/><text:span text:style-name="T343">0</text:span><text:span text:style-name="T344"> </text:span></text:p>
        <text:p text:style-name="P571"><text:tab/>Artillerie<text:tab/><text:tab/><text:span text:style-name="T345">0 </text:span></text:p>
        <text:p text:style-name="P571"><text:tab/>Tragbare<text:tab/><text:tab/><text:span text:style-name="T343">1</text:span><text:span text:style-name="T339"> </text:span></text:p>
        <text:p text:style-name="P571"><text:tab/><text:span text:style-name="T46">Fahrzeug<text:tab/><text:tab/></text:span><text:span text:style-name="T345">0 </text:span></text:p>
        <text:p text:style-name="P571"/>
        <text:p text:style-name="P574">Seefahrt</text:p>
        <text:p text:style-name="P575"><text:tab/>Motorboote</text:p>
        <text:p text:style-name="P575"><text:tab/><text:span text:style-name="T46">Große Schiffe</text:span></text:p>
        <text:p text:style-name="P575"><text:tab/>Segel<text:span text:style-name="T126">n</text:span></text:p>
        <text:p text:style-name="P575"><text:tab/>U-Boote</text:p>
        <text:p text:style-name="P575">Sprachen</text:p>
        <text:p text:style-name="P575"><text:tab/><text:span text:style-name="T46">__________</text:span><text:span text:style-name="T47">____</text:span></text:p>
        <text:p text:style-name="P571">Sprengstoff<text:tab/><text:tab/><text:tab/><text:span text:style-name="T344">1 </text:span></text:p>
        <text:p text:style-name="P584">Steward</text:p>
        <text:p text:style-name="P571">Taktik<text:tab/><text:tab/><text:tab/><text:span text:style-name="T346">1 </text:span></text:p>
        <text:p text:style-name="P585">Täuschen<text:tab/><text:tab/><text:tab/><text:span text:style-name="T360">1 </text:span></text:p>
        <text:p text:style-name="P575">Tiere</text:p>
        <text:p text:style-name="P575"><text:tab/>Abrichten</text:p>
        <text:p text:style-name="P575"><text:tab/>Reiten</text:p>
        <text:p text:style-name="P575"><text:tab/>Tiermedizin</text:p>
        <text:p text:style-name="P586">Überleben<text:tab/><text:tab/><text:tab/><text:span text:style-name="T347">1 </text:span></text:p>
        <text:p text:style-name="P571">Überreden<text:tab/><text:tab/><text:tab/><text:span text:style-name="T348">1 </text:span></text:p>
        <text:p text:style-name="P566">Unterwelt</text:p>
        <text:p text:style-name="P566"><text:span text:style-name="T266"><text:tab/>Bestech</text:span><text:span text:style-name="T127">en</text:span></text:p>
        <text:p text:style-name="P587"><text:span text:style-name="T349"><text:tab/></text:span><text:span text:style-name="T350">Fälschen</text:span></text:p>
        <text:p text:style-name="P588"><text:span text:style-name="T350">W</text:span><text:span text:style-name="T349">issenschaft</text:span></text:p>
        <text:p text:style-name="P588"><text:span text:style-name="T349"><text:tab/></text:span><text:span text:style-name="T351">__________</text:span><text:span text:style-name="T352">____</text:span></text:p>
      </text:section>
      <text:p text:style-name="P589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590"><text:span text:style-name="T353">Stoffrüstung</text:span><text:span text:style-name="T70"><text:tab/></text:span><text:span text:style-name="T75">1</text:span><text:span text:style-name="T353">0</text:span><text:span text:style-name="T75"><text:tab/></text:span><text:span text:style-name="T353">+8</text:span><text:span text:style-name="T70"><text:tab/><text:tab/>-<text:tab/><text:tab/></text:span><text:span text:style-name="T354">5</text:span><text:span text:style-name="T70"> kg<text:tab/><text:tab/></text:span></text:p>
      <text:p text:style-name="P591"><text:span text:style-name="T73"/></text:p>
      <text:p text:style-name="P591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592"><text:span text:style-name="T355">Laserpistole</text:span><text:span text:style-name="T134">*</text:span><text:span text:style-name="T70"><text:tab/></text:span><text:span text:style-name="T355">11</text:span><text:span text:style-name="T132"><text:tab/></text:span><text:span text:style-name="T355">7,5</text:span><text:span text:style-name="T132">/</text:span><text:span text:style-name="T355">3</text:span><text:span text:style-name="T132">0/</text:span><text:span text:style-name="T355">6</text:span><text:span text:style-name="T132">0<text:tab/><text:tab/>3w6</text:span><text:span text:style-name="T355">+</text:span><text:span text:style-name="T132">3<text:tab/></text:span><text:span text:style-name="T355">2</text:span><text:span text:style-name="T132"> kg<text:tab/><text:tab/>1</text:span><text:span text:style-name="T355">00<text:tab/><text:tab/></text:span></text:p>
      <text:p text:style-name="P593"><text:span text:style-name="T141"/></text:p>
      <text:p text:style-name="P593"><text:span text:style-name="T141"/></text:p>
      <text:p text:style-name="P594"><text:span text:style-name="T77">T</text:span><text:span text:style-name="T78">raveller</text:span></text:p>
      <text:p text:style-name="P595"><text:span text:style-name="T3">Name<text:tab/></text:span><text:span text:style-name="T356">Dust</text:span></text:p>
      <text:p text:style-name="P595"><text:span text:style-name="T10">Spezies<text:tab/></text:span><text:span text:style-name="T80">Mensch</text:span> <text:tab/> <text:s/><text:span text:style-name="T3">Geburtswelt</text:span> ____<text:span text:style-name="T363">_____</text:span>_<text:span text:style-name="T7">____ </text:span><text:span text:style-name="T12">Alter </text:span><text:span text:style-name="T155">3</text:span><text:span text:style-name="T293">0</text:span><text:span text:style-name="T155"><text:line-break/></text:span><text:span text:style-name="T3">Beschreibung</text:span><text:tab/>_________________________<text:span text:style-name="T363">____</text:span>_<text:span text:style-name="T8">____</text:span><text:span text:style-name="T6">___</text:span></text:p>
      <text:p text:style-name="P595">_______________________________________<text:span text:style-name="T8">___</text:span><text:span text:style-name="T363">____</text:span><text:span text:style-name="T8">_</text:span><text:span text:style-name="T6">___</text:span></text:p>
      <text:p text:style-name="P595">______________________________________<text:span text:style-name="T14">_______</text:span>_<text:span text:style-name="T363">____</text:span></text:p>
      <text:p text:style-name="P596"><text:span text:style-name="T16">Beruf<text:tab/></text:span><text:span text:style-name="T85">Söldner (Sergant a.D.) <text:s/></text:span><text:span text:style-name="T19">Kontakte</text:span><text:span text:style-name="T364"> </text:span><text:span text:style-name="T20">__</text:span><text:span text:style-name="T21">___</text:span><text:span text:style-name="T17">__</text:span><text:span text:style-name="T208">_</text:span><text:span text:style-name="T321">_</text:span><text:span text:style-name="T208">__</text:span><text:span text:style-name="T17">__</text:span><text:span text:style-name="T24">_</text:span><text:span text:style-name="T17"><text:line-break/></text:span><text:span text:style-name="T19">Besitz</text:span><text:span text:style-name="T87"><text:tab/></text:span><text:span text:style-name="T209">_________________________________________</text:span></text:p>
      <text:p text:style-name="P595"><text:span text:style-name="T25">Credits<text:tab/></text:span><text:span text:style-name="T247">10</text:span><text:span text:style-name="T91">0</text:span><text:span text:style-name="T92"><text:tab/><text:tab/><text:tab/><text:tab/></text:span><text:span text:style-name="T28">Vermögen </text:span><text:span text:style-name="T211">______________</text:span><text:span text:style-name="T93"><text:line-break/></text:span><text:span text:style-name="T30"> </text:span></text:p>
      <table:table table:name="Tabelle12" table:style-name="Tabelle12">
        <table:table-column table:style-name="Tabelle12.A" table:number-columns-repeated="8"/>
        <table:table-row>
          <table:table-cell table:style-name="Tabelle12.A1" office:value-type="string">
            <text:p text:style-name="P597">Wert</text:p>
          </table:table-cell>
          <table:table-cell table:style-name="Tabelle12.A1" office:value-type="string">
            <text:p text:style-name="P597">0</text:p>
          </table:table-cell>
          <table:table-cell table:style-name="Tabelle12.A1" office:value-type="string">
            <text:p text:style-name="P597">1-2</text:p>
          </table:table-cell>
          <table:table-cell table:style-name="Tabelle12.A1" office:value-type="string">
            <text:p text:style-name="P597">3-5</text:p>
          </table:table-cell>
          <table:table-cell table:style-name="Tabelle12.A1" office:value-type="string">
            <text:p text:style-name="P597">6-8</text:p>
          </table:table-cell>
          <table:table-cell table:style-name="Tabelle12.A1" office:value-type="string">
            <text:p text:style-name="P597">9-11</text:p>
          </table:table-cell>
          <table:table-cell table:style-name="Tabelle12.A1" office:value-type="string">
            <text:p text:style-name="P597">12-14</text:p>
          </table:table-cell>
          <table:table-cell table:style-name="Tabelle12.A1" office:value-type="string">
            <text:p text:style-name="P597">15-16</text:p>
          </table:table-cell>
        </table:table-row>
        <table:table-row>
          <table:table-cell table:style-name="Tabelle12.A1" office:value-type="string">
            <text:p text:style-name="P597">Mod</text:p>
          </table:table-cell>
          <table:table-cell table:style-name="Tabelle12.A1" office:value-type="string">
            <text:p text:style-name="P598">-<text:span text:style-name="T31">3</text:span></text:p>
          </table:table-cell>
          <table:table-cell table:style-name="Tabelle12.A1" office:value-type="string">
            <text:p text:style-name="P598">-<text:span text:style-name="T31">2</text:span></text:p>
          </table:table-cell>
          <table:table-cell table:style-name="Tabelle12.A1" office:value-type="string">
            <text:p text:style-name="P598">-<text:span text:style-name="T31">1</text:span></text:p>
          </table:table-cell>
          <table:table-cell table:style-name="Tabelle12.A1" office:value-type="string">
            <text:p text:style-name="P597">0</text:p>
          </table:table-cell>
          <table:table-cell table:style-name="Tabelle12.A1" office:value-type="string">
            <text:p text:style-name="P597">+1</text:p>
          </table:table-cell>
          <table:table-cell table:style-name="Tabelle12.A1" office:value-type="string">
            <text:p text:style-name="P597">+2</text:p>
          </table:table-cell>
          <table:table-cell table:style-name="Tabelle12.A1" office:value-type="string">
            <text:p text:style-name="P597">+3</text:p>
          </table:table-cell>
        </table:table-row>
      </table:table>
      <text:p text:style-name="P599"><text:span text:style-name="T94">Stärke</text:span><text:span text:style-name="T17"><text:tab/></text:span><text:span text:style-name="T322">11<text:tab/>+1</text:span><text:span text:style-name="T17"><text:tab/><text:tab/></text:span><text:span text:style-name="T94">Intelligenz<text:tab/></text:span><text:span text:style-name="T17"><text:tab/> </text:span><text:span text:style-name="T32"><text:s/></text:span><text:span text:style-name="T323">7</text:span><text:span text:style-name="T212"><text:tab/></text:span></text:p>
      <text:p text:style-name="P599"><text:span text:style-name="T94">Geschick</text:span><text:span text:style-name="T17"><text:tab/></text:span><text:span text:style-name="T158"> <text:s/></text:span><text:span text:style-name="T297">9</text:span><text:span text:style-name="T17"><text:tab/></text:span><text:span text:style-name="T324">+1</text:span><text:span text:style-name="T33"><text:tab/></text:span><text:span text:style-name="T94"><text:tab/></text:span><text:span text:style-name="T97">B</text:span><text:span text:style-name="T94">ildung</text:span><text:span text:style-name="T17"><text:tab/><text:tab/></text:span><text:span text:style-name="T96"> <text:s/></text:span><text:span text:style-name="T323">6</text:span><text:span text:style-name="T17"><text:tab/></text:span></text:p>
      <text:p text:style-name="P600"><text:span text:style-name="T98">Ausdauer</text:span><text:span text:style-name="T99"><text:tab/></text:span><text:span text:style-name="T325">10</text:span><text:span text:style-name="T100"><text:tab/></text:span><text:span text:style-name="T325">+1</text:span><text:span text:style-name="T100"><text:tab/></text:span><text:span text:style-name="T99"><text:tab/></text:span><text:span text:style-name="T98">Sozialstatus</text:span><text:span text:style-name="T99"><text:tab/> </text:span><text:span text:style-name="T100"><text:s/></text:span><text:span text:style-name="T325">5</text:span><text:span text:style-name="T326"><text:tab/></text:span><text:span text:style-name="T327">-</text:span><text:span text:style-name="T328">1</text:span><text:span text:style-name="T216"><text:tab/></text:span></text:p>
      <text:p text:style-name="P601"><text:span text:style-name="T37"><text:tab/><text:tab/><text:tab/><text:tab/>Alleskönner</text:span>: <text:span text:style-name="T113">0</text:span><text:tab/><text:tab/><text:tab/><text:tab/><text:tab/><text:tab/>Un<text:span text:style-name="T38">trainiert: -</text:span><text:span text:style-name="T113">3</text:span><text:span text:style-name="T103"><text:tab/></text:span><text:span text:style-name="T38"><text:tab/><text:tab/><text:tab/><text:tab/></text:span></text:p>
      <text:section text:style-name="Sect1" text:name="Bereich10">
        <text:p text:style-name="P602">Administration</text:p>
        <text:p text:style-name="P603">Anführer<text:tab/><text:tab/><text:tab/><text:span text:style-name="T329">0 </text:span></text:p>
        <text:p text:style-name="P604">Astrogation</text:p>
        <text:p text:style-name="P603">Athletik<text:tab/><text:tab/><text:tab/><text:span text:style-name="T330">0</text:span><text:span text:style-name="T331"> </text:span></text:p>
        <text:p text:style-name="P520"><text:span text:style-name="T17"><text:tab/></text:span><text:span text:style-name="T42">Ausdauer</text:span><text:span text:style-name="T43"><text:tab/><text:tab/></text:span><text:span text:style-name="T332">1 </text:span></text:p>
        <text:p text:style-name="P520"><text:span text:style-name="T43"><text:tab/></text:span><text:span text:style-name="T42">Geschick<text:tab/></text:span><text:span text:style-name="T17"><text:tab/></text:span><text:span text:style-name="T359">1</text:span><text:span text:style-name="T226"> </text:span></text:p>
        <text:p text:style-name="P521"><text:tab/><text:span text:style-name="T44">St</text:span>ä<text:span text:style-name="T44">rke</text:span><text:tab/><text:tab/><text:span text:style-name="T360">0</text:span><text:span text:style-name="T330"> </text:span></text:p>
        <text:p text:style-name="P605">Aufklären</text:p>
        <text:p text:style-name="P606">Diplomatie</text:p>
        <text:p text:style-name="P607">Elektronik</text:p>
        <text:p text:style-name="P607"><text:tab/><text:span text:style-name="T345">Computer</text:span></text:p>
        <text:p text:style-name="P606"><text:tab/><text:span text:style-name="T335">Fernsteuerung</text:span></text:p>
        <text:p text:style-name="P606"><text:tab/><text:span text:style-name="T335">Kommunikation</text:span></text:p>
        <text:p text:style-name="P606"><text:tab/><text:span text:style-name="T49">Sensoren</text:span></text:p>
        <text:p text:style-name="P606">Ermitteln</text:p>
        <text:p text:style-name="P603">Fahren<text:tab/><text:tab/><text:tab/><text:span text:style-name="T330">0</text:span><text:span text:style-name="T336"> </text:span></text:p>
        <text:p text:style-name="P608"><text:span text:style-name="T17"><text:tab/></text:span><text:span text:style-name="T43">Bau</text:span><text:span text:style-name="T17">fahrzeuge<text:tab/></text:span><text:span text:style-name="T226">0 </text:span></text:p>
        <text:p text:style-name="P603"><text:tab/>Kettenfahrzeuge<text:tab/><text:span text:style-name="T219">0 </text:span></text:p>
        <text:p text:style-name="P603"><text:tab/>Radfahrzeuge<text:tab/><text:span text:style-name="T330">1 </text:span></text:p>
        <text:p text:style-name="P606"><text:tab/><text:span text:style-name="T46">__________</text:span><text:span text:style-name="T47">____</text:span></text:p>
        <text:p text:style-name="P606">Fliegen</text:p>
        <text:p text:style-name="P606"><text:tab/>Rotor</text:p>
        <text:p text:style-name="P606"><text:tab/>Tragflächen</text:p>
        <text:p text:style-name="P606"><text:tab/><text:span text:style-name="T46">__________</text:span><text:span text:style-name="T47">____</text:span></text:p>
        <text:p text:style-name="P606"/>
        <text:p text:style-name="P609">Geselligkeit<text:tab/></text:p>
        <text:p text:style-name="P606">Glücksspiel</text:p>
        <text:p text:style-name="P606">Händler</text:p>
        <text:p text:style-name="P75">Beruf</text:p>
        <text:p text:style-name="P606"><text:tab/><text:span text:style-name="T46">__________</text:span><text:span text:style-name="T47">____</text:span></text:p>
        <text:p text:style-name="P606">Ingenieur</text:p>
        <text:p text:style-name="P606"><text:tab/>Lebenserhaltung</text:p>
        <text:p text:style-name="P606"><text:tab/>Manöverantrieb</text:p>
        <text:p text:style-name="P606"><text:tab/>Reaktor</text:p>
        <text:p text:style-name="P606"><text:tab/>Sprungantrieb</text:p>
        <text:p text:style-name="P606">Kunst <text:span text:style-name="T337">&amp; Musik</text:span></text:p>
        <text:p text:style-name="P606"><text:tab/><text:span text:style-name="T337">Klavier</text:span></text:p>
        <text:p text:style-name="P606"><text:tab/><text:span text:style-name="T46">__________</text:span><text:span text:style-name="T47">____</text:span></text:p>
        <text:p text:style-name="P603">Mechanik<text:tab/><text:tab/><text:tab/><text:span text:style-name="T336">1 </text:span></text:p>
        <text:p text:style-name="P610">Medizin</text:p>
        <text:p text:style-name="P611">Nahkampf<text:tab/><text:tab/><text:tab/><text:span text:style-name="T113">0</text:span><text:span text:style-name="T112"> </text:span></text:p>
        <text:p text:style-name="P611"><text:tab/>Klingen<text:tab/><text:tab/><text:span text:style-name="T219">0 </text:span></text:p>
        <text:p text:style-name="P611"><text:tab/><text:span text:style-name="T114">Natürlich<text:tab/><text:tab/></text:span><text:span text:style-name="T219">0 </text:span></text:p>
        <text:p text:style-name="P612"><text:span text:style-name="T17"><text:tab/>S</text:span><text:span text:style-name="T115">chlagw</text:span><text:span text:style-name="T17">affen<text:tab/></text:span><text:span text:style-name="T226">0 </text:span></text:p>
        <text:p text:style-name="P611"><text:tab/>Unbewaffnet<text:tab/><text:span text:style-name="T331">1 </text:span></text:p>
        <text:p text:style-name="P606"><text:span text:style-name="T46"><text:tab/>__________</text:span><text:span text:style-name="T47">____</text:span></text:p>
        <text:p text:style-name="P613">Navigation</text:p>
        <text:p text:style-name="P614">Raumpilot</text:p>
        <text:p text:style-name="P615"><text:tab/>Beiboote</text:p>
        <text:p text:style-name="P615"><text:tab/>Raumschiffe</text:p>
        <text:p text:style-name="P616"><text:span text:style-name="T17"><text:tab/></text:span><text:span text:style-name="T118">Große</text:span><text:span text:style-name="T17"> Schiffe</text:span></text:p>
        <text:p text:style-name="P615">Raumanzug</text:p>
        <text:p text:style-name="P617">Raumkampf<text:tab/><text:tab/><text:span text:style-name="T338">0 </text:span></text:p>
        <text:p text:style-name="P603"><text:tab/>T<text:span text:style-name="T339">u</text:span>rm<text:span text:style-name="T338">waffen<text:tab/>1 </text:span></text:p>
        <text:p text:style-name="P603"><text:tab/>Orbital<text:tab/><text:tab/><text:span text:style-name="T219">0 </text:span></text:p>
        <text:p text:style-name="P603"><text:tab/>Schilde<text:tab/><text:tab/><text:span text:style-name="T219">0 </text:span></text:p>
        <text:p text:style-name="P603"><text:tab/><text:span text:style-name="T121">Hauptw</text:span><text:span text:style-name="T122">affen<text:tab/></text:span><text:span text:style-name="T219">0 </text:span></text:p>
        <text:p text:style-name="P615">Recht<text:tab/></text:p>
        <text:p text:style-name="P618">Robotik</text:p>
        <text:p text:style-name="P619">Schleichen<text:tab/><text:tab/><text:tab/><text:span text:style-name="T360">1 </text:span></text:p>
        <text:p text:style-name="P620"><text:span text:style-name="T365">Schuss</text:span><text:span text:style-name="T172">waffen<text:tab/><text:tab/></text:span><text:span text:style-name="T173">0 </text:span></text:p>
        <text:p text:style-name="P621"><text:span text:style-name="T172"><text:tab/>Energiew</text:span><text:span text:style-name="T341">affen<text:tab/></text:span><text:span text:style-name="T342">1 </text:span></text:p>
        <text:p text:style-name="P622"><text:tab/>Projektil<text:tab/><text:tab/><text:span text:style-name="T168">1</text:span><text:span text:style-name="T125"> </text:span></text:p>
        <text:p text:style-name="P621"><text:span text:style-name="T46"><text:tab/>__________</text:span><text:span text:style-name="T47">____</text:span></text:p>
        <text:p text:style-name="P623">Schwere Waffen<text:tab/><text:tab/><text:span text:style-name="T343">0</text:span><text:span text:style-name="T344"> </text:span></text:p>
        <text:p text:style-name="P611"><text:tab/>Artillerie<text:tab/><text:tab/><text:span text:style-name="T345">0 </text:span></text:p>
        <text:p text:style-name="P611"><text:tab/>Tragbare<text:tab/><text:tab/><text:span text:style-name="T343">1</text:span><text:span text:style-name="T339"> </text:span></text:p>
        <text:p text:style-name="P611"><text:tab/><text:span text:style-name="T46">Fahrzeug<text:tab/><text:tab/></text:span><text:span text:style-name="T345">0 </text:span></text:p>
        <text:p text:style-name="P611"/>
        <text:p text:style-name="P614">Seefahrt</text:p>
        <text:p text:style-name="P615"><text:tab/>Motorboote</text:p>
        <text:p text:style-name="P615"><text:tab/><text:span text:style-name="T46">Große Schiffe</text:span></text:p>
        <text:p text:style-name="P615"><text:tab/>Segel<text:span text:style-name="T126">n</text:span></text:p>
        <text:p text:style-name="P615"><text:tab/>U-Boote</text:p>
        <text:p text:style-name="P615">Sprachen</text:p>
        <text:p text:style-name="P615"><text:tab/><text:span text:style-name="T46">__________</text:span><text:span text:style-name="T47">____</text:span></text:p>
        <text:p text:style-name="P611">Sprengstoff<text:tab/><text:tab/><text:tab/><text:span text:style-name="T344">1 </text:span></text:p>
        <text:p text:style-name="P624">Steward</text:p>
        <text:p text:style-name="P611">Taktik<text:tab/><text:tab/><text:tab/><text:span text:style-name="T346">1 </text:span></text:p>
        <text:p text:style-name="P625">Täuschen<text:tab/><text:tab/><text:tab/><text:span text:style-name="T360">1 </text:span></text:p>
        <text:p text:style-name="P615">Tiere</text:p>
        <text:p text:style-name="P615"><text:tab/>Abrichten</text:p>
        <text:p text:style-name="P615"><text:tab/>Reiten</text:p>
        <text:p text:style-name="P615"><text:tab/>Tiermedizin</text:p>
        <text:p text:style-name="P626">Überleben<text:tab/><text:tab/><text:tab/><text:span text:style-name="T347">1 </text:span></text:p>
        <text:p text:style-name="P611">Überreden<text:tab/><text:tab/><text:tab/><text:span text:style-name="T348">1 </text:span></text:p>
        <text:p text:style-name="P606">Unterwelt</text:p>
        <text:p text:style-name="P606"><text:span text:style-name="T266"><text:tab/>Bestech</text:span><text:span text:style-name="T127">en</text:span></text:p>
        <text:p text:style-name="P627"><text:span text:style-name="T349"><text:tab/></text:span><text:span text:style-name="T350">Fälschen</text:span></text:p>
        <text:p text:style-name="P628"><text:span text:style-name="T350">W</text:span><text:span text:style-name="T349">issenschaft</text:span></text:p>
        <text:p text:style-name="P628"><text:span text:style-name="T349"><text:tab/></text:span><text:span text:style-name="T351">__________</text:span><text:span text:style-name="T352">____</text:span></text:p>
      </text:section>
      <text:p text:style-name="P629"><text:span text:style-name="T66">Rüstung</text:span><text:span text:style-name="T128"><text:tab/><text:tab/></text:span><text:span text:style-name="T129">TL<text:tab/></text:span><text:span text:style-name="T130">Schutz<text:tab/>Strahlung<text:tab/>Gewicht<text:tab/></text:span><text:span text:style-name="T131"><text:tab/></text:span><text:span text:style-name="T71">Ausr</text:span><text:span text:style-name="T66">üstung</text:span><text:span text:style-name="T128"><text:tab/><text:tab/><text:tab/></text:span><text:span text:style-name="T129">TL<text:tab/></text:span><text:span text:style-name="T130">Gewicht <text:s text:c="5"/></text:span></text:p>
      <text:p text:style-name="P630"><text:span text:style-name="T353">Stoffrüstung</text:span><text:span text:style-name="T70"><text:tab/></text:span><text:span text:style-name="T75">1</text:span><text:span text:style-name="T353">0</text:span><text:span text:style-name="T75"><text:tab/></text:span><text:span text:style-name="T353">+8</text:span><text:span text:style-name="T70"><text:tab/><text:tab/>-<text:tab/><text:tab/></text:span><text:span text:style-name="T354">5</text:span><text:span text:style-name="T70"> kg<text:tab/><text:tab/></text:span></text:p>
      <text:p text:style-name="P631"><text:span text:style-name="T73"/></text:p>
      <text:p text:style-name="P631"><text:span text:style-name="T71">Waffen</text:span><text:span text:style-name="T67"><text:tab/><text:tab/></text:span><text:span text:style-name="T68">TL</text:span><text:span text:style-name="T69"><text:tab/></text:span><text:span text:style-name="T68">Reichweite </text:span><text:span text:style-name="T74">[m]</text:span><text:span text:style-name="T69"><text:tab/></text:span><text:span text:style-name="T68">Schaden<text:tab/>Gewicht<text:tab/>Munition<text:tab/></text:span><text:span text:style-name="T75"><text:tab/></text:span><text:span text:style-name="T76">Implantate<text:tab/></text:span><text:span text:style-name="T68">TL</text:span><text:span text:style-name="T69"><text:tab/></text:span><text:span text:style-name="T68">Effekt <text:s text:c="9"/></text:span></text:p>
      <text:p text:style-name="P632"><text:span text:style-name="T355">Laserpistole</text:span><text:span text:style-name="T134">*</text:span><text:span text:style-name="T70"><text:tab/></text:span><text:span text:style-name="T355">11</text:span><text:span text:style-name="T132"><text:tab/></text:span><text:span text:style-name="T355">7,5</text:span><text:span text:style-name="T132">/</text:span><text:span text:style-name="T355">3</text:span><text:span text:style-name="T132">0/</text:span><text:span text:style-name="T355">6</text:span><text:span text:style-name="T132">0<text:tab/><text:tab/>3w6</text:span><text:span text:style-name="T355">+</text:span><text:span text:style-name="T132">3<text:tab/></text:span><text:span text:style-name="T355">2</text:span><text:span text:style-name="T132"> kg<text:tab/><text:tab/>1</text:span><text:span text:style-name="T355">00<text:tab/><text:tab/></text:span></text:p>
      <text:p text:style-name="P633"><text:span text:style-name="T141"/></text:p>
      <text:p text:style-name="P633"><text:span text:style-name="T141"/></text:p>
      <text:p text:style-name="P634"><text:span text:style-name="T366">Mal Reynolds/</text:span><text:span text:style-name="T367">Phillip Thomsen/</text:span><text:span text:style-name="T368">Yvette Daladier/</text:span><text:span text:style-name="T369">Raymus Antilles</text:span><text:span text:style-name="T370"> </text:span><text:span text:style-name="T371">‒</text:span><text:span text:style-name="T370"> </text:span>Kommandant, Pilot<text:tab/><text:tab/><text:span text:style-name="T372">1</text:span><text:span text:style-name="T373">1</text:span></text:p>
      <text:p text:style-name="P635">Kapitänleutnant <text:span text:style-name="T374">a.D.<text:tab/></text:span><text:span text:style-name="T375">7</text:span><text:span text:style-name="T376">769A8</text:span><text:span text:style-name="T377">=</text:span><text:span text:style-name="T378">47</text:span><text:span text:style-name="T375"><text:tab/>Alter </text:span><text:span text:style-name="T376">42</text:span><text:span text:style-name="T375"><text:tab/>5000 </text:span><text:span text:style-name="T379">₵</text:span><text:span text:style-name="T375">, </text:span><text:span text:style-name="T380">Pistole, </text:span><text:span text:style-name="T381">Galauniform, </text:span><text:span text:style-name="T382">TAS</text:span></text:p>
      <text:p text:style-name="P636"><text:tab/><text:span text:style-name="T383">Alleskönner</text:span><text:span text:style-name="T375"> </text:span><text:span text:style-name="T384">1</text:span><text:span text:style-name="T375">, </text:span><text:span text:style-name="T385">Administration</text:span><text:span text:style-name="T375"> 2, </text:span><text:span text:style-name="T104">Anführer 1, </text:span><text:span text:style-name="T386">Astrogation</text:span><text:span text:style-name="T387"> 1, </text:span><text:span text:style-name="T375">Computer </text:span><text:span text:style-name="T388">0</text:span><text:span text:style-name="T389">, </text:span><text:span text:style-name="T390">Projektil</text:span><text:span text:style-name="T389"> </text:span><text:span text:style-name="T391">1</text:span><text:span text:style-name="T389">,</text:span></text:p>
      <text:p text:style-name="P637"><text:span text:style-name="T389"><text:tab/></text:span><text:span text:style-name="T392">Klingen 1,</text:span><text:span text:style-name="T387"> </text:span><text:span text:style-name="T393">R</text:span><text:span text:style-name="T385">aumschiffe</text:span><text:span text:style-name="T375"> </text:span><text:span text:style-name="T394">1</text:span><text:span text:style-name="T375">, Raumanzug 1, </text:span><text:span text:style-name="T393">Raumkampf 0, </text:span><text:span text:style-name="T124">Taktik 1, </text:span><text:span text:style-name="T394">Überreden 1</text:span><text:span text:style-name="T124"><text:tab/><text:tab/></text:span></text:p>
      <text:p text:style-name="P637"/>
      <text:p text:style-name="P638"><text:span text:style-name="T370">Simon Tam/Dr. Alana Summerlyn Rabell </text:span><text:span text:style-name="T371">‒</text:span><text:span text:style-name="T370"> </text:span>Bordarzt<text:tab/><text:tab/><text:tab/><text:tab/><text:tab/><text:tab/><text:tab/><text:tab/><text:tab/><text:span text:style-name="T372">12</text:span></text:p>
      <text:p text:style-name="P639"><text:span text:style-name="T382">Oberarzt/Chirurg</text:span><text:tab/><text:span text:style-name="T395">7</text:span>A<text:span text:style-name="T395">8</text:span>8A<text:span text:style-name="T395">9</text:span><text:span text:style-name="T378">=</text:span><text:span text:style-name="T396">52</text:span><text:tab/>Alter 3<text:span text:style-name="T397">4</text:span><text:tab/><text:span text:style-name="T398">2</text:span><text:span text:style-name="T399">5</text:span><text:span text:style-name="T400">000 </text:span><text:span text:style-name="T401">₵</text:span><text:span text:style-name="T400">, </text:span><text:span text:style-name="T398">Notarztkoffer, </text:span><text:span text:style-name="T400">Sportpistole, </text:span><text:span text:style-name="T398">Florett, </text:span><text:span text:style-name="T382">TAS</text:span></text:p>
      <text:p text:style-name="P640"><text:tab/>Anführer 1, <text:span text:style-name="T402">Tragflächen</text:span><text:span text:style-name="T166"> 1, </text:span><text:span text:style-name="T167">Geselligkeit 1, </text:span>Glücksspiel 1, <text:span text:style-name="T373">Chirurg/Medizin 3, </text:span><text:span text:style-name="T174">Projektil</text:span> 1,</text:p>
      <text:p text:style-name="P640"><text:span text:style-name="T165"><text:tab/>Klavier 1, </text:span><text:span text:style-name="T174">Klingen</text:span> 1, <text:span text:style-name="T176">Segeln 1, </text:span><text:span text:style-name="T174">Philosophie </text:span><text:span text:style-name="T403">1</text:span></text:p>
      <text:p text:style-name="P641"/>
      <text:p text:style-name="P642">Kaylee Frye <text:span text:style-name="T371">‒</text:span> Bordingenieur<text:span text:style-name="T404">in</text:span><text:tab/><text:tab/><text:tab/><text:tab/><text:tab/><text:tab/><text:tab/><text:tab/><text:tab/><text:tab/><text:tab/><text:tab/><text:tab/><text:span text:style-name="T372">1</text:span><text:span text:style-name="T405">0</text:span></text:p>
      <text:p text:style-name="P643">Erkunder<text:tab/><text:tab/><text:tab/><text:span text:style-name="T406">7A5A</text:span><text:span text:style-name="T407">9</text:span><text:span text:style-name="T406">7</text:span><text:span text:style-name="T396">=</text:span><text:span text:style-name="T397">4</text:span><text:span text:style-name="T405">8</text:span><text:tab/>Alter <text:span text:style-name="T406">3</text:span><text:span text:style-name="T408">4</text:span><text:span text:style-name="T409"><text:tab/></text:span><text:span text:style-name="T399">5</text:span><text:span text:style-name="T410">00 </text:span><text:span text:style-name="T401">₵</text:span><text:span text:style-name="T410">, </text:span><text:span text:style-name="T382">Haushaltsr</text:span><text:span text:style-name="T411">oboter, </text:span><text:span text:style-name="T380">Renndrohne</text:span></text:p>
      <text:p text:style-name="P644"><text:tab/><text:span text:style-name="T383">Alleskönner</text:span><text:span text:style-name="T375"> </text:span>2, <text:span text:style-name="T412">Astrogation</text:span> 1, <text:span text:style-name="T405">Fernsteuerung 1</text:span><text:span text:style-name="T220">, </text:span><text:span text:style-name="T413">Manöverantrieb 1, Sprungantrieb 1,</text:span></text:p>
      <text:p text:style-name="P644"><text:span text:style-name="T413"><text:tab/></text:span>Mechanik 1, <text:span text:style-name="T413">Beiboote 1, </text:span>Raumanzug 1, <text:span text:style-name="T414">Robotik</text:span> <text:span text:style-name="T414">1</text:span></text:p>
      <text:p text:style-name="P645"/>
      <text:p text:style-name="P646"><text:span text:style-name="T415">Joseph Bogie/</text:span><text:span text:style-name="T416">Saffron </text:span><text:span text:style-name="T417">aka</text:span><text:span text:style-name="T264"> </text:span><text:span text:style-name="T416">Bridget </text:span><text:span text:style-name="T417">aka</text:span><text:span text:style-name="T416"> Yolanda Haymer</text:span><text:span text:style-name="T415"> </text:span><text:span text:style-name="T371">‒</text:span><text:span text:style-name="T415"> </text:span><text:span text:style-name="T418">Buchhalter<text:tab/><text:tab/></text:span><text:tab/><text:tab/><text:tab/><text:tab/><text:span text:style-name="T419">1</text:span><text:span text:style-name="T420">5</text:span></text:p>
      <text:p text:style-name="P647"><text:span text:style-name="T418">Bergbau-Agent</text:span><text:tab/><text:tab/><text:span text:style-name="T421">78</text:span>5<text:span text:style-name="T421">A97</text:span><text:span text:style-name="T397">=46</text:span><text:tab/>Alter 34<text:span text:style-name="T422"><text:tab/></text:span><text:span text:style-name="T410">1</text:span><text:span text:style-name="T399">0</text:span><text:span text:style-name="T410">00 </text:span><text:span text:style-name="T401">₵</text:span><text:span text:style-name="T410">, Springmesser, </text:span><text:span text:style-name="T382">Stunner, Wafer Jack</text:span></text:p>
      <text:p text:style-name="P648"><text:tab/><text:span text:style-name="T423">Administration 1, </text:span><text:span text:style-name="T424">Computer </text:span><text:span text:style-name="T425">1</text:span><text:span text:style-name="T424">, </text:span><text:span text:style-name="T257">H</text:span><text:span text:style-name="T426">a</text:span><text:span text:style-name="T257">nd</text:span><text:span text:style-name="T426">e</text:span><text:span text:style-name="T257">l 1, </text:span><text:span text:style-name="T427">Klingen </text:span><text:span text:style-name="T428">1</text:span><text:span text:style-name="T427">, </text:span><text:span text:style-name="T429">Schlagwaffen 1, Recht 2, Schleichen 1,</text:span></text:p>
      <text:p text:style-name="P648"><text:span text:style-name="T429"><text:tab/></text:span><text:span text:style-name="T426">Energiewaffen 1, </text:span><text:span text:style-name="T429">Steward 1, </text:span><text:span text:style-name="T430">Überreden </text:span><text:span text:style-name="T429">1,</text:span><text:span text:style-name="T430"> </text:span><text:span text:style-name="T431">Fälschen</text:span> <text:span text:style-name="T432">2</text:span>, <text:span text:style-name="T431">Bestech</text:span><text:span text:style-name="T385">en</text:span><text:span text:style-name="T431"> </text:span><text:span text:style-name="T432">2</text:span></text:p>
      <text:p text:style-name="P649"/>
      <text:p text:style-name="P638"><text:span text:style-name="T433">Zoe Washburne/</text:span><text:span text:style-name="T371">Vaas Montenegro ‒ </text:span><text:span text:style-name="T434">Raumfähren</text:span><text:span text:style-name="T435">techniker</text:span><text:span text:style-name="T434"> [</text:span>Schmuggler<text:span text:style-name="T436">]</text:span><text:tab/><text:tab/><text:tab/><text:tab/><text:tab/><text:span text:style-name="T419">1</text:span><text:span text:style-name="T437">1</text:span></text:p>
      <text:p text:style-name="P650">Handelsmarine<text:tab/><text:tab/><text:span text:style-name="T438">796A</text:span><text:span text:style-name="T439">8</text:span><text:span text:style-name="T438">6</text:span><text:span text:style-name="T397">=4</text:span><text:span text:style-name="T440">6</text:span><text:tab/>Alter 3<text:span text:style-name="T441">0</text:span><text:tab/><text:span text:style-name="T411">100 </text:span><text:span text:style-name="T401">₵</text:span><text:span text:style-name="T411">, </text:span><text:span text:style-name="T442">Elektronik</text:span><text:span text:style-name="T411">tools, </text:span><text:span text:style-name="T442">Winchester/</text:span><text:span text:style-name="T443">Pistole</text:span></text:p>
      <text:p text:style-name="P651"><text:tab/><text:span text:style-name="T426">Computer</text:span><text:span text:style-name="T444"> </text:span>2, <text:span text:style-name="T409">Sensoren </text:span><text:span text:style-name="T444">1</text:span><text:span text:style-name="T445">, </text:span><text:span text:style-name="T446">Glücksspiel </text:span><text:span text:style-name="T447">1, </text:span><text:span text:style-name="T444">H</text:span><text:span text:style-name="T442">a</text:span><text:span text:style-name="T444">nde</text:span><text:span text:style-name="T442">l</text:span><text:span text:style-name="T444"> 1, </text:span><text:span text:style-name="T448">Projektil</text:span><text:span text:style-name="T447"> 1, </text:span><text:span text:style-name="T444">Ingenieur 0, </text:span><text:span text:style-name="T448">Unbewaffnet 1,<text:line-break/><text:tab/></text:span><text:span text:style-name="T167">Recht </text:span><text:span text:style-name="T411">1, </text:span><text:span text:style-name="T447">Steward 1, </text:span>Bestech<text:span text:style-name="T445">en</text:span> 2</text:p>
      <text:p text:style-name="P652"/>
      <text:p text:style-name="P653"><text:span text:style-name="T449">Jayne Cobb/</text:span><text:span text:style-name="T450">Dust</text:span><text:span text:style-name="T449"> </text:span><text:span text:style-name="T451">‒</text:span><text:span text:style-name="T449"> </text:span><text:span text:style-name="T452">Söldner<text:tab/><text:tab/><text:tab/><text:tab/></text:span><text:span text:style-name="T453"><text:tab/><text:tab/><text:tab/><text:tab/><text:tab/><text:tab/><text:tab/><text:tab/><text:tab/></text:span><text:span text:style-name="T454">1</text:span><text:span text:style-name="T455">4</text:span></text:p>
      <text:p text:style-name="P654">Armee-<text:span text:style-name="T456">Sergant</text:span> a.D.<text:tab/><text:span text:style-name="T438">B9A765</text:span><text:span text:style-name="T457">=48</text:span><text:tab/>Alter <text:span text:style-name="T458">3</text:span><text:span text:style-name="T441">0</text:span><text:tab/><text:span text:style-name="T411">100 </text:span><text:span text:style-name="T401">₵</text:span><text:span text:style-name="T411">, </text:span><text:span text:style-name="T443">Stoffrüstung</text:span><text:span text:style-name="T411">, </text:span><text:span text:style-name="T443">Laserpistole</text:span></text:p>
      <text:p text:style-name="P655"><text:tab/>Anführer <text:span text:style-name="T459">0</text:span>, <text:span text:style-name="T460">Ausdauer</text:span><text:span text:style-name="T458"> 1, </text:span><text:span text:style-name="T460">Geschick</text:span><text:span text:style-name="T461"> 1, Radfahrzeuge 1, </text:span><text:span text:style-name="T460">Mechanik 1, </text:span><text:span text:style-name="T462">Energiewaffen 1,</text:span></text:p>
      <text:p text:style-name="P655"><text:span text:style-name="T462"><text:tab/>Projektil</text:span> 1, <text:span text:style-name="T463">Unbewaffnet 1, </text:span><text:span text:style-name="T344">Tu</text:span><text:span text:style-name="T464">r</text:span><text:span text:style-name="T344">mwaffen</text:span><text:span text:style-name="T465"> 1, </text:span><text:span text:style-name="T461">Tragbare</text:span> 1, <text:span text:style-name="T466">Spren</text:span><text:span text:style-name="T467">g</text:span><text:span text:style-name="T466">stoff 1, </text:span><text:span text:style-name="T461">Taktik 1, </text:span><text:span text:style-name="T468">T</text:span><text:span text:style-name="T431">ä</text:span><text:span text:style-name="T468">uschen 1,</text:span></text:p>
      <text:p text:style-name="P655"><text:span text:style-name="T468"><text:tab/></text:span><text:span text:style-name="T465">Überleben </text:span><text:span text:style-name="T469">1, </text:span><text:span text:style-name="T470">Überreden 1</text:span></text:p>
      <text:p text:style-name="P65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34b907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59ded0e"/>
    </style:style>
    <style:style style:name="MT3" style:family="text">
      <style:text-properties officeooo:rsid="059e4822"/>
    </style:style>
    <style:style style:name="MT4" style:family="text">
      <style:text-properties style:font-name="Calibri1"/>
    </style:style>
    <style:style style:name="MT5" style:family="text">
      <style:text-properties style:font-name="Calibri1" officeooo:rsid="034ce1de"/>
    </style:style>
    <style:style style:name="MT6" style:family="text">
      <style:text-properties fo:color="#000000" loext:opacity="100%" style:font-name="Calibri1" style:text-underline-style="none" fo:font-weight="normal" officeooo:rsid="0340907a" style:font-weight-asian="normal" style:font-weight-complex="normal"/>
    </style:style>
    <style:style style:name="MT7" style:family="text">
      <style:text-properties fo:color="#000000" loext:opacity="100%" style:font-name="Calibri1" style:text-underline-style="none" fo:font-weight="normal" officeooo:rsid="034b9078" style:font-weight-asian="normal" style:font-weight-complex="normal"/>
    </style:style>
    <style:style style:name="MT8" style:family="text">
      <style:text-properties fo:color="#000000" loext:opacity="100%" style:font-name="Calibri1" style:text-underline-style="none" fo:font-weight="normal" officeooo:rsid="059ded0e" style:font-weight-asian="normal" style:font-weight-complex="normal"/>
    </style:style>
    <style:style style:name="MT9" style:family="text">
      <style:text-properties fo:color="#000000" loext:opacity="100%" style:font-name="Calibri1"/>
    </style:style>
    <style:style style:name="MT10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9.98mm" fo:margin-left="0mm" fo:margin-right="0mm" fo:margin-top="4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2">1</text:span><text:tab/><text:bookmark-start text:name="PageNumWizard_FOOTER_Standard1"/><text:page-number text:select-page="current">16</text:page-number><text:bookmark-end text:name="PageNumWizard_FOOTER_Standard1"/><text:tab/><text:span text:style-name="MT4"> </text:span><text:span text:style-name="MT5">Traveller</text:span><text:span text:style-name="MT6"> </text:span><text:span text:style-name="MT7">Charakter</text:span><text:span text:style-name="MT8">e mit Bildern</text:span><text:span text:style-name="MT9">.</text:span><text:span text:style-name="MT10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2T16:36:38.494100000</dc:date>
    <meta:editing-duration>P3DT19H24M45S</meta:editing-duration>
    <meta:editing-cycles>1412</meta:editing-cycles>
    <meta:generator>LibreOffice/26.2.1.2$Windows_X86_64 LibreOffice_project/620$Build-2</meta:generator>
    <meta:print-date>2026-09-01T15:56:03.601019100</meta:print-date>
    <meta:printed-by>PDF-Dateien</meta:printed-by>
    <meta:document-statistic meta:table-count="15" meta:image-count="13" meta:object-count="0" meta:page-count="16" meta:paragraph-count="1805" meta:word-count="3467" meta:character-count="28634" meta:non-whitespace-character-count="24303"/>
  </office:meta>
</office:document-meta>
</file>